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2219000031B6000010A451A8D8DA9B60AAFD.svg" manifest:media-type="image/svg+xml"/>
  <manifest:file-entry manifest:full-path="Pictures/1000020100000280000000BA6FEE88FD377AF3E7.png" manifest:media-type="image/png"/>
  <manifest:file-entry manifest:full-path="Pictures/10000201000001E1000000A1ED45762FDFFDC20E.png" manifest:media-type="image/png"/>
  <manifest:file-entry manifest:full-path="Pictures/100090980000422500001339E5778571402D0885.svg" manifest:media-type="image/svg+xml"/>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FreeSans1" svg:font-family="FreeSans" style:font-family-generic="swiss"/>
    <style:font-face style:name="Liberation Sans2" svg:font-family="'Liberation Sans'" style:font-adornments="Bold" style:font-pitch="variable"/>
    <style:font-face style:name="Liberation Sans1" svg:font-family="'Liberation Sans'" style:font-adornments="Regular"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FreeSans" svg:font-family="FreeSans" style:font-family-generic="system" style:font-pitch="variable"/>
  </office:font-face-decls>
  <office:automatic-styles>
    <style:style style:name="P1" style:family="paragraph" style:parent-style-name="Footer">
      <style:text-properties officeooo:rsid="001fd8d5" officeooo:paragraph-rsid="001fd8d5"/>
    </style:style>
    <style:style style:name="P2" style:family="paragraph" style:parent-style-name="Text_20_body">
      <style:text-properties officeooo:rsid="0056ce18" officeooo:paragraph-rsid="0056ce18"/>
    </style:style>
    <style:style style:name="P3" style:family="paragraph" style:parent-style-name="Text_20_body">
      <style:text-properties officeooo:paragraph-rsid="0056ce18"/>
    </style:style>
    <style:style style:name="P4" style:family="paragraph" style:parent-style-name="Text_20_body">
      <style:text-properties officeooo:rsid="00601327" officeooo:paragraph-rsid="00b7a638"/>
    </style:style>
    <style:style style:name="P5" style:family="paragraph" style:parent-style-name="Text_20_body">
      <style:text-properties officeooo:rsid="00601327" officeooo:paragraph-rsid="00e36387"/>
    </style:style>
    <style:style style:name="P6" style:family="paragraph" style:parent-style-name="Text_20_body">
      <style:text-properties officeooo:rsid="00601327" officeooo:paragraph-rsid="00646eb0"/>
    </style:style>
    <style:style style:name="P7" style:family="paragraph" style:parent-style-name="Text_20_body">
      <style:text-properties officeooo:rsid="00601327" officeooo:paragraph-rsid="00601327"/>
    </style:style>
    <style:style style:name="P8" style:family="paragraph" style:parent-style-name="Text_20_body">
      <style:text-properties officeooo:rsid="00601327" officeooo:paragraph-rsid="00651907"/>
    </style:style>
    <style:style style:name="P9" style:family="paragraph" style:parent-style-name="Text_20_body">
      <style:text-properties officeooo:rsid="00601327" officeooo:paragraph-rsid="0065373b"/>
    </style:style>
    <style:style style:name="P10" style:family="paragraph" style:parent-style-name="Text_20_body">
      <style:text-properties officeooo:rsid="00601327" officeooo:paragraph-rsid="0065a4d2"/>
    </style:style>
    <style:style style:name="P11" style:family="paragraph" style:parent-style-name="Text_20_body">
      <style:text-properties officeooo:rsid="00601327" officeooo:paragraph-rsid="0067b7ae"/>
    </style:style>
    <style:style style:name="P12" style:family="paragraph" style:parent-style-name="Text_20_body">
      <style:text-properties officeooo:rsid="00601327" officeooo:paragraph-rsid="00695178"/>
    </style:style>
    <style:style style:name="P13" style:family="paragraph" style:parent-style-name="Text_20_body">
      <style:text-properties officeooo:rsid="00601327" officeooo:paragraph-rsid="0063214c"/>
    </style:style>
    <style:style style:name="P14" style:family="paragraph" style:parent-style-name="Text_20_body">
      <style:text-properties officeooo:rsid="00601327" officeooo:paragraph-rsid="01738a4f"/>
    </style:style>
    <style:style style:name="P15" style:family="paragraph" style:parent-style-name="Text_20_body">
      <style:text-properties officeooo:rsid="00601327" officeooo:paragraph-rsid="017396a0"/>
    </style:style>
    <style:style style:name="P16" style:family="paragraph" style:parent-style-name="Text_20_body">
      <style:text-properties officeooo:rsid="00601327" officeooo:paragraph-rsid="017c0b39"/>
    </style:style>
    <style:style style:name="P17" style:family="paragraph" style:parent-style-name="Text_20_body">
      <style:text-properties officeooo:rsid="00601327" officeooo:paragraph-rsid="017ddbdb"/>
    </style:style>
    <style:style style:name="P18" style:family="paragraph" style:parent-style-name="Text_20_body">
      <style:text-properties officeooo:rsid="00619a6f" officeooo:paragraph-rsid="00619a6f"/>
    </style:style>
    <style:style style:name="P19" style:family="paragraph" style:parent-style-name="Text_20_body">
      <style:text-properties officeooo:rsid="00619a6f" officeooo:paragraph-rsid="00651907"/>
    </style:style>
    <style:style style:name="P20" style:family="paragraph" style:parent-style-name="Text_20_body">
      <style:text-properties officeooo:rsid="00619a6f" officeooo:paragraph-rsid="0065a4d2"/>
    </style:style>
    <style:style style:name="P21" style:family="paragraph" style:parent-style-name="Text_20_body">
      <style:text-properties officeooo:rsid="00619a6f" officeooo:paragraph-rsid="00695178"/>
    </style:style>
    <style:style style:name="P22" style:family="paragraph" style:parent-style-name="Text_20_body">
      <style:text-properties officeooo:rsid="00619a6f" officeooo:paragraph-rsid="006f02db"/>
    </style:style>
    <style:style style:name="P23" style:family="paragraph" style:parent-style-name="Text_20_body">
      <style:text-properties officeooo:rsid="00619a6f" officeooo:paragraph-rsid="006ff48b"/>
    </style:style>
    <style:style style:name="P24" style:family="paragraph" style:parent-style-name="Text_20_body">
      <style:text-properties officeooo:rsid="00619a6f" officeooo:paragraph-rsid="0071fb61"/>
    </style:style>
    <style:style style:name="P25" style:family="paragraph" style:parent-style-name="Text_20_body">
      <style:text-properties officeooo:rsid="00619a6f" officeooo:paragraph-rsid="00646eb0"/>
    </style:style>
    <style:style style:name="P26" style:family="paragraph" style:parent-style-name="Text_20_body">
      <style:text-properties officeooo:rsid="00619a6f" officeooo:paragraph-rsid="0065373b"/>
    </style:style>
    <style:style style:name="P27" style:family="paragraph" style:parent-style-name="Text_20_body">
      <style:text-properties officeooo:rsid="00619a6f" officeooo:paragraph-rsid="0067b7ae"/>
    </style:style>
    <style:style style:name="P28" style:family="paragraph" style:parent-style-name="Text_20_body">
      <style:text-properties officeooo:rsid="00619a6f" officeooo:paragraph-rsid="017584ba"/>
    </style:style>
    <style:style style:name="P29" style:family="paragraph" style:parent-style-name="Text_20_body">
      <style:text-properties officeooo:rsid="00619a6f" officeooo:paragraph-rsid="017ddbdb"/>
    </style:style>
    <style:style style:name="P30" style:family="paragraph" style:parent-style-name="Text_20_body">
      <style:text-properties officeooo:paragraph-rsid="008dfecd"/>
    </style:style>
    <style:style style:name="P31" style:family="paragraph" style:parent-style-name="Text_20_body">
      <style:text-properties officeooo:rsid="008e0194" officeooo:paragraph-rsid="008e0194"/>
    </style:style>
    <style:style style:name="P32" style:family="paragraph" style:parent-style-name="Text_20_body">
      <style:text-properties officeooo:paragraph-rsid="003ecb73"/>
    </style:style>
    <style:style style:name="P33" style:family="paragraph" style:parent-style-name="Text_20_body">
      <style:text-properties officeooo:paragraph-rsid="005c8776"/>
    </style:style>
    <style:style style:name="P34" style:family="paragraph" style:parent-style-name="Text_20_body">
      <style:text-properties officeooo:paragraph-rsid="00524e3d"/>
    </style:style>
    <style:style style:name="P35" style:family="paragraph" style:parent-style-name="Text_20_body">
      <style:text-properties officeooo:paragraph-rsid="00b23147"/>
    </style:style>
    <style:style style:name="P36" style:family="paragraph" style:parent-style-name="Text_20_body">
      <style:text-properties officeooo:paragraph-rsid="00b2c002"/>
    </style:style>
    <style:style style:name="P37" style:family="paragraph" style:parent-style-name="Text_20_body">
      <style:text-properties officeooo:paragraph-rsid="00b91449"/>
    </style:style>
    <style:style style:name="P38" style:family="paragraph" style:parent-style-name="Text_20_body">
      <style:text-properties officeooo:rsid="00ba4caa" officeooo:paragraph-rsid="00ba4caa"/>
    </style:style>
    <style:style style:name="P39" style:family="paragraph" style:parent-style-name="Text_20_body">
      <style:text-properties officeooo:paragraph-rsid="00bbb10c"/>
    </style:style>
    <style:style style:name="P40" style:family="paragraph" style:parent-style-name="Text_20_body">
      <style:text-properties officeooo:paragraph-rsid="00bd6443"/>
    </style:style>
    <style:style style:name="P41" style:family="paragraph" style:parent-style-name="Text_20_body">
      <style:text-properties officeooo:rsid="00c6416b" officeooo:paragraph-rsid="00c6416b"/>
    </style:style>
    <style:style style:name="P42" style:family="paragraph" style:parent-style-name="Text_20_body">
      <style:text-properties officeooo:rsid="00c6416b" officeooo:paragraph-rsid="01536309"/>
    </style:style>
    <style:style style:name="P43" style:family="paragraph" style:parent-style-name="Text_20_body">
      <style:text-properties officeooo:paragraph-rsid="00c883cd"/>
    </style:style>
    <style:style style:name="P44" style:family="paragraph" style:parent-style-name="Text_20_body">
      <style:text-properties officeooo:paragraph-rsid="00c8b08a"/>
    </style:style>
    <style:style style:name="P45" style:family="paragraph" style:parent-style-name="Text_20_body">
      <style:text-properties officeooo:paragraph-rsid="00cd322e"/>
    </style:style>
    <style:style style:name="P46" style:family="paragraph" style:parent-style-name="Text_20_body">
      <style:text-properties officeooo:paragraph-rsid="00cd6a4b"/>
    </style:style>
    <style:style style:name="P47" style:family="paragraph" style:parent-style-name="Text_20_body">
      <style:text-properties officeooo:paragraph-rsid="00cd9ae0"/>
    </style:style>
    <style:style style:name="P48" style:family="paragraph" style:parent-style-name="Text_20_body">
      <style:text-properties officeooo:paragraph-rsid="00be8c26"/>
    </style:style>
    <style:style style:name="P49" style:family="paragraph" style:parent-style-name="Text_20_body">
      <style:text-properties officeooo:paragraph-rsid="00d2b328"/>
    </style:style>
    <style:style style:name="P50" style:family="paragraph" style:parent-style-name="Text_20_body">
      <style:text-properties officeooo:rsid="00db7821" officeooo:paragraph-rsid="00db7821"/>
    </style:style>
    <style:style style:name="P51" style:family="paragraph" style:parent-style-name="Text_20_body">
      <style:text-properties officeooo:rsid="00db7821" officeooo:paragraph-rsid="00f060bd"/>
    </style:style>
    <style:style style:name="P52" style:family="paragraph" style:parent-style-name="Text_20_body">
      <style:text-properties officeooo:paragraph-rsid="0071fb61"/>
    </style:style>
    <style:style style:name="P53" style:family="paragraph" style:parent-style-name="Text_20_body">
      <style:text-properties officeooo:paragraph-rsid="006ff48b"/>
    </style:style>
    <style:style style:name="P54" style:family="paragraph" style:parent-style-name="Text_20_body">
      <style:text-properties officeooo:rsid="006ff48b" officeooo:paragraph-rsid="00e36387"/>
    </style:style>
    <style:style style:name="P55" style:family="paragraph" style:parent-style-name="Text_20_body">
      <style:text-properties officeooo:paragraph-rsid="00695178"/>
    </style:style>
    <style:style style:name="P56" style:family="paragraph" style:parent-style-name="Text_20_body">
      <style:text-properties officeooo:paragraph-rsid="0065a4d2"/>
    </style:style>
    <style:style style:name="P57" style:family="paragraph" style:parent-style-name="Text_20_body">
      <style:text-properties officeooo:paragraph-rsid="0065373b"/>
    </style:style>
    <style:style style:name="P58" style:family="paragraph" style:parent-style-name="Text_20_body">
      <style:text-properties officeooo:paragraph-rsid="00651907"/>
    </style:style>
    <style:style style:name="P59" style:family="paragraph" style:parent-style-name="Text_20_body">
      <style:text-properties officeooo:paragraph-rsid="00619a6f"/>
    </style:style>
    <style:style style:name="P60" style:family="paragraph" style:parent-style-name="Text_20_body">
      <style:text-properties officeooo:paragraph-rsid="00d915ce"/>
    </style:style>
    <style:style style:name="P61" style:family="paragraph" style:parent-style-name="Text_20_body">
      <style:text-properties officeooo:paragraph-rsid="00edc4e2"/>
    </style:style>
    <style:style style:name="P62" style:family="paragraph" style:parent-style-name="Text_20_body">
      <style:text-properties officeooo:paragraph-rsid="00da9a82"/>
    </style:style>
    <style:style style:name="P63" style:family="paragraph" style:parent-style-name="Text_20_body">
      <style:text-properties officeooo:paragraph-rsid="00f060bd"/>
    </style:style>
    <style:style style:name="P64" style:family="paragraph" style:parent-style-name="Text_20_body">
      <style:text-properties officeooo:rsid="010fff94" officeooo:paragraph-rsid="010fff94"/>
    </style:style>
    <style:style style:name="P65" style:family="paragraph" style:parent-style-name="Text_20_body">
      <style:text-properties officeooo:rsid="0118da9c" officeooo:paragraph-rsid="0118da9c"/>
    </style:style>
    <style:style style:name="P66" style:family="paragraph" style:parent-style-name="Text_20_body">
      <style:text-properties officeooo:paragraph-rsid="0118da9c"/>
    </style:style>
    <style:style style:name="P67" style:family="paragraph" style:parent-style-name="Text_20_body">
      <style:text-properties officeooo:rsid="005c7686" officeooo:paragraph-rsid="011c37d2"/>
    </style:style>
    <style:style style:name="P68" style:family="paragraph" style:parent-style-name="Text_20_body">
      <style:text-properties officeooo:rsid="005c7686" officeooo:paragraph-rsid="00cd9ae0"/>
    </style:style>
    <style:style style:name="P69" style:family="paragraph" style:parent-style-name="Text_20_body">
      <style:text-properties officeooo:rsid="005c7686" officeooo:paragraph-rsid="00e79338"/>
    </style:style>
    <style:style style:name="P70" style:family="paragraph" style:parent-style-name="Text_20_body">
      <style:text-properties officeooo:rsid="011d7b6a" officeooo:paragraph-rsid="011d7b6a"/>
    </style:style>
    <style:style style:name="P71" style:family="paragraph" style:parent-style-name="Text_20_body">
      <style:text-properties fo:font-weight="bold" officeooo:rsid="011e1edf" officeooo:paragraph-rsid="011e1edf" style:font-weight-asian="bold" style:font-weight-complex="bold"/>
    </style:style>
    <style:style style:name="P72" style:family="paragraph" style:parent-style-name="Text_20_body">
      <style:text-properties fo:font-weight="bold" officeooo:rsid="00c6be0d" officeooo:paragraph-rsid="00c6be0d" style:font-weight-asian="bold" style:font-weight-complex="bold"/>
    </style:style>
    <style:style style:name="P73" style:family="paragraph" style:parent-style-name="Text_20_body">
      <style:text-properties fo:font-weight="bold" officeooo:rsid="00fd5572" officeooo:paragraph-rsid="00fd5572" style:font-weight-asian="bold" style:font-weight-complex="bold"/>
    </style:style>
    <style:style style:name="P74" style:family="paragraph" style:parent-style-name="Text_20_body">
      <style:paragraph-properties>
        <style:tab-stops>
          <style:tab-stop style:position="4.001cm"/>
          <style:tab-stop style:position="7.99cm"/>
        </style:tab-stops>
      </style:paragraph-properties>
      <style:text-properties fo:font-weight="bold" officeooo:rsid="00fd5572" officeooo:paragraph-rsid="0105f6eb" style:font-weight-asian="bold" style:font-weight-complex="bold"/>
    </style:style>
    <style:style style:name="P75" style:family="paragraph" style:parent-style-name="Text_20_body">
      <style:text-properties fo:font-weight="bold" officeooo:rsid="0100b649" officeooo:paragraph-rsid="0100b649" style:font-weight-asian="bold" style:font-weight-complex="bold"/>
    </style:style>
    <style:style style:name="P76" style:family="paragraph" style:parent-style-name="Text_20_body">
      <style:text-properties fo:font-weight="bold" officeooo:rsid="018379d5" officeooo:paragraph-rsid="01884c85" style:font-weight-asian="bold" style:font-weight-complex="bold"/>
    </style:style>
    <style:style style:name="P77" style:family="paragraph" style:parent-style-name="Text_20_body">
      <style:text-properties fo:font-weight="normal" officeooo:rsid="004f6000" officeooo:paragraph-rsid="004f6000" style:font-weight-asian="normal" style:font-weight-complex="normal"/>
    </style:style>
    <style:style style:name="P78" style:family="paragraph" style:parent-style-name="Text_20_body">
      <style:text-properties fo:font-weight="normal" officeooo:rsid="00d612ec" officeooo:paragraph-rsid="00d612ec" style:font-weight-asian="normal" style:font-weight-complex="normal"/>
    </style:style>
    <style:style style:name="P79" style:family="paragraph" style:parent-style-name="Text_20_body">
      <style:text-properties fo:font-weight="normal" officeooo:rsid="00d612ec" officeooo:paragraph-rsid="00da9a82" style:font-weight-asian="normal" style:font-weight-complex="normal"/>
    </style:style>
    <style:style style:name="P80" style:family="paragraph" style:parent-style-name="Text_20_body">
      <style:text-properties fo:font-weight="normal" officeooo:rsid="00d612ec" officeooo:paragraph-rsid="00e0e9fc" style:font-weight-asian="normal" style:font-weight-complex="normal"/>
    </style:style>
    <style:style style:name="P81" style:family="paragraph" style:parent-style-name="Text_20_body">
      <style:text-properties fo:font-weight="normal" officeooo:rsid="00d612ec" officeooo:paragraph-rsid="00db7821" style:font-weight-asian="normal" style:font-weight-complex="normal"/>
    </style:style>
    <style:style style:name="P82" style:family="paragraph" style:parent-style-name="Text_20_body">
      <style:text-properties fo:font-weight="normal" officeooo:rsid="00d612ec" officeooo:paragraph-rsid="00f060bd" style:font-weight-asian="normal" style:font-weight-complex="normal"/>
    </style:style>
    <style:style style:name="P83" style:family="paragraph" style:parent-style-name="Text_20_body">
      <style:text-properties fo:font-weight="normal" officeooo:rsid="016f2b52" officeooo:paragraph-rsid="017c0b39" style:font-weight-asian="normal" style:font-weight-complex="normal"/>
    </style:style>
    <style:style style:name="P84" style:family="paragraph" style:parent-style-name="Text_20_body">
      <style:text-properties fo:font-weight="normal" officeooo:rsid="018a6f5a" officeooo:paragraph-rsid="018a6f5a" style:font-weight-asian="normal" style:font-weight-complex="normal"/>
    </style:style>
    <style:style style:name="P85" style:family="paragraph" style:parent-style-name="Text_20_body">
      <style:text-properties officeooo:rsid="0124d00e" officeooo:paragraph-rsid="01260d58"/>
    </style:style>
    <style:style style:name="P86" style:family="paragraph" style:parent-style-name="Text_20_body">
      <style:text-properties officeooo:rsid="01262ce8" officeooo:paragraph-rsid="01262ce8"/>
    </style:style>
    <style:style style:name="P87" style:family="paragraph" style:parent-style-name="Text_20_body">
      <style:text-properties officeooo:paragraph-rsid="01262671"/>
    </style:style>
    <style:style style:name="P88" style:family="paragraph" style:parent-style-name="Text_20_body">
      <style:text-properties officeooo:paragraph-rsid="00f30d60"/>
    </style:style>
    <style:style style:name="P89" style:family="paragraph" style:parent-style-name="Text_20_body">
      <style:text-properties officeooo:rsid="002c7f32" officeooo:paragraph-rsid="002c7f32"/>
    </style:style>
    <style:style style:name="P90" style:family="paragraph" style:parent-style-name="Text_20_body">
      <style:text-properties fo:font-style="italic" officeooo:rsid="002dfb04" officeooo:paragraph-rsid="002dfb04" style:font-style-asian="italic" style:font-style-complex="italic"/>
    </style:style>
    <style:style style:name="P91" style:family="paragraph" style:parent-style-name="Text_20_body">
      <style:text-properties fo:font-style="italic" officeooo:rsid="0030bd8d" officeooo:paragraph-rsid="0030bd8d" style:font-style-asian="italic" style:font-style-complex="italic"/>
    </style:style>
    <style:style style:name="P92" style:family="paragraph" style:parent-style-name="Text_20_body">
      <style:text-properties fo:font-style="italic" officeooo:rsid="003435d5" officeooo:paragraph-rsid="003435d5" style:font-style-asian="italic" style:font-style-complex="italic"/>
    </style:style>
    <style:style style:name="P93" style:family="paragraph" style:parent-style-name="Text_20_body">
      <style:text-properties fo:font-style="italic" officeooo:rsid="003ac1b6" officeooo:paragraph-rsid="003ac1b6" style:font-style-asian="italic" style:font-style-complex="italic"/>
    </style:style>
    <style:style style:name="P94" style:family="paragraph" style:parent-style-name="Text_20_body">
      <style:text-properties fo:font-style="italic" officeooo:rsid="003e97ee" officeooo:paragraph-rsid="003e97ee" style:font-style-asian="italic" style:font-style-complex="italic"/>
    </style:style>
    <style:style style:name="P95" style:family="paragraph" style:parent-style-name="Text_20_body">
      <style:text-properties officeooo:rsid="003f28eb" officeooo:paragraph-rsid="003f28eb"/>
    </style:style>
    <style:style style:name="P96" style:family="paragraph" style:parent-style-name="Text_20_body">
      <style:text-properties officeooo:rsid="004f6000" officeooo:paragraph-rsid="004f6000"/>
    </style:style>
    <style:style style:name="P97" style:family="paragraph" style:parent-style-name="Text_20_body">
      <style:text-properties officeooo:rsid="0050fb81" officeooo:paragraph-rsid="0050fb81"/>
    </style:style>
    <style:style style:name="P98" style:family="paragraph" style:parent-style-name="Text_20_body">
      <style:text-properties officeooo:rsid="00524e3d" officeooo:paragraph-rsid="00524e3d"/>
    </style:style>
    <style:style style:name="P99" style:family="paragraph" style:parent-style-name="Text_20_body">
      <style:text-properties officeooo:rsid="00524e3d" officeooo:paragraph-rsid="0056ce18"/>
    </style:style>
    <style:style style:name="P100" style:family="paragraph" style:parent-style-name="Text_20_body">
      <style:text-properties officeooo:rsid="00563180" officeooo:paragraph-rsid="00563180"/>
    </style:style>
    <style:style style:name="P101" style:family="paragraph" style:parent-style-name="Text_20_body">
      <style:text-properties officeooo:rsid="00b2c002" officeooo:paragraph-rsid="00b2c002"/>
    </style:style>
    <style:style style:name="P102" style:family="paragraph" style:parent-style-name="Text_20_body">
      <style:text-properties officeooo:rsid="00b2c002" officeooo:paragraph-rsid="00b36379"/>
    </style:style>
    <style:style style:name="P103" style:family="paragraph" style:parent-style-name="Text_20_body">
      <style:text-properties officeooo:rsid="00b23147" officeooo:paragraph-rsid="00b23147"/>
    </style:style>
    <style:style style:name="P104" style:family="paragraph" style:parent-style-name="Text_20_body">
      <style:text-properties officeooo:rsid="00d0edf4" officeooo:paragraph-rsid="00d0edf4"/>
    </style:style>
    <style:style style:name="P105" style:family="paragraph" style:parent-style-name="Text_20_body">
      <style:text-properties officeooo:rsid="00d4d00e" officeooo:paragraph-rsid="00d4d00e"/>
    </style:style>
    <style:style style:name="P106" style:family="paragraph" style:parent-style-name="Text_20_body">
      <style:text-properties officeooo:rsid="00eccc3d" officeooo:paragraph-rsid="00eccc3d"/>
    </style:style>
    <style:style style:name="P107" style:family="paragraph" style:parent-style-name="Text_20_body">
      <style:text-properties officeooo:rsid="00ec979b" officeooo:paragraph-rsid="00ec979b"/>
    </style:style>
    <style:style style:name="P108" style:family="paragraph" style:parent-style-name="Text_20_body">
      <style:text-properties officeooo:rsid="00da2e7e" officeooo:paragraph-rsid="00da2e7e"/>
    </style:style>
    <style:style style:name="P109" style:family="paragraph" style:parent-style-name="Text_20_body">
      <style:text-properties officeooo:rsid="00bd6443" officeooo:paragraph-rsid="00bd6443"/>
    </style:style>
    <style:style style:name="P110" style:family="paragraph" style:parent-style-name="Text_20_body">
      <style:text-properties officeooo:rsid="005c0a1a" officeooo:paragraph-rsid="00cd9ae0"/>
    </style:style>
    <style:style style:name="P111" style:family="paragraph" style:parent-style-name="Text_20_body">
      <style:text-properties officeooo:rsid="005c0a1a" officeooo:paragraph-rsid="00e79338"/>
    </style:style>
    <style:style style:name="P112" style:family="paragraph" style:parent-style-name="Text_20_body">
      <style:text-properties officeooo:rsid="008dfecd" officeooo:paragraph-rsid="008dfecd"/>
    </style:style>
    <style:style style:name="P113" style:family="paragraph" style:parent-style-name="Text_20_body">
      <style:text-properties officeooo:rsid="008f2e19" officeooo:paragraph-rsid="008f2e19"/>
    </style:style>
    <style:style style:name="P114" style:family="paragraph" style:parent-style-name="Text_20_body">
      <style:text-properties officeooo:rsid="00afafbc" officeooo:paragraph-rsid="00afafbc"/>
    </style:style>
    <style:style style:name="P115" style:family="paragraph" style:parent-style-name="Text_20_body">
      <style:text-properties officeooo:rsid="009080bd" officeooo:paragraph-rsid="00916f82"/>
    </style:style>
    <style:style style:name="P116" style:family="paragraph" style:parent-style-name="Text_20_body">
      <style:text-properties fo:font-style="normal" officeooo:rsid="009080bd" officeooo:paragraph-rsid="00916f82" style:font-style-asian="normal" style:font-style-complex="normal"/>
    </style:style>
    <style:style style:name="P117" style:family="paragraph" style:parent-style-name="Text_20_body">
      <style:text-properties fo:font-style="normal" officeooo:rsid="007661a2" officeooo:paragraph-rsid="007661a2" style:font-style-asian="normal" style:font-style-complex="normal"/>
    </style:style>
    <style:style style:name="P118" style:family="paragraph" style:parent-style-name="Text_20_body">
      <style:text-properties fo:font-style="normal" officeooo:rsid="0083e47b" officeooo:paragraph-rsid="01477473" style:font-style-asian="normal" style:font-style-complex="normal"/>
    </style:style>
    <style:style style:name="P119" style:family="paragraph" style:parent-style-name="Text_20_body">
      <style:text-properties officeooo:rsid="00c6be0d" officeooo:paragraph-rsid="00c6be0d"/>
    </style:style>
    <style:style style:name="P120" style:family="paragraph" style:parent-style-name="Text_20_body">
      <style:text-properties officeooo:rsid="0077c933" officeooo:paragraph-rsid="007ab4e2"/>
    </style:style>
    <style:style style:name="P121" style:family="paragraph" style:parent-style-name="Text_20_body">
      <style:text-properties officeooo:rsid="0077dc54" officeooo:paragraph-rsid="007ab4e2"/>
    </style:style>
    <style:style style:name="P122" style:family="paragraph" style:parent-style-name="Text_20_body">
      <style:text-properties officeooo:rsid="0083e777" officeooo:paragraph-rsid="0083e777"/>
    </style:style>
    <style:style style:name="P123" style:family="paragraph" style:parent-style-name="Text_20_body">
      <style:text-properties officeooo:rsid="0083e777" officeooo:paragraph-rsid="013e21e1"/>
    </style:style>
    <style:style style:name="P124" style:family="paragraph" style:parent-style-name="Text_20_body">
      <style:text-properties officeooo:rsid="0093519a" officeooo:paragraph-rsid="0093519a"/>
    </style:style>
    <style:style style:name="P125" style:family="paragraph" style:parent-style-name="Text_20_body">
      <style:text-properties officeooo:rsid="0093519a" officeooo:paragraph-rsid="00ad9090"/>
    </style:style>
    <style:style style:name="P126" style:family="paragraph" style:parent-style-name="Text_20_body">
      <style:text-properties officeooo:rsid="00ad9090" officeooo:paragraph-rsid="00ad9090"/>
    </style:style>
    <style:style style:name="P127" style:family="paragraph" style:parent-style-name="Text_20_body">
      <style:text-properties officeooo:rsid="00cd322e" officeooo:paragraph-rsid="00cd322e"/>
    </style:style>
    <style:style style:name="P128" style:family="paragraph" style:parent-style-name="Text_20_body">
      <style:text-properties officeooo:rsid="00c883cd" officeooo:paragraph-rsid="00c883cd"/>
    </style:style>
    <style:style style:name="P129" style:family="paragraph" style:parent-style-name="Text_20_body">
      <style:text-properties officeooo:rsid="00c32d7c" officeooo:paragraph-rsid="00c32d7c"/>
    </style:style>
    <style:style style:name="P130" style:family="paragraph" style:parent-style-name="Text_20_body">
      <style:text-properties officeooo:rsid="00be8c26" officeooo:paragraph-rsid="00be8c26"/>
    </style:style>
    <style:style style:name="P131" style:family="paragraph" style:parent-style-name="Text_20_body">
      <style:text-properties officeooo:rsid="00c0f1d4" officeooo:paragraph-rsid="00c0f1d4"/>
    </style:style>
    <style:style style:name="P132" style:family="paragraph" style:parent-style-name="Text_20_body">
      <style:text-properties officeooo:rsid="00c0f1d4" officeooo:paragraph-rsid="01b2706a"/>
    </style:style>
    <style:style style:name="P133" style:family="paragraph" style:parent-style-name="Text_20_body">
      <style:text-properties officeooo:rsid="005a26f4" officeooo:paragraph-rsid="005a26f4"/>
    </style:style>
    <style:style style:name="P134" style:family="paragraph" style:parent-style-name="Text_20_body">
      <style:text-properties officeooo:rsid="0074b603" officeooo:paragraph-rsid="0074b603"/>
    </style:style>
    <style:style style:name="P135" style:family="paragraph" style:parent-style-name="Text_20_body">
      <style:text-properties officeooo:rsid="007661a2" officeooo:paragraph-rsid="007661a2"/>
    </style:style>
    <style:style style:name="P136" style:family="paragraph" style:parent-style-name="Text_20_body">
      <style:text-properties officeooo:rsid="00646eb0" officeooo:paragraph-rsid="00646eb0"/>
    </style:style>
    <style:style style:name="P137" style:family="paragraph" style:parent-style-name="Text_20_body">
      <style:text-properties officeooo:rsid="00646eb0" officeooo:paragraph-rsid="017ddbdb"/>
    </style:style>
    <style:style style:name="P138" style:family="paragraph" style:parent-style-name="Text_20_body">
      <style:text-properties officeooo:rsid="006f02db" officeooo:paragraph-rsid="006f02db"/>
    </style:style>
    <style:style style:name="P139" style:family="paragraph" style:parent-style-name="Text_20_body">
      <style:text-properties officeooo:rsid="006f02db" officeooo:paragraph-rsid="006ff48b"/>
    </style:style>
    <style:style style:name="P140" style:family="paragraph" style:parent-style-name="Text_20_body">
      <style:text-properties officeooo:rsid="006f02db" officeooo:paragraph-rsid="0071fb61"/>
    </style:style>
    <style:style style:name="P141" style:family="paragraph" style:parent-style-name="Text_20_body">
      <style:text-properties officeooo:paragraph-rsid="00f88a8c"/>
    </style:style>
    <style:style style:name="P142" style:family="paragraph" style:parent-style-name="Text_20_body">
      <style:text-properties officeooo:rsid="00f88a8c" officeooo:paragraph-rsid="00f88a8c"/>
    </style:style>
    <style:style style:name="P143" style:family="paragraph" style:parent-style-name="Text_20_body">
      <style:text-properties officeooo:rsid="00f8b4f7" officeooo:paragraph-rsid="00f8b4f7"/>
    </style:style>
    <style:style style:name="P144" style:family="paragraph" style:parent-style-name="Text_20_body">
      <style:text-properties officeooo:rsid="00fd5572" officeooo:paragraph-rsid="00fd5572"/>
    </style:style>
    <style:style style:name="P145" style:family="paragraph" style:parent-style-name="Text_20_body">
      <style:text-properties officeooo:rsid="010e702d" officeooo:paragraph-rsid="010e702d"/>
    </style:style>
    <style:style style:name="P146" style:family="paragraph" style:parent-style-name="Text_20_body">
      <style:text-properties officeooo:rsid="01141ea1" officeooo:paragraph-rsid="01141ea1"/>
    </style:style>
    <style:style style:name="P147" style:family="paragraph" style:parent-style-name="Text_20_body">
      <style:text-properties officeooo:rsid="01109e8b" officeooo:paragraph-rsid="01109e8b"/>
    </style:style>
    <style:style style:name="P148" style:family="paragraph" style:parent-style-name="Text_20_body">
      <style:text-properties officeooo:rsid="0115b6d8" officeooo:paragraph-rsid="0115b6d8"/>
    </style:style>
    <style:style style:name="P149" style:family="paragraph" style:parent-style-name="Text_20_body">
      <style:text-properties officeooo:rsid="0133e6a3" officeooo:paragraph-rsid="0133e6a3"/>
    </style:style>
    <style:style style:name="P150" style:family="paragraph" style:parent-style-name="Text_20_body">
      <style:text-properties officeooo:paragraph-rsid="0138c926"/>
    </style:style>
    <style:style style:name="P151" style:family="paragraph" style:parent-style-name="Text_20_body">
      <style:text-properties officeooo:rsid="013e21e1" officeooo:paragraph-rsid="013e21e1"/>
    </style:style>
    <style:style style:name="P152" style:family="paragraph" style:parent-style-name="Text_20_body">
      <style:text-properties officeooo:paragraph-rsid="013e21e1"/>
    </style:style>
    <style:style style:name="P153" style:family="paragraph" style:parent-style-name="Text_20_body">
      <style:text-properties officeooo:paragraph-rsid="01421240"/>
    </style:style>
    <style:style style:name="P154" style:family="paragraph" style:parent-style-name="Text_20_body">
      <style:text-properties officeooo:rsid="01477473" officeooo:paragraph-rsid="01477473"/>
    </style:style>
    <style:style style:name="P155" style:family="paragraph" style:parent-style-name="Text_20_body">
      <style:text-properties officeooo:rsid="01477473" officeooo:paragraph-rsid="01483e38"/>
    </style:style>
    <style:style style:name="P156" style:family="paragraph" style:parent-style-name="Text_20_body">
      <style:text-properties officeooo:rsid="014967aa" officeooo:paragraph-rsid="014967aa"/>
    </style:style>
    <style:style style:name="P157" style:family="paragraph" style:parent-style-name="Text_20_body">
      <style:text-properties officeooo:paragraph-rsid="014967aa"/>
    </style:style>
    <style:style style:name="P158" style:family="paragraph" style:parent-style-name="Text_20_body">
      <style:text-properties officeooo:rsid="00c43517" officeooo:paragraph-rsid="00c43517"/>
    </style:style>
    <style:style style:name="P159" style:family="paragraph" style:parent-style-name="Text_20_body">
      <style:text-properties officeooo:rsid="014f2751" officeooo:paragraph-rsid="014f2751"/>
    </style:style>
    <style:style style:name="P160" style:family="paragraph" style:parent-style-name="Text_20_body">
      <style:text-properties officeooo:rsid="0154d64c" officeooo:paragraph-rsid="0154d64c"/>
    </style:style>
    <style:style style:name="P161" style:family="paragraph" style:parent-style-name="Text_20_body">
      <style:text-properties officeooo:rsid="01572d61" officeooo:paragraph-rsid="01572d61"/>
    </style:style>
    <style:style style:name="P162" style:family="paragraph" style:parent-style-name="Text_20_body">
      <style:text-properties officeooo:paragraph-rsid="008f2e19"/>
    </style:style>
    <style:style style:name="P163" style:family="paragraph" style:parent-style-name="Text_20_body">
      <style:text-properties officeooo:rsid="01668afb" officeooo:paragraph-rsid="01668afb"/>
    </style:style>
    <style:style style:name="P164" style:family="paragraph" style:parent-style-name="Text_20_body">
      <style:text-properties officeooo:rsid="016a6cbe" officeooo:paragraph-rsid="016a6cbe"/>
    </style:style>
    <style:style style:name="P165" style:family="paragraph" style:parent-style-name="Text_20_body">
      <style:text-properties officeooo:rsid="016a6cbe" officeooo:paragraph-rsid="0177e2b7"/>
    </style:style>
    <style:style style:name="P166" style:family="paragraph" style:parent-style-name="Text_20_body">
      <style:text-properties officeooo:rsid="016f2b52" officeooo:paragraph-rsid="016f2b52"/>
    </style:style>
    <style:style style:name="P167" style:family="paragraph" style:parent-style-name="Text_20_body">
      <style:text-properties officeooo:rsid="016f2b52" officeooo:paragraph-rsid="01710701"/>
    </style:style>
    <style:style style:name="P168" style:family="paragraph" style:parent-style-name="Text_20_body">
      <style:text-properties officeooo:rsid="016f2b52" officeooo:paragraph-rsid="017bb60b"/>
    </style:style>
    <style:style style:name="P169" style:family="paragraph" style:parent-style-name="Text_20_body">
      <style:text-properties officeooo:paragraph-rsid="01738a4f"/>
    </style:style>
    <style:style style:name="P170" style:family="paragraph" style:parent-style-name="Text_20_body">
      <style:text-properties officeooo:paragraph-rsid="0063214c"/>
    </style:style>
    <style:style style:name="P171" style:family="paragraph" style:parent-style-name="Text_20_body">
      <style:text-properties officeooo:paragraph-rsid="017396a0"/>
    </style:style>
    <style:style style:name="P172" style:family="paragraph" style:parent-style-name="Text_20_body">
      <style:text-properties officeooo:paragraph-rsid="01777fc4"/>
    </style:style>
    <style:style style:name="P173" style:family="paragraph" style:parent-style-name="Text_20_body">
      <style:text-properties officeooo:paragraph-rsid="00646eb0"/>
    </style:style>
    <style:style style:name="P174" style:family="paragraph" style:parent-style-name="Text_20_body">
      <style:text-properties officeooo:paragraph-rsid="017ddbdb"/>
    </style:style>
    <style:style style:name="P175" style:family="paragraph" style:parent-style-name="Text_20_body">
      <style:text-properties officeooo:rsid="017ddbdb" officeooo:paragraph-rsid="017ddbdb"/>
    </style:style>
    <style:style style:name="P176" style:family="paragraph" style:parent-style-name="Text_20_body">
      <style:text-properties officeooo:rsid="017ddbdb" officeooo:paragraph-rsid="017f3d0e"/>
    </style:style>
    <style:style style:name="P177" style:family="paragraph" style:parent-style-name="Text_20_body">
      <style:text-properties officeooo:paragraph-rsid="017f3d0e"/>
    </style:style>
    <style:style style:name="P178" style:family="paragraph" style:parent-style-name="Text_20_body">
      <style:text-properties officeooo:rsid="01805ff1" officeooo:paragraph-rsid="01805ff1"/>
    </style:style>
    <style:style style:name="P179" style:family="paragraph" style:parent-style-name="Text_20_body">
      <style:text-properties officeooo:rsid="018379d5" officeooo:paragraph-rsid="018379d5"/>
    </style:style>
    <style:style style:name="P180" style:family="paragraph" style:parent-style-name="Text_20_body">
      <style:text-properties officeooo:rsid="0185d411" officeooo:paragraph-rsid="0185d411"/>
    </style:style>
    <style:style style:name="P181" style:family="paragraph" style:parent-style-name="Text_20_body">
      <style:text-properties officeooo:paragraph-rsid="0185d411"/>
    </style:style>
    <style:style style:name="P182" style:family="paragraph" style:parent-style-name="Text_20_body">
      <style:text-properties officeooo:rsid="0186377b" officeooo:paragraph-rsid="0186377b"/>
    </style:style>
    <style:style style:name="P183" style:family="paragraph" style:parent-style-name="Text_20_body">
      <style:text-properties officeooo:rsid="0187ebaf" officeooo:paragraph-rsid="0187ebaf"/>
    </style:style>
    <style:style style:name="P184" style:family="paragraph" style:parent-style-name="Text_20_body">
      <style:text-properties officeooo:paragraph-rsid="0187ebaf"/>
    </style:style>
    <style:style style:name="P185" style:family="paragraph" style:parent-style-name="Text_20_body">
      <style:text-properties officeooo:rsid="01884c85" officeooo:paragraph-rsid="01884c85"/>
    </style:style>
    <style:style style:name="P186" style:family="paragraph" style:parent-style-name="Text_20_body">
      <style:text-properties officeooo:rsid="018a6f5a" officeooo:paragraph-rsid="018a6f5a"/>
    </style:style>
    <style:style style:name="P187" style:family="paragraph" style:parent-style-name="Text_20_body">
      <style:text-properties officeooo:paragraph-rsid="018a6f5a"/>
    </style:style>
    <style:style style:name="P188" style:family="paragraph" style:parent-style-name="Text_20_body">
      <style:text-properties officeooo:rsid="0196b2e6" officeooo:paragraph-rsid="0196b2e6"/>
    </style:style>
    <style:style style:name="P189" style:family="paragraph" style:parent-style-name="Text_20_body">
      <style:text-properties officeooo:rsid="0196b2e6" officeooo:paragraph-rsid="019b8ba0"/>
    </style:style>
    <style:style style:name="P190" style:family="paragraph" style:parent-style-name="Text_20_body">
      <style:text-properties officeooo:rsid="0199081a" officeooo:paragraph-rsid="0199081a"/>
    </style:style>
    <style:style style:name="P191" style:family="paragraph" style:parent-style-name="Text_20_body">
      <style:text-properties officeooo:paragraph-rsid="019ebb75"/>
    </style:style>
    <style:style style:name="P192" style:family="paragraph" style:parent-style-name="Text_20_body">
      <style:text-properties officeooo:rsid="01a07621" officeooo:paragraph-rsid="01a07621"/>
    </style:style>
    <style:style style:name="P193" style:family="paragraph" style:parent-style-name="Text_20_body">
      <style:text-properties officeooo:paragraph-rsid="01a11c20"/>
    </style:style>
    <style:style style:name="P194" style:family="paragraph" style:parent-style-name="Text_20_body">
      <style:text-properties officeooo:rsid="01a25364" officeooo:paragraph-rsid="01a25364"/>
    </style:style>
    <style:style style:name="P195" style:family="paragraph" style:parent-style-name="Text_20_body">
      <style:text-properties officeooo:rsid="01a2832c" officeooo:paragraph-rsid="01a2832c"/>
    </style:style>
    <style:style style:name="P196" style:family="paragraph" style:parent-style-name="Text_20_body">
      <style:text-properties officeooo:paragraph-rsid="01a2832c"/>
    </style:style>
    <style:style style:name="P197" style:family="paragraph" style:parent-style-name="Text_20_body">
      <style:text-properties officeooo:paragraph-rsid="01a30899"/>
    </style:style>
    <style:style style:name="P198" style:family="paragraph" style:parent-style-name="Text_20_body">
      <style:text-properties officeooo:paragraph-rsid="0091ae7f"/>
    </style:style>
    <style:style style:name="P199" style:family="paragraph" style:parent-style-name="Text_20_body">
      <style:text-properties officeooo:rsid="01a6b0d2" officeooo:paragraph-rsid="01a6b0d2"/>
    </style:style>
    <style:style style:name="P200" style:family="paragraph" style:parent-style-name="Text_20_body">
      <style:text-properties officeooo:paragraph-rsid="01a8e1d6"/>
    </style:style>
    <style:style style:name="P201" style:family="paragraph" style:parent-style-name="Text_20_body">
      <style:text-properties officeooo:paragraph-rsid="01a94e10"/>
    </style:style>
    <style:style style:name="P202" style:family="paragraph" style:parent-style-name="Text_20_body">
      <style:text-properties officeooo:paragraph-rsid="01ab1474"/>
    </style:style>
    <style:style style:name="P203" style:family="paragraph" style:parent-style-name="Text_20_body">
      <style:paragraph-properties>
        <style:tab-stops>
          <style:tab-stop style:position="4.001cm"/>
          <style:tab-stop style:position="5.484cm"/>
          <style:tab-stop style:position="5.988cm"/>
          <style:tab-stop style:position="7.481cm"/>
        </style:tab-stops>
      </style:paragraph-properties>
      <style:text-properties officeooo:paragraph-rsid="01ab1474"/>
    </style:style>
    <style:style style:name="P204" style:family="paragraph" style:parent-style-name="Text_20_body">
      <style:text-properties officeooo:rsid="008f85f3" officeooo:paragraph-rsid="008f85f3"/>
    </style:style>
    <style:style style:name="P205" style:family="paragraph" style:parent-style-name="Text_20_body">
      <style:text-properties officeooo:rsid="01ad86eb" officeooo:paragraph-rsid="01ad86eb"/>
    </style:style>
    <style:style style:name="P206" style:family="paragraph" style:parent-style-name="Text_20_body">
      <style:text-properties officeooo:rsid="01aedd40" officeooo:paragraph-rsid="01aedd40"/>
    </style:style>
    <style:style style:name="P207" style:family="paragraph" style:parent-style-name="Text_20_body">
      <style:text-properties officeooo:rsid="01b2706a" officeooo:paragraph-rsid="01b2706a"/>
    </style:style>
    <style:style style:name="P208" style:family="paragraph" style:parent-style-name="Text_20_body">
      <style:text-properties officeooo:paragraph-rsid="01b36b3c"/>
    </style:style>
    <style:style style:name="P209" style:family="paragraph" style:parent-style-name="Text_20_body">
      <style:text-properties officeooo:rsid="01b83795" officeooo:paragraph-rsid="01b83795"/>
    </style:style>
    <style:style style:name="P210" style:family="paragraph" style:parent-style-name="Text_20_body">
      <style:text-properties officeooo:rsid="01b9bd22" officeooo:paragraph-rsid="01b9bd22"/>
    </style:style>
    <style:style style:name="P211" style:family="paragraph" style:parent-style-name="Text_20_body">
      <style:text-properties officeooo:rsid="01bb5d0b" officeooo:paragraph-rsid="01bb5d0b"/>
    </style:style>
    <style:style style:name="P212" style:family="paragraph" style:parent-style-name="Text_20_body">
      <style:text-properties officeooo:rsid="01bf6c68" officeooo:paragraph-rsid="01bf6c68"/>
    </style:style>
    <style:style style:name="P213" style:family="paragraph" style:parent-style-name="Text_20_body">
      <style:text-properties officeooo:rsid="01bf6c68" officeooo:paragraph-rsid="01c70c23"/>
    </style:style>
    <style:style style:name="P214" style:family="paragraph" style:parent-style-name="Text_20_body">
      <style:text-properties officeooo:paragraph-rsid="01bf6c68"/>
    </style:style>
    <style:style style:name="P215" style:family="paragraph" style:parent-style-name="Text_20_body">
      <style:text-properties officeooo:paragraph-rsid="01c013db"/>
    </style:style>
    <style:style style:name="P216" style:family="paragraph" style:parent-style-name="Text_20_body">
      <style:text-properties officeooo:rsid="01a8e1d6" officeooo:paragraph-rsid="01a94e10"/>
    </style:style>
    <style:style style:name="P217" style:family="paragraph" style:parent-style-name="Text_20_body">
      <style:text-properties officeooo:rsid="01a11c20" officeooo:paragraph-rsid="01a30899"/>
    </style:style>
    <style:style style:name="P218" style:family="paragraph" style:parent-style-name="Code">
      <style:text-properties fo:font-weight="bold" style:font-weight-asian="bold" style:font-weight-complex="bold"/>
    </style:style>
    <style:style style:name="P219" style:family="paragraph" style:parent-style-name="Code">
      <style:text-properties fo:font-weight="bold" officeooo:paragraph-rsid="0056ce18" style:font-weight-asian="bold" style:font-weight-complex="bold"/>
    </style:style>
    <style:style style:name="P220" style:family="paragraph" style:parent-style-name="Code">
      <style:text-properties fo:font-weight="bold" officeooo:paragraph-rsid="00d57cc4" style:font-weight-asian="bold" style:font-weight-complex="bold"/>
    </style:style>
    <style:style style:name="P221" style:family="paragraph" style:parent-style-name="Code">
      <style:text-properties fo:font-weight="bold" officeooo:paragraph-rsid="00f060bd" style:font-weight-asian="bold" style:font-weight-complex="bold"/>
    </style:style>
    <style:style style:name="P222" style:family="paragraph" style:parent-style-name="Code">
      <style:text-properties fo:font-weight="bold" officeooo:paragraph-rsid="00ba4caa" style:font-weight-asian="bold" style:font-weight-complex="bold"/>
    </style:style>
    <style:style style:name="P223" style:family="paragraph" style:parent-style-name="Code">
      <style:text-properties fo:font-weight="bold" officeooo:paragraph-rsid="00be8c26" style:font-weight-asian="bold" style:font-weight-complex="bold"/>
    </style:style>
    <style:style style:name="P224" style:family="paragraph" style:parent-style-name="Code">
      <style:text-properties fo:font-weight="bold" officeooo:paragraph-rsid="00cd9ae0" style:font-weight-asian="bold" style:font-weight-complex="bold"/>
    </style:style>
    <style:style style:name="P225" style:family="paragraph" style:parent-style-name="Code">
      <style:text-properties fo:font-weight="bold" officeooo:paragraph-rsid="00916f82" style:font-weight-asian="bold" style:font-weight-complex="bold"/>
    </style:style>
    <style:style style:name="P226" style:family="paragraph" style:parent-style-name="Code">
      <style:text-properties fo:font-weight="bold" officeooo:paragraph-rsid="007ab4e2" style:font-weight-asian="bold" style:font-weight-complex="bold"/>
    </style:style>
    <style:style style:name="P227" style:family="paragraph" style:parent-style-name="Code">
      <style:text-properties fo:font-weight="bold" officeooo:paragraph-rsid="00cd322e" style:font-weight-asian="bold" style:font-weight-complex="bold"/>
    </style:style>
    <style:style style:name="P228" style:family="paragraph" style:parent-style-name="Code">
      <style:text-properties fo:font-weight="bold" officeooo:paragraph-rsid="00646eb0" style:font-weight-asian="bold" style:font-weight-complex="bold"/>
    </style:style>
    <style:style style:name="P229" style:family="paragraph" style:parent-style-name="Code">
      <style:text-properties fo:font-weight="bold" officeooo:paragraph-rsid="00651907" style:font-weight-asian="bold" style:font-weight-complex="bold"/>
    </style:style>
    <style:style style:name="P230" style:family="paragraph" style:parent-style-name="Code">
      <style:text-properties fo:font-weight="bold" officeooo:paragraph-rsid="0065373b" style:font-weight-asian="bold" style:font-weight-complex="bold"/>
    </style:style>
    <style:style style:name="P231" style:family="paragraph" style:parent-style-name="Code">
      <style:text-properties fo:font-weight="bold" officeooo:paragraph-rsid="0065a4d2" style:font-weight-asian="bold" style:font-weight-complex="bold"/>
    </style:style>
    <style:style style:name="P232" style:family="paragraph" style:parent-style-name="Code">
      <style:text-properties fo:font-weight="bold" officeooo:paragraph-rsid="0067b7ae" style:font-weight-asian="bold" style:font-weight-complex="bold"/>
    </style:style>
    <style:style style:name="P233" style:family="paragraph" style:parent-style-name="Code">
      <style:text-properties fo:font-weight="bold" officeooo:paragraph-rsid="00695178" style:font-weight-asian="bold" style:font-weight-complex="bold"/>
    </style:style>
    <style:style style:name="P234" style:family="paragraph" style:parent-style-name="Code">
      <style:text-properties fo:font-weight="bold" officeooo:paragraph-rsid="006ff48b" style:font-weight-asian="bold" style:font-weight-complex="bold"/>
    </style:style>
    <style:style style:name="P235" style:family="paragraph" style:parent-style-name="Code">
      <style:text-properties fo:font-weight="bold" officeooo:paragraph-rsid="0071fb61" style:font-weight-asian="bold" style:font-weight-complex="bold"/>
    </style:style>
    <style:style style:name="P236" style:family="paragraph" style:parent-style-name="Code">
      <style:text-properties fo:font-weight="bold" officeooo:paragraph-rsid="0115b6d8" style:font-weight-asian="bold" style:font-weight-complex="bold"/>
    </style:style>
    <style:style style:name="P237" style:family="paragraph" style:parent-style-name="Code">
      <style:text-properties fo:font-weight="bold" officeooo:paragraph-rsid="013e21e1" style:font-weight-asian="bold" style:font-weight-complex="bold"/>
    </style:style>
    <style:style style:name="P238" style:family="paragraph" style:parent-style-name="Code">
      <style:text-properties fo:font-weight="bold" officeooo:paragraph-rsid="014967aa" style:font-weight-asian="bold" style:font-weight-complex="bold"/>
    </style:style>
    <style:style style:name="P239" style:family="paragraph" style:parent-style-name="Code">
      <style:text-properties fo:font-weight="bold" officeooo:paragraph-rsid="014f2751" style:font-weight-asian="bold" style:font-weight-complex="bold"/>
    </style:style>
    <style:style style:name="P240" style:family="paragraph" style:parent-style-name="Code">
      <style:text-properties fo:font-weight="bold" officeooo:paragraph-rsid="01668afb" style:font-weight-asian="bold" style:font-weight-complex="bold"/>
    </style:style>
    <style:style style:name="P241" style:family="paragraph" style:parent-style-name="Code">
      <style:text-properties fo:font-weight="bold" officeooo:paragraph-rsid="016a6cbe" style:font-weight-asian="bold" style:font-weight-complex="bold"/>
    </style:style>
    <style:style style:name="P242" style:family="paragraph" style:parent-style-name="Code">
      <style:text-properties fo:font-weight="bold" officeooo:paragraph-rsid="01738a4f" style:font-weight-asian="bold" style:font-weight-complex="bold"/>
    </style:style>
    <style:style style:name="P243" style:family="paragraph" style:parent-style-name="Code">
      <style:text-properties fo:font-weight="bold" officeooo:paragraph-rsid="017396a0" style:font-weight-asian="bold" style:font-weight-complex="bold"/>
    </style:style>
    <style:style style:name="P244" style:family="paragraph" style:parent-style-name="Code">
      <style:text-properties fo:font-weight="bold" officeooo:paragraph-rsid="0178f1cf" style:font-weight-asian="bold" style:font-weight-complex="bold"/>
    </style:style>
    <style:style style:name="P245" style:family="paragraph" style:parent-style-name="Code">
      <style:text-properties fo:font-weight="bold" officeooo:paragraph-rsid="017963dc" style:font-weight-asian="bold" style:font-weight-complex="bold"/>
    </style:style>
    <style:style style:name="P246" style:family="paragraph" style:parent-style-name="Code">
      <style:text-properties fo:font-weight="bold" officeooo:paragraph-rsid="0179e5d3" style:font-weight-asian="bold" style:font-weight-complex="bold"/>
    </style:style>
    <style:style style:name="P247" style:family="paragraph" style:parent-style-name="Code">
      <style:text-properties fo:font-weight="bold" officeooo:paragraph-rsid="017b6ac8" style:font-weight-asian="bold" style:font-weight-complex="bold"/>
    </style:style>
    <style:style style:name="P248" style:family="paragraph" style:parent-style-name="Code">
      <style:text-properties fo:font-weight="bold" officeooo:paragraph-rsid="017ddbdb" style:font-weight-asian="bold" style:font-weight-complex="bold"/>
    </style:style>
    <style:style style:name="P249" style:family="paragraph" style:parent-style-name="Code">
      <style:text-properties fo:font-weight="bold" officeooo:paragraph-rsid="0181ee10" style:font-weight-asian="bold" style:font-weight-complex="bold"/>
    </style:style>
    <style:style style:name="P250" style:family="paragraph" style:parent-style-name="Code">
      <style:text-properties fo:font-weight="bold" officeooo:rsid="01884c85" officeooo:paragraph-rsid="01884c85" style:font-weight-asian="bold" style:font-weight-complex="bold"/>
    </style:style>
    <style:style style:name="P251" style:family="paragraph" style:parent-style-name="Code">
      <style:text-properties fo:font-weight="bold" officeooo:paragraph-rsid="01ad86eb" style:font-weight-asian="bold" style:font-weight-complex="bold"/>
    </style:style>
    <style:style style:name="P252" style:family="paragraph" style:parent-style-name="Code">
      <style:text-properties officeooo:paragraph-rsid="0071fb61"/>
    </style:style>
    <style:style style:name="P253" style:family="paragraph" style:parent-style-name="Code">
      <style:text-properties officeooo:paragraph-rsid="00916f82"/>
    </style:style>
    <style:style style:name="P254" style:family="paragraph" style:parent-style-name="Code">
      <style:text-properties officeooo:paragraph-rsid="00cd322e"/>
    </style:style>
    <style:style style:name="P255" style:family="paragraph" style:parent-style-name="Code">
      <style:text-properties officeooo:paragraph-rsid="00e36387"/>
    </style:style>
    <style:style style:name="P256" style:family="paragraph" style:parent-style-name="Code">
      <style:text-properties officeooo:paragraph-rsid="002b3607"/>
    </style:style>
    <style:style style:name="P257" style:family="paragraph" style:parent-style-name="Code">
      <style:text-properties officeooo:paragraph-rsid="004e3941"/>
    </style:style>
    <style:style style:name="P258" style:family="paragraph" style:parent-style-name="Code">
      <style:text-properties officeooo:paragraph-rsid="003f28eb"/>
    </style:style>
    <style:style style:name="P259" style:family="paragraph" style:parent-style-name="Code">
      <style:text-properties officeooo:paragraph-rsid="00db7821"/>
    </style:style>
    <style:style style:name="P260" style:family="paragraph" style:parent-style-name="Code">
      <style:text-properties officeooo:paragraph-rsid="00d57cc4"/>
    </style:style>
    <style:style style:name="P261" style:family="paragraph" style:parent-style-name="Code">
      <style:text-properties fo:font-weight="normal" officeooo:rsid="00d612ec" officeooo:paragraph-rsid="00d8e2c9" style:font-weight-asian="normal" style:font-weight-complex="normal"/>
    </style:style>
    <style:style style:name="P262" style:family="paragraph" style:parent-style-name="Code">
      <style:text-properties fo:font-weight="normal" officeooo:rsid="00d612ec" officeooo:paragraph-rsid="00da9a82" style:font-weight-asian="normal" style:font-weight-complex="normal"/>
    </style:style>
    <style:style style:name="P263" style:family="paragraph" style:parent-style-name="Code">
      <style:text-properties fo:font-weight="normal" officeooo:rsid="00d612ec" officeooo:paragraph-rsid="00db7821" style:font-weight-asian="normal" style:font-weight-complex="normal"/>
    </style:style>
    <style:style style:name="P264" style:family="paragraph" style:parent-style-name="Code">
      <style:text-properties fo:font-weight="normal" officeooo:rsid="00d612ec" officeooo:paragraph-rsid="00f060bd" style:font-weight-asian="normal" style:font-weight-complex="normal"/>
    </style:style>
    <style:style style:name="P265" style:family="paragraph" style:parent-style-name="Code">
      <style:text-properties officeooo:paragraph-rsid="00d935ba"/>
    </style:style>
    <style:style style:name="P266" style:family="paragraph" style:parent-style-name="Code">
      <style:text-properties officeooo:paragraph-rsid="00da2e7e"/>
    </style:style>
    <style:style style:name="P267" style:family="paragraph" style:parent-style-name="Code">
      <style:text-properties officeooo:paragraph-rsid="00ef528f"/>
    </style:style>
    <style:style style:name="P268" style:family="paragraph" style:parent-style-name="Code">
      <style:text-properties officeooo:paragraph-rsid="00f060bd"/>
    </style:style>
    <style:style style:name="P269" style:family="paragraph" style:parent-style-name="Code">
      <style:text-properties officeooo:paragraph-rsid="00ba4caa"/>
    </style:style>
    <style:style style:name="P270" style:family="paragraph" style:parent-style-name="Code">
      <style:text-properties officeooo:paragraph-rsid="00be8c26"/>
    </style:style>
    <style:style style:name="P271" style:family="paragraph" style:parent-style-name="Code">
      <style:text-properties officeooo:paragraph-rsid="00cd9ae0"/>
    </style:style>
    <style:style style:name="P272" style:family="paragraph" style:parent-style-name="Code">
      <style:text-properties officeooo:paragraph-rsid="007ab4e2"/>
    </style:style>
    <style:style style:name="P273" style:family="paragraph" style:parent-style-name="Code">
      <style:text-properties officeooo:paragraph-rsid="00646eb0"/>
    </style:style>
    <style:style style:name="P274" style:family="paragraph" style:parent-style-name="Code">
      <style:text-properties officeooo:paragraph-rsid="0067b7ae"/>
    </style:style>
    <style:style style:name="P275" style:family="paragraph" style:parent-style-name="Code">
      <style:text-properties officeooo:paragraph-rsid="00695178"/>
    </style:style>
    <style:style style:name="P276" style:family="paragraph" style:parent-style-name="Code">
      <style:text-properties officeooo:paragraph-rsid="013e21e1"/>
    </style:style>
    <style:style style:name="P277" style:family="paragraph" style:parent-style-name="Code">
      <style:text-properties officeooo:paragraph-rsid="014967aa"/>
    </style:style>
    <style:style style:name="P278" style:family="paragraph" style:parent-style-name="Code">
      <style:text-properties officeooo:rsid="014f2751" officeooo:paragraph-rsid="014f2751"/>
    </style:style>
    <style:style style:name="P279" style:family="paragraph" style:parent-style-name="Code">
      <style:text-properties officeooo:paragraph-rsid="014f2751"/>
    </style:style>
    <style:style style:name="P280" style:family="paragraph" style:parent-style-name="Code">
      <style:text-properties officeooo:paragraph-rsid="01668afb"/>
    </style:style>
    <style:style style:name="P281" style:family="paragraph" style:parent-style-name="Code">
      <style:text-properties officeooo:paragraph-rsid="01738a4f"/>
    </style:style>
    <style:style style:name="P282" style:family="paragraph" style:parent-style-name="Code">
      <style:text-properties officeooo:paragraph-rsid="017396a0"/>
    </style:style>
    <style:style style:name="P283" style:family="paragraph" style:parent-style-name="Code">
      <style:text-properties officeooo:paragraph-rsid="017ddbdb"/>
    </style:style>
    <style:style style:name="P284" style:family="paragraph" style:parent-style-name="Code">
      <style:text-properties officeooo:paragraph-rsid="0181ee10"/>
    </style:style>
    <style:style style:name="P285" style:family="paragraph" style:parent-style-name="Code">
      <style:text-properties officeooo:paragraph-rsid="018241b6"/>
    </style:style>
    <style:style style:name="P286" style:family="paragraph" style:parent-style-name="Code">
      <style:text-properties officeooo:rsid="01884c85" officeooo:paragraph-rsid="01884c85"/>
    </style:style>
    <style:style style:name="P287" style:family="paragraph" style:parent-style-name="Code">
      <style:text-properties officeooo:paragraph-rsid="01a6d6b7"/>
    </style:style>
    <style:style style:name="P288" style:family="paragraph" style:parent-style-name="Code">
      <style:text-properties officeooo:rsid="01ad86eb" officeooo:paragraph-rsid="01ad86eb"/>
    </style:style>
    <style:style style:name="P289" style:family="paragraph" style:parent-style-name="Code">
      <style:text-properties officeooo:paragraph-rsid="01b9bd22"/>
    </style:style>
    <style:style style:name="P290" style:family="paragraph" style:parent-style-name="Standard">
      <style:text-properties officeooo:paragraph-rsid="00a6b6fc"/>
    </style:style>
    <style:style style:name="P291" style:family="paragraph" style:parent-style-name="Standard">
      <style:text-properties officeooo:rsid="00a97a50" officeooo:paragraph-rsid="00a97a50"/>
    </style:style>
    <style:style style:name="P292" style:family="paragraph" style:parent-style-name="Standard">
      <style:text-properties officeooo:rsid="00a0ece0" officeooo:paragraph-rsid="00a0ece0"/>
    </style:style>
    <style:style style:name="P293" style:family="paragraph" style:parent-style-name="Standard">
      <style:text-properties officeooo:rsid="00a0ece0" officeooo:paragraph-rsid="00a32644"/>
    </style:style>
    <style:style style:name="P294" style:family="paragraph" style:parent-style-name="Standard">
      <style:text-properties officeooo:rsid="00a05034" officeooo:paragraph-rsid="00a05034"/>
    </style:style>
    <style:style style:name="P295" style:family="paragraph" style:parent-style-name="Standard">
      <style:text-properties officeooo:rsid="00a05034" officeooo:paragraph-rsid="00a0ece0"/>
    </style:style>
    <style:style style:name="P296" style:family="paragraph" style:parent-style-name="Standard">
      <style:text-properties officeooo:rsid="00a6b6fc" officeooo:paragraph-rsid="00a6b6fc"/>
    </style:style>
    <style:style style:name="P297" style:family="paragraph" style:parent-style-name="Standard">
      <style:paragraph-properties fo:break-before="page"/>
      <style:text-properties officeooo:rsid="00a0ece0" officeooo:paragraph-rsid="00a0ece0"/>
    </style:style>
    <style:style style:name="P298" style:family="paragraph" style:parent-style-name="Text_20_body">
      <style:paragraph-properties fo:break-before="page"/>
      <style:text-properties fo:font-weight="bold" officeooo:rsid="0100b649" officeooo:paragraph-rsid="0100b649" style:font-weight-asian="bold" style:font-weight-complex="bold"/>
    </style:style>
    <style:style style:name="P299" style:family="paragraph" style:parent-style-name="Info_20_1">
      <style:text-properties officeooo:rsid="003f28eb" officeooo:paragraph-rsid="003f28eb"/>
    </style:style>
    <style:style style:name="P300" style:family="paragraph" style:parent-style-name="Info_20_1">
      <style:text-properties officeooo:paragraph-rsid="00d0edf4"/>
    </style:style>
    <style:style style:name="P301" style:family="paragraph" style:parent-style-name="Info_20_1">
      <style:text-properties officeooo:paragraph-rsid="00d4d00e"/>
    </style:style>
    <style:style style:name="P302" style:family="paragraph" style:parent-style-name="Info_20_1">
      <style:text-properties officeooo:paragraph-rsid="00da2e7e"/>
    </style:style>
    <style:style style:name="P303" style:family="paragraph" style:parent-style-name="Info_20_1">
      <style:text-properties officeooo:paragraph-rsid="00db7821"/>
    </style:style>
    <style:style style:name="P304" style:family="paragraph" style:parent-style-name="Info_20_1">
      <style:text-properties officeooo:paragraph-rsid="00f060bd"/>
    </style:style>
    <style:style style:name="P305" style:family="paragraph" style:parent-style-name="Info_20_1">
      <style:text-properties officeooo:paragraph-rsid="00cd9ae0"/>
    </style:style>
    <style:style style:name="P306" style:family="paragraph" style:parent-style-name="Info_20_1">
      <style:text-properties officeooo:paragraph-rsid="00916f82"/>
    </style:style>
    <style:style style:name="P307" style:family="paragraph" style:parent-style-name="Info_20_1">
      <style:text-properties officeooo:rsid="0056ce18" officeooo:paragraph-rsid="007ab4e2"/>
    </style:style>
    <style:style style:name="P308" style:family="paragraph" style:parent-style-name="Info_20_1">
      <style:text-properties officeooo:rsid="0056ce18" officeooo:paragraph-rsid="0056ce18"/>
    </style:style>
    <style:style style:name="P309" style:family="paragraph" style:parent-style-name="Info_20_1">
      <style:text-properties officeooo:rsid="0056ce18" officeooo:paragraph-rsid="013e21e1"/>
    </style:style>
    <style:style style:name="P310" style:family="paragraph" style:parent-style-name="Info_20_1">
      <style:text-properties officeooo:paragraph-rsid="00cd322e"/>
    </style:style>
    <style:style style:name="P311" style:family="paragraph" style:parent-style-name="Info_20_1">
      <style:text-properties officeooo:paragraph-rsid="00c883cd"/>
    </style:style>
    <style:style style:name="P312" style:family="paragraph" style:parent-style-name="Info_20_1">
      <style:text-properties officeooo:rsid="005a26f4" officeooo:paragraph-rsid="005a26f4"/>
    </style:style>
    <style:style style:name="P313" style:family="paragraph" style:parent-style-name="Info_20_1">
      <style:text-properties officeooo:rsid="005a26f4" officeooo:paragraph-rsid="0074b603"/>
    </style:style>
    <style:style style:name="P314" style:family="paragraph" style:parent-style-name="Info_20_1">
      <style:text-properties officeooo:rsid="005a26f4" officeooo:paragraph-rsid="01807c20"/>
    </style:style>
    <style:style style:name="P315" style:family="paragraph" style:parent-style-name="Info_20_1">
      <style:text-properties officeooo:rsid="005a26f4" officeooo:paragraph-rsid="0186377b"/>
    </style:style>
    <style:style style:name="P316" style:family="paragraph" style:parent-style-name="Info_20_1">
      <style:text-properties officeooo:rsid="005a26f4" officeooo:paragraph-rsid="01884c85"/>
    </style:style>
    <style:style style:name="P317" style:family="paragraph" style:parent-style-name="Info_20_1">
      <style:text-properties officeooo:rsid="005a26f4" officeooo:paragraph-rsid="01a25364"/>
    </style:style>
    <style:style style:name="P318" style:family="paragraph" style:parent-style-name="Info_20_1">
      <style:text-properties officeooo:rsid="005a26f4" officeooo:paragraph-rsid="01a4b04b"/>
    </style:style>
    <style:style style:name="P319" style:family="paragraph" style:parent-style-name="Info_20_1">
      <style:text-properties officeooo:rsid="0063214c" officeooo:paragraph-rsid="0063214c"/>
    </style:style>
    <style:style style:name="P320" style:family="paragraph" style:parent-style-name="Info_20_1">
      <style:text-properties officeooo:rsid="0063214c" officeooo:paragraph-rsid="00646eb0"/>
    </style:style>
    <style:style style:name="P321" style:family="paragraph" style:parent-style-name="Info_20_1">
      <style:text-properties officeooo:rsid="0063214c" officeooo:paragraph-rsid="01738a4f"/>
    </style:style>
    <style:style style:name="P322" style:family="paragraph" style:parent-style-name="Info_20_1">
      <style:text-properties officeooo:rsid="0063214c" officeooo:paragraph-rsid="017396a0"/>
    </style:style>
    <style:style style:name="P323" style:family="paragraph" style:parent-style-name="Info_20_1">
      <style:text-properties officeooo:rsid="0063214c" officeooo:paragraph-rsid="017ddbdb"/>
    </style:style>
    <style:style style:name="P324" style:family="paragraph" style:parent-style-name="Info_20_1">
      <style:text-properties officeooo:rsid="00601327" officeooo:paragraph-rsid="00601327"/>
    </style:style>
    <style:style style:name="P325" style:family="paragraph" style:parent-style-name="Info_20_1">
      <style:text-properties officeooo:rsid="00601327" officeooo:paragraph-rsid="00651907"/>
    </style:style>
    <style:style style:name="P326" style:family="paragraph" style:parent-style-name="Info_20_1">
      <style:text-properties officeooo:rsid="00601327" officeooo:paragraph-rsid="0065373b"/>
    </style:style>
    <style:style style:name="P327" style:family="paragraph" style:parent-style-name="Info_20_1">
      <style:text-properties officeooo:rsid="00601327" officeooo:paragraph-rsid="0065a4d2"/>
    </style:style>
    <style:style style:name="P328" style:family="paragraph" style:parent-style-name="Info_20_1">
      <style:text-properties officeooo:rsid="00601327" officeooo:paragraph-rsid="0067b7ae"/>
    </style:style>
    <style:style style:name="P329" style:family="paragraph" style:parent-style-name="Info_20_1">
      <style:text-properties officeooo:rsid="00601327" officeooo:paragraph-rsid="00695178"/>
    </style:style>
    <style:style style:name="P330" style:family="paragraph" style:parent-style-name="Info_20_1">
      <style:text-properties officeooo:rsid="00601327" officeooo:paragraph-rsid="006f02db"/>
    </style:style>
    <style:style style:name="P331" style:family="paragraph" style:parent-style-name="Info_20_1">
      <style:text-properties officeooo:rsid="00601327" officeooo:paragraph-rsid="006ff48b"/>
    </style:style>
    <style:style style:name="P332" style:family="paragraph" style:parent-style-name="Info_20_1">
      <style:text-properties officeooo:rsid="00601327" officeooo:paragraph-rsid="0071fb61"/>
    </style:style>
    <style:style style:name="P333" style:family="paragraph" style:parent-style-name="Info_20_1">
      <style:text-properties officeooo:rsid="00601327" officeooo:paragraph-rsid="00f8b4f7"/>
    </style:style>
    <style:style style:name="P334" style:family="paragraph" style:parent-style-name="Info_20_1">
      <style:text-properties officeooo:rsid="00601327" officeooo:paragraph-rsid="010e702d"/>
    </style:style>
    <style:style style:name="P335" style:family="paragraph" style:parent-style-name="Info_20_1">
      <style:text-properties officeooo:rsid="00601327" officeooo:paragraph-rsid="01141ea1"/>
    </style:style>
    <style:style style:name="P336" style:family="paragraph" style:parent-style-name="Info_20_1">
      <style:text-properties officeooo:rsid="00601327" officeooo:paragraph-rsid="01109e8b"/>
    </style:style>
    <style:style style:name="P337" style:family="paragraph" style:parent-style-name="Info_20_1">
      <style:text-properties officeooo:rsid="00601327" officeooo:paragraph-rsid="0115b6d8"/>
    </style:style>
    <style:style style:name="P338" style:family="paragraph" style:parent-style-name="Info_20_1">
      <style:text-properties officeooo:rsid="00601327" officeooo:paragraph-rsid="0196b2e6"/>
    </style:style>
    <style:style style:name="P339" style:family="paragraph" style:parent-style-name="Info_20_1">
      <style:text-properties officeooo:rsid="00601327" officeooo:paragraph-rsid="0199081a"/>
    </style:style>
    <style:style style:name="P340" style:family="paragraph" style:parent-style-name="Info_20_1">
      <style:text-properties officeooo:rsid="00601327" officeooo:paragraph-rsid="01a07621"/>
    </style:style>
    <style:style style:name="P341" style:family="paragraph" style:parent-style-name="Info_20_1">
      <style:text-properties officeooo:paragraph-rsid="014967aa"/>
    </style:style>
    <style:style style:name="P342" style:family="paragraph" style:parent-style-name="Info_20_1">
      <style:text-properties officeooo:rsid="014f2751" officeooo:paragraph-rsid="014f2751"/>
    </style:style>
    <style:style style:name="P343" style:family="paragraph" style:parent-style-name="Info_20_1">
      <style:text-properties officeooo:paragraph-rsid="01668afb"/>
    </style:style>
    <style:style style:name="P344" style:family="paragraph" style:parent-style-name="Info_20_1">
      <style:text-properties officeooo:paragraph-rsid="016a6cbe"/>
    </style:style>
    <style:style style:name="P345" style:family="paragraph" style:parent-style-name="Info_20_1">
      <style:text-properties officeooo:paragraph-rsid="0177e2b7"/>
    </style:style>
    <style:style style:name="P346" style:family="paragraph" style:parent-style-name="Info_20_1">
      <style:text-properties officeooo:paragraph-rsid="017ddbdb"/>
    </style:style>
    <style:style style:name="P347" style:family="paragraph" style:parent-style-name="Info_20_1">
      <style:text-properties officeooo:paragraph-rsid="01ad86eb"/>
    </style:style>
    <style:style style:name="P348" style:family="paragraph" style:parent-style-name="Info_20_1">
      <style:text-properties officeooo:paragraph-rsid="01b83795"/>
    </style:style>
    <style:style style:name="P349" style:family="paragraph" style:parent-style-name="Info_20_1">
      <style:text-properties officeooo:paragraph-rsid="01bb5d0b"/>
    </style:style>
    <style:style style:name="P350" style:family="paragraph" style:parent-style-name="Subheading">
      <style:text-properties officeooo:rsid="0024f535" officeooo:paragraph-rsid="0024f535"/>
    </style:style>
    <style:style style:name="P351" style:family="paragraph" style:parent-style-name="Subheading">
      <style:text-properties officeooo:rsid="0029d6fb" officeooo:paragraph-rsid="0029d6fb"/>
    </style:style>
    <style:style style:name="P352" style:family="paragraph" style:parent-style-name="Subheading">
      <style:text-properties officeooo:rsid="003ecb73" officeooo:paragraph-rsid="003ecb73"/>
    </style:style>
    <style:style style:name="P353" style:family="paragraph" style:parent-style-name="Subheading">
      <style:text-properties officeooo:rsid="003f28eb" officeooo:paragraph-rsid="003f28eb"/>
    </style:style>
    <style:style style:name="P354" style:family="paragraph" style:parent-style-name="Subheading">
      <style:text-properties officeooo:rsid="004037a7" officeooo:paragraph-rsid="004037a7"/>
    </style:style>
    <style:style style:name="P355" style:family="paragraph" style:parent-style-name="Subheading">
      <style:text-properties officeooo:rsid="00563180" officeooo:paragraph-rsid="00563180"/>
    </style:style>
    <style:style style:name="P356" style:family="paragraph" style:parent-style-name="Subheading">
      <style:text-properties officeooo:rsid="00524e3d" officeooo:paragraph-rsid="00524e3d"/>
    </style:style>
    <style:style style:name="P357" style:family="paragraph" style:parent-style-name="Subheading">
      <style:text-properties officeooo:rsid="00d0edf4" officeooo:paragraph-rsid="00d0edf4"/>
    </style:style>
    <style:style style:name="P358" style:family="paragraph" style:parent-style-name="Subheading">
      <style:text-properties officeooo:rsid="00d2b328" officeooo:paragraph-rsid="00d2b328"/>
    </style:style>
    <style:style style:name="P359" style:family="paragraph" style:parent-style-name="Subheading">
      <style:text-properties officeooo:rsid="00d4d00e" officeooo:paragraph-rsid="00d4d00e"/>
    </style:style>
    <style:style style:name="P360" style:family="paragraph" style:parent-style-name="Subheading">
      <style:text-properties fo:font-weight="bold" officeooo:rsid="00d4d00e" officeooo:paragraph-rsid="00d4d00e" style:font-weight-asian="bold" style:font-weight-complex="bold"/>
    </style:style>
    <style:style style:name="P361" style:family="paragraph" style:parent-style-name="Subheading">
      <style:text-properties officeooo:rsid="00da2e7e" officeooo:paragraph-rsid="00da2e7e"/>
    </style:style>
    <style:style style:name="P362" style:family="paragraph" style:parent-style-name="Subheading">
      <style:text-properties officeooo:rsid="00db7821" officeooo:paragraph-rsid="00db7821"/>
    </style:style>
    <style:style style:name="P363" style:family="paragraph" style:parent-style-name="Subheading">
      <style:text-properties officeooo:rsid="00db7821" officeooo:paragraph-rsid="00f060bd"/>
    </style:style>
    <style:style style:name="P364" style:family="paragraph" style:parent-style-name="Subheading">
      <style:text-properties officeooo:paragraph-rsid="00f060bd"/>
    </style:style>
    <style:style style:name="P365" style:family="paragraph" style:parent-style-name="Subheading">
      <style:text-properties officeooo:rsid="005a26f4" officeooo:paragraph-rsid="00cd9ae0"/>
    </style:style>
    <style:style style:name="P366" style:family="paragraph" style:parent-style-name="Subheading">
      <style:text-properties officeooo:rsid="005a26f4" officeooo:paragraph-rsid="005a26f4"/>
    </style:style>
    <style:style style:name="P367" style:family="paragraph" style:parent-style-name="Subheading">
      <style:text-properties officeooo:rsid="005c8776" officeooo:paragraph-rsid="00cd9ae0"/>
    </style:style>
    <style:style style:name="P368" style:family="paragraph" style:parent-style-name="Subheading">
      <style:text-properties officeooo:rsid="005c8776" officeooo:paragraph-rsid="005c8776"/>
    </style:style>
    <style:style style:name="P369" style:family="paragraph" style:parent-style-name="Subheading">
      <style:text-properties fo:font-style="normal" officeooo:rsid="00afafbc" officeooo:paragraph-rsid="00afafbc" style:font-style-asian="normal" style:font-style-complex="normal"/>
    </style:style>
    <style:style style:name="P370" style:family="paragraph" style:parent-style-name="Subheading">
      <style:text-properties officeooo:rsid="008f85f3" officeooo:paragraph-rsid="008f85f3"/>
    </style:style>
    <style:style style:name="P371" style:family="paragraph" style:parent-style-name="Subheading">
      <style:text-properties officeooo:paragraph-rsid="00916f82"/>
    </style:style>
    <style:style style:name="P372" style:family="paragraph" style:parent-style-name="Subheading">
      <style:text-properties officeooo:rsid="00b23147" officeooo:paragraph-rsid="00b23147"/>
    </style:style>
    <style:style style:name="P373" style:family="paragraph" style:parent-style-name="Subheading">
      <style:text-properties officeooo:rsid="0077c933" officeooo:paragraph-rsid="007ab4e2"/>
    </style:style>
    <style:style style:name="P374" style:family="paragraph" style:parent-style-name="Subheading">
      <style:text-properties officeooo:rsid="0083e777" officeooo:paragraph-rsid="0083e777"/>
    </style:style>
    <style:style style:name="P375" style:family="paragraph" style:parent-style-name="Subheading">
      <style:text-properties officeooo:rsid="0083e777" officeooo:paragraph-rsid="013e21e1"/>
    </style:style>
    <style:style style:name="P376" style:family="paragraph" style:parent-style-name="Subheading">
      <style:text-properties officeooo:rsid="0056ce18" officeooo:paragraph-rsid="0056ce18"/>
    </style:style>
    <style:style style:name="P377" style:family="paragraph" style:parent-style-name="Subheading">
      <style:text-properties officeooo:rsid="00cd322e" officeooo:paragraph-rsid="00cd322e"/>
    </style:style>
    <style:style style:name="P378" style:family="paragraph" style:parent-style-name="Subheading">
      <style:text-properties officeooo:paragraph-rsid="00cd322e"/>
    </style:style>
    <style:style style:name="P379" style:family="paragraph" style:parent-style-name="Subheading">
      <style:text-properties officeooo:rsid="00cd6a4b" officeooo:paragraph-rsid="00cd6a4b"/>
    </style:style>
    <style:style style:name="P380" style:family="paragraph" style:parent-style-name="Subheading">
      <style:text-properties officeooo:rsid="00c883cd" officeooo:paragraph-rsid="00c883cd"/>
    </style:style>
    <style:style style:name="P381" style:family="paragraph" style:parent-style-name="Subheading">
      <style:text-properties officeooo:rsid="0074b603" officeooo:paragraph-rsid="0074b603"/>
    </style:style>
    <style:style style:name="P382" style:family="paragraph" style:parent-style-name="Subheading">
      <style:text-properties officeooo:rsid="007661a2" officeooo:paragraph-rsid="007661a2"/>
    </style:style>
    <style:style style:name="P383" style:family="paragraph" style:parent-style-name="Subheading">
      <style:text-properties officeooo:rsid="0063214c" officeooo:paragraph-rsid="0063214c"/>
    </style:style>
    <style:style style:name="P384" style:family="paragraph" style:parent-style-name="Subheading">
      <style:text-properties officeooo:rsid="0063214c" officeooo:paragraph-rsid="00646eb0"/>
    </style:style>
    <style:style style:name="P385" style:family="paragraph" style:parent-style-name="Subheading">
      <style:text-properties officeooo:rsid="0063214c" officeooo:paragraph-rsid="01738a4f"/>
    </style:style>
    <style:style style:name="P386" style:family="paragraph" style:parent-style-name="Subheading">
      <style:text-properties officeooo:rsid="0063214c" officeooo:paragraph-rsid="017396a0"/>
    </style:style>
    <style:style style:name="P387" style:family="paragraph" style:parent-style-name="Subheading">
      <style:text-properties officeooo:rsid="0063214c" officeooo:paragraph-rsid="017ddbdb"/>
    </style:style>
    <style:style style:name="P388" style:family="paragraph" style:parent-style-name="Subheading">
      <style:text-properties officeooo:rsid="00601327" officeooo:paragraph-rsid="00646eb0"/>
    </style:style>
    <style:style style:name="P389" style:family="paragraph" style:parent-style-name="Subheading">
      <style:text-properties officeooo:rsid="00601327" officeooo:paragraph-rsid="00601327"/>
    </style:style>
    <style:style style:name="P390" style:family="paragraph" style:parent-style-name="Subheading">
      <style:text-properties officeooo:rsid="00601327" officeooo:paragraph-rsid="00651907"/>
    </style:style>
    <style:style style:name="P391" style:family="paragraph" style:parent-style-name="Subheading">
      <style:text-properties officeooo:rsid="00601327" officeooo:paragraph-rsid="0065373b"/>
    </style:style>
    <style:style style:name="P392" style:family="paragraph" style:parent-style-name="Subheading">
      <style:text-properties officeooo:rsid="00601327" officeooo:paragraph-rsid="0065a4d2"/>
    </style:style>
    <style:style style:name="P393" style:family="paragraph" style:parent-style-name="Subheading">
      <style:text-properties officeooo:rsid="00601327" officeooo:paragraph-rsid="0067b7ae"/>
    </style:style>
    <style:style style:name="P394" style:family="paragraph" style:parent-style-name="Subheading">
      <style:text-properties officeooo:rsid="00601327" officeooo:paragraph-rsid="00695178"/>
    </style:style>
    <style:style style:name="P395" style:family="paragraph" style:parent-style-name="Subheading">
      <style:text-properties officeooo:rsid="00601327" officeooo:paragraph-rsid="017ddbdb"/>
    </style:style>
    <style:style style:name="P396" style:family="paragraph" style:parent-style-name="Subheading">
      <style:text-properties officeooo:rsid="00619a6f" officeooo:paragraph-rsid="00646eb0"/>
    </style:style>
    <style:style style:name="P397" style:family="paragraph" style:parent-style-name="Subheading">
      <style:text-properties officeooo:rsid="00619a6f" officeooo:paragraph-rsid="00619a6f"/>
    </style:style>
    <style:style style:name="P398" style:family="paragraph" style:parent-style-name="Subheading">
      <style:text-properties officeooo:rsid="00619a6f" officeooo:paragraph-rsid="00651907"/>
    </style:style>
    <style:style style:name="P399" style:family="paragraph" style:parent-style-name="Subheading">
      <style:text-properties officeooo:rsid="00619a6f" officeooo:paragraph-rsid="0065373b"/>
    </style:style>
    <style:style style:name="P400" style:family="paragraph" style:parent-style-name="Subheading">
      <style:text-properties officeooo:rsid="00619a6f" officeooo:paragraph-rsid="0065a4d2"/>
    </style:style>
    <style:style style:name="P401" style:family="paragraph" style:parent-style-name="Subheading">
      <style:text-properties officeooo:rsid="00619a6f" officeooo:paragraph-rsid="0067b7ae"/>
    </style:style>
    <style:style style:name="P402" style:family="paragraph" style:parent-style-name="Subheading">
      <style:text-properties officeooo:rsid="00619a6f" officeooo:paragraph-rsid="00695178"/>
    </style:style>
    <style:style style:name="P403" style:family="paragraph" style:parent-style-name="Subheading">
      <style:text-properties officeooo:rsid="00619a6f" officeooo:paragraph-rsid="017ddbdb"/>
    </style:style>
    <style:style style:name="P404" style:family="paragraph" style:parent-style-name="Subheading">
      <style:text-properties officeooo:rsid="006f02db" officeooo:paragraph-rsid="006f02db"/>
    </style:style>
    <style:style style:name="P405" style:family="paragraph" style:parent-style-name="Subheading">
      <style:text-properties officeooo:rsid="006f02db" officeooo:paragraph-rsid="006ff48b"/>
    </style:style>
    <style:style style:name="P406" style:family="paragraph" style:parent-style-name="Subheading">
      <style:text-properties officeooo:rsid="006f02db" officeooo:paragraph-rsid="0071fb61"/>
    </style:style>
    <style:style style:name="P407" style:family="paragraph" style:parent-style-name="Subheading">
      <style:text-properties officeooo:rsid="006ff48b" officeooo:paragraph-rsid="006ff48b"/>
    </style:style>
    <style:style style:name="P408" style:family="paragraph" style:parent-style-name="Subheading">
      <style:text-properties officeooo:rsid="006ff48b" officeooo:paragraph-rsid="0071fb61"/>
    </style:style>
    <style:style style:name="P409" style:family="paragraph" style:parent-style-name="Subheading">
      <style:text-properties officeooo:rsid="00f8b4f7" officeooo:paragraph-rsid="00f8b4f7"/>
    </style:style>
    <style:style style:name="P410" style:family="paragraph" style:parent-style-name="Subheading">
      <style:text-properties officeooo:rsid="010e702d" officeooo:paragraph-rsid="010e702d"/>
    </style:style>
    <style:style style:name="P411" style:family="paragraph" style:parent-style-name="Subheading">
      <style:text-properties officeooo:rsid="01141ea1" officeooo:paragraph-rsid="01141ea1"/>
    </style:style>
    <style:style style:name="P412" style:family="paragraph" style:parent-style-name="Subheading">
      <style:text-properties officeooo:rsid="01109e8b" officeooo:paragraph-rsid="01109e8b"/>
    </style:style>
    <style:style style:name="P413" style:family="paragraph" style:parent-style-name="Subheading">
      <style:text-properties officeooo:rsid="0115b6d8" officeooo:paragraph-rsid="0115b6d8"/>
    </style:style>
    <style:style style:name="P414" style:family="paragraph" style:parent-style-name="Subheading">
      <style:text-properties officeooo:rsid="0118da9c" officeooo:paragraph-rsid="0118da9c"/>
    </style:style>
    <style:style style:name="P415" style:family="paragraph" style:parent-style-name="Subheading">
      <style:text-properties officeooo:rsid="0133e6a3" officeooo:paragraph-rsid="0133e6a3"/>
    </style:style>
    <style:style style:name="P416" style:family="paragraph" style:parent-style-name="Subheading">
      <style:text-properties officeooo:rsid="013e21e1" officeooo:paragraph-rsid="013e21e1"/>
    </style:style>
    <style:style style:name="P417" style:family="paragraph" style:parent-style-name="Subheading">
      <style:text-properties officeooo:rsid="014967aa" officeooo:paragraph-rsid="014967aa"/>
    </style:style>
    <style:style style:name="P418" style:family="paragraph" style:parent-style-name="Subheading">
      <style:text-properties officeooo:rsid="014f2751" officeooo:paragraph-rsid="014f2751"/>
    </style:style>
    <style:style style:name="P419" style:family="paragraph" style:parent-style-name="Subheading">
      <style:text-properties officeooo:rsid="0154d64c" officeooo:paragraph-rsid="0154d64c"/>
    </style:style>
    <style:style style:name="P420" style:family="paragraph" style:parent-style-name="Subheading">
      <style:text-properties officeooo:rsid="01668afb" officeooo:paragraph-rsid="01668afb"/>
    </style:style>
    <style:style style:name="P421" style:family="paragraph" style:parent-style-name="Subheading">
      <style:text-properties officeooo:rsid="016a6cbe" officeooo:paragraph-rsid="016a6cbe"/>
    </style:style>
    <style:style style:name="P422" style:family="paragraph" style:parent-style-name="Subheading">
      <style:text-properties officeooo:rsid="016a6cbe" officeooo:paragraph-rsid="017bb60b"/>
    </style:style>
    <style:style style:name="P423" style:family="paragraph" style:parent-style-name="Subheading">
      <style:text-properties officeooo:rsid="01777fc4" officeooo:paragraph-rsid="01777fc4"/>
    </style:style>
    <style:style style:name="P424" style:family="paragraph" style:parent-style-name="Subheading">
      <style:text-properties officeooo:rsid="0178f1cf" officeooo:paragraph-rsid="0178f1cf"/>
    </style:style>
    <style:style style:name="P425" style:family="paragraph" style:parent-style-name="Subheading">
      <style:text-properties officeooo:rsid="017ddbdb" officeooo:paragraph-rsid="017ddbdb"/>
    </style:style>
    <style:style style:name="P426" style:family="paragraph" style:parent-style-name="Subheading">
      <style:text-properties officeooo:rsid="0181ee10" officeooo:paragraph-rsid="0181ee10"/>
    </style:style>
    <style:style style:name="P427" style:family="paragraph" style:parent-style-name="Subheading">
      <style:text-properties officeooo:rsid="01831ed7" officeooo:paragraph-rsid="01831ed7"/>
    </style:style>
    <style:style style:name="P428" style:family="paragraph" style:parent-style-name="Subheading">
      <style:text-properties officeooo:rsid="0185d411" officeooo:paragraph-rsid="0185d411"/>
    </style:style>
    <style:style style:name="P429" style:family="paragraph" style:parent-style-name="Subheading">
      <style:text-properties officeooo:rsid="0186377b" officeooo:paragraph-rsid="0186377b"/>
    </style:style>
    <style:style style:name="P430" style:family="paragraph" style:parent-style-name="Subheading">
      <style:text-properties officeooo:rsid="01884c85" officeooo:paragraph-rsid="01884c85"/>
    </style:style>
    <style:style style:name="P431" style:family="paragraph" style:parent-style-name="Subheading">
      <style:text-properties officeooo:rsid="018a6f5a" officeooo:paragraph-rsid="018a6f5a"/>
    </style:style>
    <style:style style:name="P432" style:family="paragraph" style:parent-style-name="Subheading">
      <style:text-properties officeooo:rsid="0196b2e6" officeooo:paragraph-rsid="0196b2e6"/>
    </style:style>
    <style:style style:name="P433" style:family="paragraph" style:parent-style-name="Subheading">
      <style:text-properties officeooo:rsid="0199081a" officeooo:paragraph-rsid="0199081a"/>
    </style:style>
    <style:style style:name="P434" style:family="paragraph" style:parent-style-name="Subheading">
      <style:text-properties officeooo:rsid="0199de3d" officeooo:paragraph-rsid="0199de3d"/>
    </style:style>
    <style:style style:name="P435" style:family="paragraph" style:parent-style-name="Subheading">
      <style:text-properties officeooo:rsid="019ebb75" officeooo:paragraph-rsid="019ebb75"/>
    </style:style>
    <style:style style:name="P436" style:family="paragraph" style:parent-style-name="Subheading">
      <style:text-properties officeooo:rsid="01a07621" officeooo:paragraph-rsid="01a07621"/>
    </style:style>
    <style:style style:name="P437" style:family="paragraph" style:parent-style-name="Subheading">
      <style:text-properties officeooo:rsid="01a0b4a0" officeooo:paragraph-rsid="01a0b4a0"/>
    </style:style>
    <style:style style:name="P438" style:family="paragraph" style:parent-style-name="Subheading">
      <style:text-properties officeooo:rsid="01a11c20" officeooo:paragraph-rsid="01a11c20"/>
    </style:style>
    <style:style style:name="P439" style:family="paragraph" style:parent-style-name="Subheading">
      <style:text-properties officeooo:rsid="01a25364" officeooo:paragraph-rsid="01a25364"/>
    </style:style>
    <style:style style:name="P440" style:family="paragraph" style:parent-style-name="Subheading">
      <style:text-properties officeooo:rsid="01a574ed" officeooo:paragraph-rsid="01a574ed"/>
    </style:style>
    <style:style style:name="P441" style:family="paragraph" style:parent-style-name="Subheading">
      <style:text-properties officeooo:rsid="01a7b998" officeooo:paragraph-rsid="01a7b998"/>
    </style:style>
    <style:style style:name="P442" style:family="paragraph" style:parent-style-name="Subheading">
      <style:text-properties officeooo:rsid="01ab1474" officeooo:paragraph-rsid="01ab1474"/>
    </style:style>
    <style:style style:name="P443" style:family="paragraph" style:parent-style-name="Subheading">
      <style:text-properties officeooo:rsid="01ad86eb" officeooo:paragraph-rsid="01ad86eb"/>
    </style:style>
    <style:style style:name="P444" style:family="paragraph" style:parent-style-name="Subheading">
      <style:text-properties officeooo:rsid="01aedd40" officeooo:paragraph-rsid="01aedd40"/>
    </style:style>
    <style:style style:name="P445" style:family="paragraph" style:parent-style-name="Subheading">
      <style:text-properties officeooo:rsid="01b36b3c" officeooo:paragraph-rsid="01b36b3c"/>
    </style:style>
    <style:style style:name="P446" style:family="paragraph" style:parent-style-name="Subheading">
      <style:text-properties officeooo:rsid="01b83795" officeooo:paragraph-rsid="01b83795"/>
    </style:style>
    <style:style style:name="P447" style:family="paragraph" style:parent-style-name="Subheading">
      <style:text-properties officeooo:rsid="01b9bd22" officeooo:paragraph-rsid="01b9bd22"/>
    </style:style>
    <style:style style:name="P448" style:family="paragraph" style:parent-style-name="Subheading">
      <style:text-properties officeooo:rsid="01bb5d0b" officeooo:paragraph-rsid="01bb5d0b"/>
    </style:style>
    <style:style style:name="P449" style:family="paragraph" style:parent-style-name="Subheading">
      <style:text-properties officeooo:rsid="01bcd417" officeooo:paragraph-rsid="01bcd417"/>
    </style:style>
    <style:style style:name="P450" style:family="paragraph" style:parent-style-name="Subheading">
      <style:text-properties officeooo:rsid="01bf6c68" officeooo:paragraph-rsid="01bf6c68"/>
    </style:style>
    <style:style style:name="P451" style:family="paragraph" style:parent-style-name="Subheading">
      <style:text-properties officeooo:rsid="01c013db" officeooo:paragraph-rsid="01c013db"/>
    </style:style>
    <style:style style:name="P452" style:family="paragraph" style:parent-style-name="Info_20_2">
      <style:text-properties officeooo:rsid="003f28eb" officeooo:paragraph-rsid="003f28eb"/>
    </style:style>
    <style:style style:name="P453" style:family="paragraph" style:parent-style-name="Info_20_2">
      <style:text-properties officeooo:rsid="00d0edf4" officeooo:paragraph-rsid="00d0edf4"/>
    </style:style>
    <style:style style:name="P454" style:family="paragraph" style:parent-style-name="Info_20_2">
      <style:text-properties officeooo:rsid="00d0edf4" officeooo:paragraph-rsid="00d4d00e"/>
    </style:style>
    <style:style style:name="P455" style:family="paragraph" style:parent-style-name="Info_20_2">
      <style:text-properties officeooo:rsid="00d0edf4" officeooo:paragraph-rsid="00da2e7e"/>
    </style:style>
    <style:style style:name="P456" style:family="paragraph" style:parent-style-name="Info_20_2">
      <style:text-properties officeooo:rsid="00d0edf4" officeooo:paragraph-rsid="016a6cbe"/>
    </style:style>
    <style:style style:name="P457" style:family="paragraph" style:parent-style-name="Info_20_2">
      <style:text-properties officeooo:rsid="00d0edf4" officeooo:paragraph-rsid="0177e2b7"/>
    </style:style>
    <style:style style:name="P458" style:family="paragraph" style:parent-style-name="Info_20_2">
      <style:text-properties officeooo:rsid="00d0edf4" officeooo:paragraph-rsid="017ddbdb"/>
    </style:style>
    <style:style style:name="P459" style:family="paragraph" style:parent-style-name="Info_20_2">
      <style:text-properties officeooo:rsid="00d0edf4" officeooo:paragraph-rsid="01b83795"/>
    </style:style>
    <style:style style:name="P460" style:family="paragraph" style:parent-style-name="Info_20_2">
      <style:text-properties officeooo:rsid="00d0edf4" officeooo:paragraph-rsid="01bb5d0b"/>
    </style:style>
    <style:style style:name="P461" style:family="paragraph" style:parent-style-name="Info_20_2">
      <style:text-properties fo:font-weight="normal" officeooo:rsid="00d0edf4" officeooo:paragraph-rsid="00db7821" style:font-weight-asian="normal" style:font-weight-complex="normal"/>
    </style:style>
    <style:style style:name="P462" style:family="paragraph" style:parent-style-name="Info_20_2">
      <style:text-properties fo:font-weight="normal" officeooo:rsid="00d0edf4" officeooo:paragraph-rsid="00f060bd" style:font-weight-asian="normal" style:font-weight-complex="normal"/>
    </style:style>
    <style:style style:name="P463" style:family="paragraph" style:parent-style-name="Info_20_2">
      <style:text-properties officeooo:paragraph-rsid="00916f82"/>
    </style:style>
    <style:style style:name="P464" style:family="paragraph" style:parent-style-name="Info_20_2">
      <style:text-properties officeooo:rsid="0056ce18" officeooo:paragraph-rsid="007ab4e2"/>
    </style:style>
    <style:style style:name="P465" style:family="paragraph" style:parent-style-name="Info_20_2">
      <style:text-properties officeooo:rsid="0056ce18" officeooo:paragraph-rsid="0056ce18"/>
    </style:style>
    <style:style style:name="P466" style:family="paragraph" style:parent-style-name="Info_20_2">
      <style:text-properties officeooo:rsid="0056ce18" officeooo:paragraph-rsid="013e21e1"/>
    </style:style>
    <style:style style:name="P467" style:family="paragraph" style:parent-style-name="Info_20_2">
      <style:text-properties officeooo:rsid="00cd322e" officeooo:paragraph-rsid="00cd322e"/>
    </style:style>
    <style:style style:name="P468" style:family="paragraph" style:parent-style-name="Info_20_2">
      <style:text-properties officeooo:rsid="00c883cd" officeooo:paragraph-rsid="00c883cd"/>
    </style:style>
    <style:style style:name="P469" style:family="paragraph" style:parent-style-name="Info_20_2">
      <style:text-properties officeooo:rsid="005a26f4" officeooo:paragraph-rsid="005a26f4"/>
    </style:style>
    <style:style style:name="P470" style:family="paragraph" style:parent-style-name="Info_20_2">
      <style:text-properties officeooo:rsid="005a26f4" officeooo:paragraph-rsid="0074b603"/>
    </style:style>
    <style:style style:name="P471" style:family="paragraph" style:parent-style-name="Info_20_2">
      <style:text-properties officeooo:rsid="005a26f4" officeooo:paragraph-rsid="01807c20"/>
    </style:style>
    <style:style style:name="P472" style:family="paragraph" style:parent-style-name="Info_20_2">
      <style:text-properties officeooo:rsid="005a26f4" officeooo:paragraph-rsid="0186377b"/>
    </style:style>
    <style:style style:name="P473" style:family="paragraph" style:parent-style-name="Info_20_2">
      <style:text-properties officeooo:rsid="005a26f4" officeooo:paragraph-rsid="01884c85"/>
    </style:style>
    <style:style style:name="P474" style:family="paragraph" style:parent-style-name="Info_20_2">
      <style:text-properties officeooo:rsid="005a26f4" officeooo:paragraph-rsid="01a25364"/>
    </style:style>
    <style:style style:name="P475" style:family="paragraph" style:parent-style-name="Info_20_2">
      <style:text-properties officeooo:rsid="005a26f4" officeooo:paragraph-rsid="01a4b04b"/>
    </style:style>
    <style:style style:name="P476" style:family="paragraph" style:parent-style-name="Info_20_2">
      <style:text-properties officeooo:rsid="0063214c" officeooo:paragraph-rsid="0063214c"/>
    </style:style>
    <style:style style:name="P477" style:family="paragraph" style:parent-style-name="Info_20_2">
      <style:text-properties officeooo:rsid="0063214c" officeooo:paragraph-rsid="00646eb0"/>
    </style:style>
    <style:style style:name="P478" style:family="paragraph" style:parent-style-name="Info_20_2">
      <style:text-properties officeooo:rsid="0063214c" officeooo:paragraph-rsid="01738a4f"/>
    </style:style>
    <style:style style:name="P479" style:family="paragraph" style:parent-style-name="Info_20_2">
      <style:text-properties officeooo:rsid="0063214c" officeooo:paragraph-rsid="017396a0"/>
    </style:style>
    <style:style style:name="P480" style:family="paragraph" style:parent-style-name="Info_20_2">
      <style:text-properties officeooo:rsid="0063214c" officeooo:paragraph-rsid="017ddbdb"/>
    </style:style>
    <style:style style:name="P481" style:family="paragraph" style:parent-style-name="Info_20_2">
      <style:text-properties officeooo:rsid="00601327" officeooo:paragraph-rsid="00601327"/>
    </style:style>
    <style:style style:name="P482" style:family="paragraph" style:parent-style-name="Info_20_2">
      <style:text-properties officeooo:rsid="00601327" officeooo:paragraph-rsid="00651907"/>
    </style:style>
    <style:style style:name="P483" style:family="paragraph" style:parent-style-name="Info_20_2">
      <style:text-properties officeooo:rsid="00601327" officeooo:paragraph-rsid="0065373b"/>
    </style:style>
    <style:style style:name="P484" style:family="paragraph" style:parent-style-name="Info_20_2">
      <style:text-properties officeooo:rsid="00601327" officeooo:paragraph-rsid="0065a4d2"/>
    </style:style>
    <style:style style:name="P485" style:family="paragraph" style:parent-style-name="Info_20_2">
      <style:text-properties officeooo:rsid="00601327" officeooo:paragraph-rsid="0067b7ae"/>
    </style:style>
    <style:style style:name="P486" style:family="paragraph" style:parent-style-name="Info_20_2">
      <style:text-properties officeooo:rsid="00601327" officeooo:paragraph-rsid="00695178"/>
    </style:style>
    <style:style style:name="P487" style:family="paragraph" style:parent-style-name="Info_20_2">
      <style:text-properties officeooo:rsid="00601327" officeooo:paragraph-rsid="006f02db"/>
    </style:style>
    <style:style style:name="P488" style:family="paragraph" style:parent-style-name="Info_20_2">
      <style:text-properties officeooo:rsid="00601327" officeooo:paragraph-rsid="006ff48b"/>
    </style:style>
    <style:style style:name="P489" style:family="paragraph" style:parent-style-name="Info_20_2">
      <style:text-properties officeooo:rsid="00601327" officeooo:paragraph-rsid="0071fb61"/>
    </style:style>
    <style:style style:name="P490" style:family="paragraph" style:parent-style-name="Info_20_2">
      <style:text-properties officeooo:rsid="00601327" officeooo:paragraph-rsid="00f8b4f7"/>
    </style:style>
    <style:style style:name="P491" style:family="paragraph" style:parent-style-name="Info_20_2">
      <style:text-properties officeooo:rsid="00601327" officeooo:paragraph-rsid="010e702d"/>
    </style:style>
    <style:style style:name="P492" style:family="paragraph" style:parent-style-name="Info_20_2">
      <style:text-properties officeooo:rsid="00601327" officeooo:paragraph-rsid="01141ea1"/>
    </style:style>
    <style:style style:name="P493" style:family="paragraph" style:parent-style-name="Info_20_2">
      <style:text-properties officeooo:rsid="00601327" officeooo:paragraph-rsid="01109e8b"/>
    </style:style>
    <style:style style:name="P494" style:family="paragraph" style:parent-style-name="Info_20_2">
      <style:text-properties officeooo:rsid="00601327" officeooo:paragraph-rsid="0115b6d8"/>
    </style:style>
    <style:style style:name="P495" style:family="paragraph" style:parent-style-name="Info_20_2">
      <style:text-properties officeooo:rsid="00601327" officeooo:paragraph-rsid="0196b2e6"/>
    </style:style>
    <style:style style:name="P496" style:family="paragraph" style:parent-style-name="Info_20_2">
      <style:text-properties officeooo:rsid="00601327" officeooo:paragraph-rsid="0199081a"/>
    </style:style>
    <style:style style:name="P497" style:family="paragraph" style:parent-style-name="Info_20_2">
      <style:text-properties officeooo:rsid="00601327" officeooo:paragraph-rsid="01a07621"/>
    </style:style>
    <style:style style:name="P498" style:family="paragraph" style:parent-style-name="Info_20_2">
      <style:text-properties officeooo:rsid="014967aa" officeooo:paragraph-rsid="014967aa"/>
    </style:style>
    <style:style style:name="P499" style:family="paragraph" style:parent-style-name="Info_20_2">
      <style:text-properties officeooo:rsid="014f2751" officeooo:paragraph-rsid="014f2751"/>
    </style:style>
    <style:style style:name="P500" style:family="paragraph" style:parent-style-name="Info_20_2">
      <style:text-properties officeooo:rsid="01668afb" officeooo:paragraph-rsid="01668afb"/>
    </style:style>
    <style:style style:name="P501" style:family="paragraph" style:parent-style-name="Info_20_2">
      <style:text-properties officeooo:rsid="01ad86eb" officeooo:paragraph-rsid="01ad86eb"/>
    </style:style>
    <style:style style:name="P502" style:family="paragraph" style:parent-style-name="Mini_20_Table_20_Content">
      <style:text-properties officeooo:paragraph-rsid="00be8c26"/>
    </style:style>
    <style:style style:name="P503" style:family="paragraph" style:parent-style-name="Mini_20_Table_20_Content">
      <style:paragraph-properties>
        <style:tab-stops>
          <style:tab-stop style:position="4.001cm"/>
          <style:tab-stop style:position="7.985cm"/>
        </style:tab-stops>
      </style:paragraph-properties>
      <style:text-properties officeooo:rsid="00f8b4f7" officeooo:paragraph-rsid="00f8b4f7"/>
    </style:style>
    <style:style style:name="P504" style:family="paragraph" style:parent-style-name="Mini_20_Table_20_Content">
      <style:paragraph-properties>
        <style:tab-stops>
          <style:tab-stop style:position="4.001cm"/>
          <style:tab-stop style:position="7.985cm"/>
        </style:tab-stops>
      </style:paragraph-properties>
      <style:text-properties officeooo:rsid="00f8b4f7" officeooo:paragraph-rsid="00fa0328"/>
    </style:style>
    <style:style style:name="P505" style:family="paragraph" style:parent-style-name="Mini_20_Table_20_Content">
      <style:paragraph-properties>
        <style:tab-stops>
          <style:tab-stop style:position="4.001cm"/>
          <style:tab-stop style:position="7.985cm"/>
        </style:tab-stops>
      </style:paragraph-properties>
      <style:text-properties officeooo:rsid="0118da9c" officeooo:paragraph-rsid="0118da9c"/>
    </style:style>
    <style:style style:name="P506" style:family="paragraph" style:parent-style-name="Mini_20_Table_20_Content">
      <style:paragraph-properties>
        <style:tab-stops>
          <style:tab-stop style:position="4.001cm"/>
          <style:tab-stop style:position="7.99cm"/>
        </style:tab-stops>
      </style:paragraph-properties>
      <style:text-properties officeooo:rsid="0100b649" officeooo:paragraph-rsid="0100b649"/>
    </style:style>
    <style:style style:name="P507" style:family="paragraph" style:parent-style-name="Mini_20_Table_20_Content">
      <style:paragraph-properties>
        <style:tab-stops>
          <style:tab-stop style:position="4.001cm"/>
          <style:tab-stop style:position="7.99cm"/>
        </style:tab-stops>
      </style:paragraph-properties>
      <style:text-properties officeooo:rsid="010315b6" officeooo:paragraph-rsid="010315b6"/>
    </style:style>
    <style:style style:name="P508" style:family="paragraph" style:parent-style-name="Mini_20_Table_20_Content">
      <style:paragraph-properties>
        <style:tab-stops>
          <style:tab-stop style:position="4.001cm"/>
          <style:tab-stop style:position="7.99cm"/>
        </style:tab-stops>
      </style:paragraph-properties>
      <style:text-properties officeooo:rsid="00fd5572" officeooo:paragraph-rsid="00fd5572"/>
    </style:style>
    <style:style style:name="P509" style:family="paragraph" style:parent-style-name="Mini_20_Table_20_Content">
      <style:paragraph-properties>
        <style:tab-stops>
          <style:tab-stop style:position="4.001cm"/>
          <style:tab-stop style:position="7.99cm"/>
        </style:tab-stops>
      </style:paragraph-properties>
      <style:text-properties officeooo:rsid="00fd5572" officeooo:paragraph-rsid="014ecddf"/>
    </style:style>
    <style:style style:name="P510" style:family="paragraph" style:parent-style-name="Mini_20_Table_20_Content">
      <style:paragraph-properties>
        <style:tab-stops>
          <style:tab-stop style:position="4.001cm"/>
          <style:tab-stop style:position="7.99cm"/>
        </style:tab-stops>
      </style:paragraph-properties>
      <style:text-properties officeooo:rsid="00fdcf06" officeooo:paragraph-rsid="00fdcf06"/>
    </style:style>
    <style:style style:name="P511" style:family="paragraph" style:parent-style-name="Mini_20_Table_20_Content">
      <style:paragraph-properties>
        <style:tab-stops>
          <style:tab-stop style:position="4.001cm"/>
          <style:tab-stop style:position="7.99cm"/>
        </style:tab-stops>
      </style:paragraph-properties>
      <style:text-properties fo:font-weight="normal" officeooo:rsid="0105f6eb" officeooo:paragraph-rsid="0105f6eb" style:font-weight-asian="normal" style:font-weight-complex="normal"/>
    </style:style>
    <style:style style:name="P512" style:family="paragraph" style:parent-style-name="Mini_20_Table_20_Content">
      <style:text-properties officeooo:rsid="013343f7" officeooo:paragraph-rsid="013343f7"/>
    </style:style>
    <style:style style:name="P513" style:family="paragraph" style:parent-style-name="Mini_20_Table_20_Content">
      <style:text-properties officeooo:rsid="0133e6a3" officeooo:paragraph-rsid="0133e6a3"/>
    </style:style>
    <style:style style:name="P514" style:family="paragraph" style:parent-style-name="Mini_20_Table_20_Content">
      <style:text-properties officeooo:rsid="01421240" officeooo:paragraph-rsid="01421240"/>
    </style:style>
    <style:style style:name="P515" style:family="paragraph" style:parent-style-name="Mini_20_Table_20_Content">
      <style:paragraph-properties>
        <style:tab-stops>
          <style:tab-stop style:position="4.001cm"/>
          <style:tab-stop style:position="5.484cm"/>
          <style:tab-stop style:position="5.988cm"/>
          <style:tab-stop style:position="7.481cm"/>
        </style:tab-stops>
      </style:paragraph-properties>
      <style:text-properties officeooo:rsid="018379d5" officeooo:paragraph-rsid="01884c85"/>
    </style:style>
    <style:style style:name="P516" style:family="paragraph" style:parent-style-name="Mini_20_Table_20_Header">
      <style:paragraph-properties>
        <style:tab-stops>
          <style:tab-stop style:position="4.001cm"/>
          <style:tab-stop style:position="7.985cm"/>
        </style:tab-stops>
      </style:paragraph-properties>
      <style:text-properties officeooo:rsid="00f8b4f7" officeooo:paragraph-rsid="00f8b4f7"/>
    </style:style>
    <style:style style:name="P517" style:family="paragraph" style:parent-style-name="Mini_20_Table_20_Header">
      <style:paragraph-properties>
        <style:tab-stops>
          <style:tab-stop style:position="4.001cm"/>
          <style:tab-stop style:position="7.99cm"/>
        </style:tab-stops>
      </style:paragraph-properties>
      <style:text-properties officeooo:rsid="0100b649" officeooo:paragraph-rsid="0100b649"/>
    </style:style>
    <style:style style:name="P518" style:family="paragraph" style:parent-style-name="Mini_20_Table_20_Header">
      <style:paragraph-properties>
        <style:tab-stops>
          <style:tab-stop style:position="4.001cm"/>
          <style:tab-stop style:position="7.99cm"/>
        </style:tab-stops>
      </style:paragraph-properties>
      <style:text-properties officeooo:rsid="00fd5572" officeooo:paragraph-rsid="00fd5572"/>
    </style:style>
    <style:style style:name="P519" style:family="paragraph" style:parent-style-name="Mini_20_Table_20_Header">
      <style:paragraph-properties>
        <style:tab-stops>
          <style:tab-stop style:position="4.001cm"/>
          <style:tab-stop style:position="7.99cm"/>
        </style:tab-stops>
      </style:paragraph-properties>
      <style:text-properties fo:font-weight="normal" officeooo:rsid="00fd5572" officeooo:paragraph-rsid="0105f6eb" style:font-weight-asian="normal" style:font-weight-complex="normal"/>
    </style:style>
    <style:style style:name="P520" style:family="paragraph" style:parent-style-name="Mini_20_Table_20_Header">
      <style:text-properties officeooo:rsid="013343f7" officeooo:paragraph-rsid="013343f7"/>
    </style:style>
    <style:style style:name="P521" style:family="paragraph" style:parent-style-name="Mini_20_Table_20_Header">
      <style:text-properties officeooo:rsid="0133e6a3" officeooo:paragraph-rsid="0133e6a3"/>
    </style:style>
    <style:style style:name="P522" style:family="paragraph" style:parent-style-name="Mini_20_Table_20_Header">
      <style:text-properties officeooo:rsid="01421240" officeooo:paragraph-rsid="01421240"/>
    </style:style>
    <style:style style:name="P523" style:family="paragraph" style:parent-style-name="Mini_20_Table_20_Header">
      <style:text-properties officeooo:rsid="0146e794" officeooo:paragraph-rsid="0146e794"/>
    </style:style>
    <style:style style:name="P524" style:family="paragraph" style:parent-style-name="Mini_20_Table_20_Header">
      <style:text-properties officeooo:rsid="018379d5" officeooo:paragraph-rsid="01884c85"/>
    </style:style>
    <style:style style:name="P525" style:family="paragraph" style:parent-style-name="Subtitle">
      <style:text-properties officeooo:rsid="0135d000" officeooo:paragraph-rsid="0135d000"/>
    </style:style>
    <style:style style:name="P526" style:family="paragraph" style:parent-style-name="Text_20_body" style:list-style-name="L1">
      <style:text-properties officeooo:paragraph-rsid="01696996"/>
    </style:style>
    <style:style style:name="P527" style:family="paragraph" style:parent-style-name="Text_20_body" style:list-style-name="L1">
      <style:text-properties officeooo:paragraph-rsid="01726aa5"/>
    </style:style>
    <style:style style:name="P528" style:family="paragraph" style:parent-style-name="Text_20_body" style:list-style-name="L1">
      <style:text-properties officeooo:paragraph-rsid="01807c20"/>
    </style:style>
    <style:style style:name="P529" style:family="paragraph" style:parent-style-name="Text_20_body" style:list-style-name="L1">
      <style:text-properties officeooo:paragraph-rsid="01aff411"/>
    </style:style>
    <style:style style:name="P530" style:family="paragraph" style:parent-style-name="Text_20_body" style:list-style-name="L1">
      <style:text-properties fo:font-weight="bold" officeooo:rsid="011f8dac" officeooo:paragraph-rsid="011f8dac" style:font-weight-asian="bold" style:font-weight-complex="bold"/>
    </style:style>
    <style:style style:name="P531" style:family="paragraph" style:parent-style-name="Text_20_body">
      <style:text-properties officeooo:rsid="0196b2e6" officeooo:paragraph-rsid="0196b2e6"/>
    </style:style>
    <style:style style:name="P532" style:family="paragraph" style:parent-style-name="Text_20_body">
      <style:text-properties officeooo:rsid="01cd1d97" officeooo:paragraph-rsid="01cd1d97"/>
    </style:style>
    <style:style style:name="P533" style:family="paragraph" style:parent-style-name="Text_20_body">
      <style:text-properties officeooo:paragraph-rsid="01cd1d97"/>
    </style:style>
    <style:style style:name="P534" style:family="paragraph" style:parent-style-name="Text_20_body">
      <style:text-properties officeooo:rsid="01cde838" officeooo:paragraph-rsid="01cde838"/>
    </style:style>
    <style:style style:name="P535" style:family="paragraph" style:parent-style-name="Text_20_body">
      <style:text-properties officeooo:rsid="01cfa96e" officeooo:paragraph-rsid="01cfa96e"/>
    </style:style>
    <style:style style:name="P536" style:family="paragraph" style:parent-style-name="Text_20_body">
      <style:text-properties officeooo:paragraph-rsid="01cfa96e"/>
    </style:style>
    <style:style style:name="P537" style:family="paragraph" style:parent-style-name="Text_20_body">
      <style:text-properties officeooo:rsid="01d01083" officeooo:paragraph-rsid="01d01083"/>
    </style:style>
    <style:style style:name="P538" style:family="paragraph" style:parent-style-name="Text_20_body">
      <style:text-properties fo:font-style="italic" officeooo:rsid="01d01083" officeooo:paragraph-rsid="01d01083" style:font-style-asian="italic" style:font-style-complex="italic"/>
    </style:style>
    <style:style style:name="P539" style:family="paragraph" style:parent-style-name="Text_20_body">
      <style:text-properties fo:font-style="italic" officeooo:rsid="01d33bef" officeooo:paragraph-rsid="01d33bef" style:font-style-asian="italic" style:font-style-complex="italic"/>
    </style:style>
    <style:style style:name="P540" style:family="paragraph" style:parent-style-name="Text_20_body">
      <style:text-properties officeooo:paragraph-rsid="01d01083"/>
    </style:style>
    <style:style style:name="P541" style:family="paragraph" style:parent-style-name="Text_20_body">
      <style:text-properties officeooo:rsid="01d11e24" officeooo:paragraph-rsid="01d11e24"/>
    </style:style>
    <style:style style:name="P542" style:family="paragraph" style:parent-style-name="Text_20_body">
      <style:text-properties officeooo:rsid="01d274e2" officeooo:paragraph-rsid="01d274e2"/>
    </style:style>
    <style:style style:name="P543" style:family="paragraph" style:parent-style-name="Text_20_body">
      <style:text-properties officeooo:paragraph-rsid="01d274e2"/>
    </style:style>
    <style:style style:name="P544" style:family="paragraph" style:parent-style-name="Text_20_body">
      <style:text-properties officeooo:rsid="01d33bef" officeooo:paragraph-rsid="01d33bef"/>
    </style:style>
    <style:style style:name="P545" style:family="paragraph" style:parent-style-name="Text_20_body">
      <style:text-properties officeooo:rsid="01d6fb0b" officeooo:paragraph-rsid="01d6fb0b"/>
    </style:style>
    <style:style style:name="P546" style:family="paragraph" style:parent-style-name="Text_20_body">
      <style:text-properties officeooo:rsid="01d810d1" officeooo:paragraph-rsid="01d810d1"/>
    </style:style>
    <style:style style:name="P547" style:family="paragraph" style:parent-style-name="Title" style:master-page-name="First_20_Page">
      <style:paragraph-properties style:page-number="auto"/>
      <style:text-properties officeooo:rsid="0026895d" officeooo:paragraph-rsid="0026895d"/>
    </style:style>
    <style:style style:name="P548" style:family="paragraph" style:parent-style-name="Contents_20_Heading">
      <style:paragraph-properties fo:break-before="page"/>
    </style:style>
    <style:style style:name="P549" style:family="paragraph" style:parent-style-name="Code">
      <style:text-properties fo:font-weight="bold" style:font-weight-asian="bold" style:font-weight-complex="bold"/>
    </style:style>
    <style:style style:name="P550" style:family="paragraph" style:parent-style-name="Heading_20_1" style:master-page-name="Right_20_Page">
      <style:paragraph-properties style:page-number="1" style:writing-mode="page"/>
      <style:text-properties officeooo:rsid="001f7409" officeooo:paragraph-rsid="001f7409"/>
    </style:style>
    <style:style style:name="P551" style:family="paragraph" style:parent-style-name="Heading_20_1">
      <style:paragraph-properties fo:break-before="page"/>
      <style:text-properties officeooo:rsid="001fd8d5" officeooo:paragraph-rsid="001fd8d5"/>
    </style:style>
    <style:style style:name="P552" style:family="paragraph" style:parent-style-name="Heading_20_1">
      <style:paragraph-properties fo:break-before="page"/>
      <style:text-properties officeooo:rsid="00f88a8c" officeooo:paragraph-rsid="00f88a8c"/>
    </style:style>
    <style:style style:name="P553" style:family="paragraph" style:parent-style-name="Heading_20_1">
      <style:paragraph-properties fo:break-before="page"/>
      <style:text-properties officeooo:rsid="01cd1d97" officeooo:paragraph-rsid="01cd1d97"/>
    </style:style>
    <style:style style:name="P554" style:family="paragraph" style:parent-style-name="Contents_20_1">
      <style:paragraph-properties>
        <style:tab-stops>
          <style:tab-stop style:position="17.59cm" style:type="right"/>
        </style:tab-stops>
      </style:paragraph-properties>
    </style:style>
    <style:style style:name="P555" style:family="paragraph" style:parent-style-name="Contents_20_2">
      <style:paragraph-properties>
        <style:tab-stops>
          <style:tab-stop style:position="17.09cm" style:type="right"/>
        </style:tab-stops>
      </style:paragraph-properties>
    </style:style>
    <style:style style:name="P556" style:family="paragraph" style:parent-style-name="Heading_20_2">
      <style:text-properties officeooo:rsid="011e1edf" officeooo:paragraph-rsid="011e1edf"/>
    </style:style>
    <style:style style:name="P557" style:family="paragraph" style:parent-style-name="Heading_20_2">
      <style:text-properties officeooo:rsid="01262ce8" officeooo:paragraph-rsid="01262ce8"/>
    </style:style>
    <style:style style:name="P558" style:family="paragraph" style:parent-style-name="Heading_20_2">
      <style:paragraph-properties fo:break-before="page"/>
      <style:text-properties officeooo:rsid="0124d00e" officeooo:paragraph-rsid="0124d00e"/>
    </style:style>
    <style:style style:name="P559" style:family="paragraph" style:parent-style-name="Heading_20_2">
      <style:paragraph-properties fo:break-before="page"/>
      <style:text-properties officeooo:rsid="00256060" officeooo:paragraph-rsid="00256060"/>
    </style:style>
    <style:style style:name="P560" style:family="paragraph" style:parent-style-name="Heading_20_2">
      <style:paragraph-properties fo:break-before="page"/>
      <style:text-properties officeooo:rsid="00216c54" officeooo:paragraph-rsid="00216c54"/>
    </style:style>
    <style:style style:name="P561" style:family="paragraph" style:parent-style-name="Heading_20_2" style:list-style-name="">
      <style:paragraph-properties fo:break-before="page"/>
      <style:text-properties officeooo:rsid="00b62ddf" officeooo:paragraph-rsid="00b62ddf"/>
    </style:style>
    <style:style style:name="P562" style:family="paragraph" style:parent-style-name="Heading_20_2">
      <style:paragraph-properties fo:break-before="page"/>
      <style:text-properties officeooo:rsid="0056ce18" officeooo:paragraph-rsid="007ab4e2"/>
    </style:style>
    <style:style style:name="P563" style:family="paragraph" style:parent-style-name="Heading_20_2">
      <style:paragraph-properties fo:break-before="page"/>
      <style:text-properties officeooo:rsid="005a26f4" officeooo:paragraph-rsid="005a26f4"/>
    </style:style>
    <style:style style:name="P564" style:family="paragraph" style:parent-style-name="Heading_20_2">
      <style:paragraph-properties fo:break-before="page"/>
      <style:text-properties officeooo:rsid="00f88a8c" officeooo:paragraph-rsid="00f88a8c"/>
    </style:style>
    <style:style style:name="P565" style:family="paragraph" style:parent-style-name="Heading_20_2">
      <style:paragraph-properties fo:break-before="page"/>
      <style:text-properties officeooo:rsid="00f8b4f7" officeooo:paragraph-rsid="00f8b4f7"/>
    </style:style>
    <style:style style:name="P566" style:family="paragraph" style:parent-style-name="Heading_20_2">
      <style:paragraph-properties fo:break-before="page"/>
      <style:text-properties officeooo:rsid="01cd1d97" officeooo:paragraph-rsid="01cd1d97"/>
    </style:style>
    <style:style style:name="P567" style:family="paragraph" style:parent-style-name="Heading_20_2">
      <style:paragraph-properties fo:break-before="page"/>
      <style:text-properties officeooo:rsid="01cde838" officeooo:paragraph-rsid="01cde838"/>
    </style:style>
    <style:style style:name="P568" style:family="paragraph" style:parent-style-name="Heading_20_3" style:list-style-name="">
      <style:paragraph-properties>
        <style:tab-stops/>
      </style:paragraph-properties>
      <style:text-properties officeooo:rsid="00cd9ae0" officeooo:paragraph-rsid="00cd9ae0"/>
    </style:style>
    <style:style style:name="P569" style:family="paragraph" style:parent-style-name="Heading_20_3">
      <style:text-properties officeooo:rsid="005a26f4" officeooo:paragraph-rsid="005a26f4"/>
    </style:style>
    <style:style style:name="P570" style:family="paragraph" style:parent-style-name="Heading_20_3">
      <style:text-properties officeooo:rsid="00f8b4f7" officeooo:paragraph-rsid="00f8b4f7"/>
    </style:style>
    <style:style style:name="P571" style:family="paragraph" style:parent-style-name="Heading_20_3">
      <style:text-properties officeooo:rsid="01cde838" officeooo:paragraph-rsid="01cde838"/>
    </style:style>
    <style:style style:name="P572" style:family="paragraph" style:parent-style-name="Heading_20_3">
      <style:paragraph-properties fo:break-before="page"/>
    </style:style>
    <style:style style:name="P573" style:family="paragraph" style:parent-style-name="Heading_20_3">
      <style:paragraph-properties fo:break-before="page"/>
      <style:text-properties officeooo:rsid="003f28eb" officeooo:paragraph-rsid="003f28eb"/>
    </style:style>
    <style:style style:name="P574" style:family="paragraph" style:parent-style-name="Heading_20_3">
      <style:paragraph-properties fo:break-before="page"/>
      <style:text-properties officeooo:rsid="017ddbdb" officeooo:paragraph-rsid="017ddbdb"/>
    </style:style>
    <style:style style:name="P575" style:family="paragraph" style:parent-style-name="Heading_20_3">
      <style:paragraph-properties fo:break-before="page"/>
      <style:text-properties officeooo:rsid="0177e2b7" officeooo:paragraph-rsid="0177e2b7"/>
    </style:style>
    <style:style style:name="P576" style:family="paragraph" style:parent-style-name="Heading_20_3">
      <style:paragraph-properties fo:break-before="page"/>
      <style:text-properties officeooo:rsid="00d4d00e" officeooo:paragraph-rsid="00d4d00e"/>
    </style:style>
    <style:style style:name="P577" style:family="paragraph" style:parent-style-name="Heading_20_3">
      <style:paragraph-properties fo:break-before="page"/>
      <style:text-properties officeooo:rsid="00da2e7e" officeooo:paragraph-rsid="00da2e7e"/>
    </style:style>
    <style:style style:name="P578" style:family="paragraph" style:parent-style-name="Heading_20_3">
      <style:paragraph-properties fo:break-before="page"/>
      <style:text-properties officeooo:rsid="00db7821" officeooo:paragraph-rsid="00db7821"/>
    </style:style>
    <style:style style:name="P579" style:family="paragraph" style:parent-style-name="Heading_20_3">
      <style:paragraph-properties fo:break-before="page"/>
      <style:text-properties officeooo:rsid="00db7821" officeooo:paragraph-rsid="00f060bd"/>
    </style:style>
    <style:style style:name="P580" style:family="paragraph" style:parent-style-name="Heading_20_3">
      <style:paragraph-properties fo:break-before="page"/>
      <style:text-properties officeooo:rsid="013e21e1" officeooo:paragraph-rsid="013e21e1"/>
    </style:style>
    <style:style style:name="P581" style:family="paragraph" style:parent-style-name="Heading_20_3">
      <style:paragraph-properties fo:break-before="page"/>
      <style:text-properties officeooo:rsid="01668afb" officeooo:paragraph-rsid="01668afb"/>
    </style:style>
    <style:style style:name="P582" style:family="paragraph" style:parent-style-name="Heading_20_3">
      <style:paragraph-properties fo:break-before="page"/>
      <style:text-properties officeooo:rsid="014967aa" officeooo:paragraph-rsid="014967aa"/>
    </style:style>
    <style:style style:name="P583" style:family="paragraph" style:parent-style-name="Heading_20_3">
      <style:paragraph-properties fo:break-before="page"/>
      <style:text-properties officeooo:paragraph-rsid="00916f82"/>
    </style:style>
    <style:style style:name="P584" style:family="paragraph" style:parent-style-name="Heading_20_3">
      <style:paragraph-properties fo:break-before="page"/>
      <style:text-properties officeooo:paragraph-rsid="008dfecd"/>
    </style:style>
    <style:style style:name="P585" style:family="paragraph" style:parent-style-name="Heading_20_3" style:list-style-name="">
      <style:paragraph-properties fo:break-before="page">
        <style:tab-stops/>
      </style:paragraph-properties>
      <style:text-properties officeooo:rsid="0056ce18" officeooo:paragraph-rsid="0056ce18"/>
    </style:style>
    <style:style style:name="P586" style:family="paragraph" style:parent-style-name="Heading_20_3">
      <style:paragraph-properties fo:break-before="page"/>
      <style:text-properties officeooo:rsid="0056ce18" officeooo:paragraph-rsid="0056ce18"/>
    </style:style>
    <style:style style:name="P587" style:family="paragraph" style:parent-style-name="Heading_20_3">
      <style:paragraph-properties fo:break-before="page"/>
      <style:text-properties officeooo:paragraph-rsid="00cd322e"/>
    </style:style>
    <style:style style:name="P588" style:family="paragraph" style:parent-style-name="Heading_20_3">
      <style:paragraph-properties fo:break-before="page"/>
      <style:text-properties officeooo:rsid="01884c85" officeooo:paragraph-rsid="01884c85"/>
    </style:style>
    <style:style style:name="P589" style:family="paragraph" style:parent-style-name="Heading_20_3">
      <style:paragraph-properties fo:break-before="page"/>
      <style:text-properties officeooo:rsid="01805ff1" officeooo:paragraph-rsid="01805ff1"/>
    </style:style>
    <style:style style:name="P590" style:family="paragraph" style:parent-style-name="Heading_20_3">
      <style:paragraph-properties fo:break-before="page"/>
      <style:text-properties officeooo:rsid="0186377b" officeooo:paragraph-rsid="0186377b"/>
    </style:style>
    <style:style style:name="P591" style:family="paragraph" style:parent-style-name="Heading_20_3">
      <style:paragraph-properties fo:break-before="page"/>
      <style:text-properties officeooo:rsid="01738a4f" officeooo:paragraph-rsid="01738a4f"/>
    </style:style>
    <style:style style:name="P592" style:family="paragraph" style:parent-style-name="Heading_20_3" style:list-style-name="">
      <style:paragraph-properties fo:break-before="page">
        <style:tab-stops/>
      </style:paragraph-properties>
      <style:text-properties officeooo:rsid="0063214c" officeooo:paragraph-rsid="017396a0"/>
    </style:style>
    <style:style style:name="P593" style:family="paragraph" style:parent-style-name="Heading_20_3" style:list-style-name="">
      <style:paragraph-properties fo:break-before="page">
        <style:tab-stops/>
      </style:paragraph-properties>
      <style:text-properties officeooo:rsid="0063214c" officeooo:paragraph-rsid="0063214c"/>
    </style:style>
    <style:style style:name="P594" style:family="paragraph" style:parent-style-name="Heading_20_3" style:list-style-name="">
      <style:paragraph-properties fo:break-before="page">
        <style:tab-stops/>
      </style:paragraph-properties>
      <style:text-properties officeooo:rsid="00646eb0" officeooo:paragraph-rsid="00646eb0"/>
    </style:style>
    <style:style style:name="P595" style:family="paragraph" style:parent-style-name="Heading_20_3" style:list-style-name="">
      <style:paragraph-properties fo:break-before="page">
        <style:tab-stops/>
      </style:paragraph-properties>
      <style:text-properties officeooo:rsid="00646eb0" officeooo:paragraph-rsid="017ddbdb"/>
    </style:style>
    <style:style style:name="P596" style:family="paragraph" style:parent-style-name="Heading_20_3">
      <style:paragraph-properties fo:break-before="page"/>
      <style:text-properties officeooo:rsid="00601327" officeooo:paragraph-rsid="00601327"/>
    </style:style>
    <style:style style:name="P597" style:family="paragraph" style:parent-style-name="Heading_20_3">
      <style:paragraph-properties fo:break-before="page"/>
      <style:text-properties officeooo:rsid="00601327" officeooo:paragraph-rsid="00651907"/>
    </style:style>
    <style:style style:name="P598" style:family="paragraph" style:parent-style-name="Heading_20_3">
      <style:paragraph-properties fo:break-before="page"/>
      <style:text-properties officeooo:rsid="00601327" officeooo:paragraph-rsid="0065373b"/>
    </style:style>
    <style:style style:name="P599" style:family="paragraph" style:parent-style-name="Heading_20_3">
      <style:paragraph-properties fo:break-before="page"/>
      <style:text-properties officeooo:rsid="00601327" officeooo:paragraph-rsid="0065a4d2"/>
    </style:style>
    <style:style style:name="P600" style:family="paragraph" style:parent-style-name="Heading_20_3">
      <style:paragraph-properties fo:break-before="page"/>
      <style:text-properties officeooo:rsid="00601327" officeooo:paragraph-rsid="0067b7ae"/>
    </style:style>
    <style:style style:name="P601" style:family="paragraph" style:parent-style-name="Heading_20_3">
      <style:paragraph-properties fo:break-before="page"/>
      <style:text-properties officeooo:rsid="00601327" officeooo:paragraph-rsid="00695178"/>
    </style:style>
    <style:style style:name="P602" style:family="paragraph" style:parent-style-name="Heading_20_3">
      <style:paragraph-properties fo:break-before="page"/>
      <style:text-properties officeooo:paragraph-rsid="0199081a"/>
    </style:style>
    <style:style style:name="P603" style:family="paragraph" style:parent-style-name="Heading_20_3">
      <style:paragraph-properties fo:break-before="page"/>
      <style:text-properties officeooo:paragraph-rsid="006ff48b"/>
    </style:style>
    <style:style style:name="P604" style:family="paragraph" style:parent-style-name="Heading_20_3">
      <style:paragraph-properties fo:break-before="page"/>
      <style:text-properties officeooo:paragraph-rsid="0071fb61"/>
    </style:style>
    <style:style style:name="P605" style:family="paragraph" style:parent-style-name="Heading_20_3">
      <style:paragraph-properties fo:break-before="page"/>
      <style:text-properties officeooo:rsid="010e702d" officeooo:paragraph-rsid="010e702d"/>
    </style:style>
    <style:style style:name="P606" style:family="paragraph" style:parent-style-name="Heading_20_3">
      <style:paragraph-properties fo:break-before="page"/>
      <style:text-properties officeooo:rsid="01141ea1" officeooo:paragraph-rsid="01141ea1"/>
    </style:style>
    <style:style style:name="P607" style:family="paragraph" style:parent-style-name="Heading_20_3">
      <style:paragraph-properties fo:break-before="page"/>
      <style:text-properties officeooo:rsid="01109e8b" officeooo:paragraph-rsid="01109e8b"/>
    </style:style>
    <style:style style:name="P608" style:family="paragraph" style:parent-style-name="Heading_20_3">
      <style:paragraph-properties fo:break-before="page"/>
      <style:text-properties officeooo:rsid="0115b6d8" officeooo:paragraph-rsid="0115b6d8"/>
    </style:style>
    <style:style style:name="P609" style:family="paragraph" style:parent-style-name="Heading_20_3">
      <style:paragraph-properties fo:break-before="page"/>
      <style:text-properties officeooo:rsid="01cfa96e" officeooo:paragraph-rsid="01cfa96e"/>
    </style:style>
    <style:style style:name="P610" style:family="paragraph" style:parent-style-name="Heading_20_3">
      <style:paragraph-properties fo:break-before="page"/>
      <style:text-properties officeooo:rsid="01d11e24" officeooo:paragraph-rsid="01d11e24"/>
    </style:style>
    <style:style style:name="P611" style:family="paragraph" style:parent-style-name="Heading_20_3">
      <style:paragraph-properties fo:break-before="page"/>
      <style:text-properties officeooo:rsid="01d6fb0b" officeooo:paragraph-rsid="01d6fb0b"/>
    </style:style>
    <style:style style:name="P612" style:family="paragraph" style:parent-style-name="Info_20_1">
      <style:text-properties officeooo:rsid="01cde838" officeooo:paragraph-rsid="01cde838"/>
    </style:style>
    <style:style style:name="P613" style:family="paragraph" style:parent-style-name="Info_20_1">
      <style:text-properties officeooo:rsid="01cde838" officeooo:paragraph-rsid="01cfa96e"/>
    </style:style>
    <style:style style:name="P614" style:family="paragraph" style:parent-style-name="Info_20_1">
      <style:text-properties officeooo:rsid="01cde838" officeooo:paragraph-rsid="01d11e24"/>
    </style:style>
    <style:style style:name="P615" style:family="paragraph" style:parent-style-name="Info_20_1">
      <style:text-properties officeooo:rsid="01cde838" officeooo:paragraph-rsid="01d6fb0b"/>
    </style:style>
    <style:style style:name="P616" style:family="paragraph" style:parent-style-name="Contents_20_3">
      <style:paragraph-properties>
        <style:tab-stops>
          <style:tab-stop style:position="16.591cm" style:type="right"/>
        </style:tab-stops>
      </style:paragraph-properties>
    </style:style>
    <style:style style:name="P617" style:family="paragraph" style:parent-style-name="Info_20_2">
      <style:text-properties officeooo:rsid="01cde838" officeooo:paragraph-rsid="01cde838"/>
    </style:style>
    <style:style style:name="P618" style:family="paragraph" style:parent-style-name="Info_20_2">
      <style:text-properties officeooo:rsid="01cde838" officeooo:paragraph-rsid="01cfa96e"/>
    </style:style>
    <style:style style:name="P619" style:family="paragraph" style:parent-style-name="Info_20_2">
      <style:text-properties officeooo:rsid="01cde838" officeooo:paragraph-rsid="01d11e24"/>
    </style:style>
    <style:style style:name="P620" style:family="paragraph" style:parent-style-name="Info_20_2">
      <style:text-properties officeooo:rsid="01cde838" officeooo:paragraph-rsid="01d6fb0b"/>
    </style:style>
    <style:style style:name="P621" style:family="paragraph" style:parent-style-name="Subheading">
      <style:text-properties officeooo:rsid="01cde838" officeooo:paragraph-rsid="01cde838"/>
    </style:style>
    <style:style style:name="P622" style:family="paragraph" style:parent-style-name="Subheading">
      <style:text-properties officeooo:rsid="01cfa96e" officeooo:paragraph-rsid="01cfa96e"/>
    </style:style>
    <style:style style:name="P623" style:family="paragraph" style:parent-style-name="Subheading">
      <style:text-properties officeooo:rsid="01d01083" officeooo:paragraph-rsid="01d01083"/>
    </style:style>
    <style:style style:name="P624" style:family="paragraph" style:parent-style-name="Subheading">
      <style:text-properties officeooo:rsid="01d11e24" officeooo:paragraph-rsid="01d11e24"/>
    </style:style>
    <style:style style:name="P625" style:family="paragraph" style:parent-style-name="Subheading">
      <style:text-properties officeooo:rsid="01d274e2" officeooo:paragraph-rsid="01d274e2"/>
    </style:style>
    <style:style style:name="P626" style:family="paragraph" style:parent-style-name="Subheading">
      <style:text-properties officeooo:rsid="01d6fb0b" officeooo:paragraph-rsid="01d6fb0b"/>
    </style:style>
    <style:style style:name="P627" style:family="paragraph">
      <loext:graphic-properties draw:fill-color="#ffffff"/>
      <style:paragraph-properties fo:text-align="center"/>
      <style:text-properties fo:font-size="12pt"/>
    </style:style>
    <style:style style:name="T1" style:family="text">
      <style:text-properties officeooo:rsid="001fd8d5"/>
    </style:style>
    <style:style style:name="T2" style:family="text">
      <style:text-properties fo:font-weight="bold" style:font-weight-asian="bold" style:font-weight-complex="bold"/>
    </style:style>
    <style:style style:name="T3" style:family="text">
      <style:text-properties fo:font-weight="bold" officeooo:rsid="0029d6fb" style:font-weight-asian="bold" style:font-weight-complex="bold"/>
    </style:style>
    <style:style style:name="T4" style:family="text">
      <style:text-properties fo:font-weight="bold" officeooo:rsid="003f28eb" style:font-weight-asian="bold" style:font-weight-complex="bold"/>
    </style:style>
    <style:style style:name="T5" style:family="text">
      <style:text-properties fo:font-weight="bold" officeooo:rsid="008e0194" style:font-weight-asian="bold" style:font-weight-complex="bold"/>
    </style:style>
    <style:style style:name="T6" style:family="text">
      <style:text-properties fo:font-weight="bold" officeooo:rsid="00b23147" style:font-weight-asian="bold" style:font-weight-complex="bold"/>
    </style:style>
    <style:style style:name="T7" style:family="text">
      <style:text-properties fo:font-weight="bold" officeooo:rsid="00b62ddf" style:font-weight-asian="bold" style:font-weight-complex="bold"/>
    </style:style>
    <style:style style:name="T8" style:family="text">
      <style:text-properties fo:font-weight="bold" officeooo:rsid="00ba4caa" style:font-weight-asian="bold" style:font-weight-complex="bold"/>
    </style:style>
    <style:style style:name="T9" style:family="text">
      <style:text-properties fo:font-weight="bold" officeooo:rsid="00bd6443" style:font-weight-asian="bold" style:font-weight-complex="bold"/>
    </style:style>
    <style:style style:name="T10" style:family="text">
      <style:text-properties fo:font-weight="bold" officeooo:rsid="00c883cd" style:font-weight-asian="bold" style:font-weight-complex="bold"/>
    </style:style>
    <style:style style:name="T11" style:family="text">
      <style:text-properties fo:font-weight="bold" officeooo:rsid="00cd322e" style:font-weight-asian="bold" style:font-weight-complex="bold"/>
    </style:style>
    <style:style style:name="T12" style:family="text">
      <style:text-properties fo:font-weight="bold" officeooo:rsid="00cd9ae0" style:font-weight-asian="bold" style:font-weight-complex="bold"/>
    </style:style>
    <style:style style:name="T13" style:family="text">
      <style:text-properties fo:font-weight="bold" officeooo:rsid="00d0edf4" style:font-weight-asian="bold" style:font-weight-complex="bold"/>
    </style:style>
    <style:style style:name="T14" style:family="text">
      <style:text-properties fo:font-weight="bold" officeooo:rsid="00d4d00e" style:font-weight-asian="bold" style:font-weight-complex="bold"/>
    </style:style>
    <style:style style:name="T15" style:family="text">
      <style:text-properties fo:font-weight="bold" officeooo:rsid="00d935ba" style:font-weight-asian="bold" style:font-weight-complex="bold"/>
    </style:style>
    <style:style style:name="T16" style:family="text">
      <style:text-properties fo:font-weight="bold" officeooo:rsid="00db7821" style:font-weight-asian="bold" style:font-weight-complex="bold"/>
    </style:style>
    <style:style style:name="T17" style:family="text">
      <style:text-properties fo:font-weight="bold" officeooo:rsid="00e36387" style:font-weight-asian="bold" style:font-weight-complex="bold"/>
    </style:style>
    <style:style style:name="T18" style:family="text">
      <style:text-properties fo:font-weight="bold" officeooo:rsid="00619a6f" style:font-weight-asian="bold" style:font-weight-complex="bold"/>
    </style:style>
    <style:style style:name="T19" style:family="text">
      <style:text-properties fo:font-weight="bold" officeooo:rsid="01262671" style:font-weight-asian="bold" style:font-weight-complex="bold"/>
    </style:style>
    <style:style style:name="T20" style:family="text">
      <style:text-properties fo:font-weight="bold" officeooo:rsid="013343f7" style:font-weight-asian="bold" style:font-weight-complex="bold"/>
    </style:style>
    <style:style style:name="T21" style:family="text">
      <style:text-properties fo:font-weight="bold" officeooo:rsid="01678aee" style:font-weight-asian="bold" style:font-weight-complex="bold"/>
    </style:style>
    <style:style style:name="T22" style:family="text">
      <style:text-properties fo:font-weight="bold" officeooo:rsid="017ddbdb" style:font-weight-asian="bold" style:font-weight-complex="bold"/>
    </style:style>
    <style:style style:name="T23" style:family="text">
      <style:text-properties fo:font-weight="bold" officeooo:rsid="01726aa5" style:font-weight-asian="bold" style:font-weight-complex="bold"/>
    </style:style>
    <style:style style:name="T24" style:family="text">
      <style:text-properties fo:font-weight="bold" officeooo:rsid="018c1c3f" style:font-weight-asian="bold" style:font-weight-complex="bold"/>
    </style:style>
    <style:style style:name="T25" style:family="text">
      <style:text-properties fo:font-weight="bold" officeooo:rsid="01b42183" style:font-weight-asian="bold" style:font-weight-complex="bold"/>
    </style:style>
    <style:style style:name="T26" style:family="text">
      <style:text-properties fo:font-weight="bold" officeooo:rsid="01c3237a" style:font-weight-asian="bold" style:font-weight-complex="bold"/>
    </style:style>
    <style:style style:name="T27" style:family="text">
      <style:text-properties fo:font-style="italic" style:font-style-asian="italic" style:font-style-complex="italic"/>
    </style:style>
    <style:style style:name="T28" style:family="text">
      <style:text-properties fo:font-style="italic" officeooo:rsid="008e0194" style:font-style-asian="italic" style:font-style-complex="italic"/>
    </style:style>
    <style:style style:name="T29" style:family="text">
      <style:text-properties fo:font-style="italic" officeooo:rsid="00b2c002" style:font-style-asian="italic" style:font-style-complex="italic"/>
    </style:style>
    <style:style style:name="T30" style:family="text">
      <style:text-properties fo:font-style="italic" officeooo:rsid="00cd322e" style:font-style-asian="italic" style:font-style-complex="italic"/>
    </style:style>
    <style:style style:name="T31" style:family="text">
      <style:text-properties fo:font-style="italic" officeooo:rsid="00cd9ae0" style:font-style-asian="italic" style:font-style-complex="italic"/>
    </style:style>
    <style:style style:name="T32" style:family="text">
      <style:text-properties fo:font-style="italic" officeooo:rsid="00d4d00e" style:font-style-asian="italic" style:font-style-complex="italic"/>
    </style:style>
    <style:style style:name="T33" style:family="text">
      <style:text-properties fo:font-style="italic" officeooo:rsid="00d57cc4" style:font-style-asian="italic" style:font-style-complex="italic"/>
    </style:style>
    <style:style style:name="T34" style:family="text">
      <style:text-properties fo:font-style="italic" officeooo:rsid="00d6ecf3" style:font-style-asian="italic" style:font-style-complex="italic"/>
    </style:style>
    <style:style style:name="T35" style:family="text">
      <style:text-properties fo:font-style="italic" officeooo:rsid="00d8e2c9" style:font-style-asian="italic" style:font-style-complex="italic"/>
    </style:style>
    <style:style style:name="T36" style:family="text">
      <style:text-properties fo:font-style="italic" officeooo:rsid="00db7821" style:font-style-asian="italic" style:font-style-complex="italic"/>
    </style:style>
    <style:style style:name="T37" style:family="text">
      <style:text-properties fo:font-style="italic" officeooo:rsid="00e0e9fc" style:font-style-asian="italic" style:font-style-complex="italic"/>
    </style:style>
    <style:style style:name="T38" style:family="text">
      <style:text-properties fo:font-style="italic" officeooo:rsid="00e10291" style:font-style-asian="italic" style:font-style-complex="italic"/>
    </style:style>
    <style:style style:name="T39" style:family="text">
      <style:text-properties fo:font-style="italic" officeooo:rsid="00ef528f" style:font-style-asian="italic" style:font-style-complex="italic"/>
    </style:style>
    <style:style style:name="T40" style:family="text">
      <style:text-properties fo:font-style="italic" officeooo:rsid="0118da9c" style:font-style-asian="italic" style:font-style-complex="italic"/>
    </style:style>
    <style:style style:name="T41" style:family="text">
      <style:text-properties fo:font-style="italic" officeooo:rsid="011e1edf" style:font-style-asian="italic" style:font-style-complex="italic"/>
    </style:style>
    <style:style style:name="T42" style:family="text">
      <style:text-properties fo:font-style="italic" officeooo:rsid="013343f7" style:font-style-asian="italic" style:font-style-complex="italic"/>
    </style:style>
    <style:style style:name="T43" style:family="text">
      <style:text-properties fo:font-style="italic" officeooo:rsid="0133e6a3" style:font-style-asian="italic" style:font-style-complex="italic"/>
    </style:style>
    <style:style style:name="T44" style:family="text">
      <style:text-properties fo:font-style="italic" officeooo:rsid="014f2751" style:font-style-asian="italic" style:font-style-complex="italic"/>
    </style:style>
    <style:style style:name="T45" style:family="text">
      <style:text-properties fo:font-style="italic" officeooo:rsid="01509840" style:font-style-asian="italic" style:font-style-complex="italic"/>
    </style:style>
    <style:style style:name="T46" style:family="text">
      <style:text-properties fo:font-style="italic" officeooo:rsid="0152595c" style:font-style-asian="italic" style:font-style-complex="italic"/>
    </style:style>
    <style:style style:name="T47" style:family="text">
      <style:text-properties fo:font-style="italic" officeooo:rsid="01710701" style:font-style-asian="italic" style:font-style-complex="italic"/>
    </style:style>
    <style:style style:name="T48" style:family="text">
      <style:text-properties fo:font-style="italic" officeooo:rsid="017bb60b" style:font-style-asian="italic" style:font-style-complex="italic"/>
    </style:style>
    <style:style style:name="T49" style:family="text">
      <style:text-properties fo:font-style="italic" officeooo:rsid="017c0b39" style:font-style-asian="italic" style:font-style-complex="italic"/>
    </style:style>
    <style:style style:name="T50" style:family="text">
      <style:text-properties fo:font-style="italic" officeooo:rsid="0192c2f1" style:font-style-asian="italic" style:font-style-complex="italic"/>
    </style:style>
    <style:style style:name="T51" style:family="text">
      <style:text-properties fo:font-style="italic" officeooo:rsid="019b8ba0" style:font-style-asian="italic" style:font-style-complex="italic"/>
    </style:style>
    <style:style style:name="T52" style:family="text">
      <style:text-properties fo:font-style="italic" officeooo:rsid="01a94e10" style:font-style-asian="italic" style:font-style-complex="italic"/>
    </style:style>
    <style:style style:name="T53" style:family="text">
      <style:text-properties fo:font-style="italic" officeooo:rsid="01aa8ffd" style:font-style-asian="italic" style:font-style-complex="italic"/>
    </style:style>
    <style:style style:name="T54" style:family="text">
      <style:text-properties fo:font-style="italic" officeooo:rsid="01c70c23" style:font-style-asian="italic" style:font-style-complex="italic"/>
    </style:style>
    <style:style style:name="T55" style:family="text">
      <style:text-properties fo:font-style="italic" fo:font-weight="normal" style:font-style-asian="italic" style:font-weight-asian="normal" style:font-style-complex="italic" style:font-weight-complex="normal"/>
    </style:style>
    <style:style style:name="T56" style:family="text">
      <style:text-properties fo:font-style="italic" fo:font-weight="normal" officeooo:rsid="00cd322e" style:font-style-asian="italic" style:font-weight-asian="normal" style:font-style-complex="italic" style:font-weight-complex="normal"/>
    </style:style>
    <style:style style:name="T57" style:family="text">
      <style:text-properties fo:font-style="italic" fo:font-weight="normal" officeooo:rsid="00cd6a4b" style:font-style-asian="italic" style:font-weight-asian="normal" style:font-style-complex="italic" style:font-weight-complex="normal"/>
    </style:style>
    <style:style style:name="T58" style:family="text">
      <style:text-properties fo:font-style="italic" fo:font-weight="normal" officeooo:rsid="013343f7" style:font-style-asian="italic" style:font-weight-asian="normal" style:font-style-complex="italic" style:font-weight-complex="normal"/>
    </style:style>
    <style:style style:name="T59" style:family="text">
      <style:text-properties fo:font-style="italic" fo:font-weight="normal" officeooo:rsid="0178f1cf" style:font-style-asian="italic" style:font-weight-asian="normal" style:font-style-complex="italic" style:font-weight-complex="normal"/>
    </style:style>
    <style:style style:name="T60" style:family="text">
      <style:text-properties fo:font-style="italic" fo:font-weight="bold" style:font-style-asian="italic" style:font-weight-asian="bold" style:font-style-complex="italic" style:font-weight-complex="bold"/>
    </style:style>
    <style:style style:name="T61" style:family="text">
      <style:text-properties fo:font-style="normal" style:font-style-asian="normal" style:font-style-complex="normal"/>
    </style:style>
    <style:style style:name="T62" style:family="text">
      <style:text-properties fo:font-style="normal" officeooo:rsid="0029d6fb" style:font-style-asian="normal" style:font-style-complex="normal"/>
    </style:style>
    <style:style style:name="T63" style:family="text">
      <style:text-properties fo:font-style="normal" officeooo:rsid="002b0dd7" style:font-style-asian="normal" style:font-style-complex="normal"/>
    </style:style>
    <style:style style:name="T64" style:family="text">
      <style:text-properties fo:font-style="normal" officeooo:rsid="002b3607" style:font-style-asian="normal" style:font-style-complex="normal"/>
    </style:style>
    <style:style style:name="T65" style:family="text">
      <style:text-properties fo:font-style="normal" officeooo:rsid="002eaccf" style:font-style-asian="normal" style:font-style-complex="normal"/>
    </style:style>
    <style:style style:name="T66" style:family="text">
      <style:text-properties fo:font-style="normal" officeooo:rsid="002f0e41" style:font-style-asian="normal" style:font-style-complex="normal"/>
    </style:style>
    <style:style style:name="T67" style:family="text">
      <style:text-properties fo:font-style="normal" officeooo:rsid="0030bd8d" style:font-style-asian="normal" style:font-style-complex="normal"/>
    </style:style>
    <style:style style:name="T68" style:family="text">
      <style:text-properties fo:font-style="normal" officeooo:rsid="0032b4d8" style:font-style-asian="normal" style:font-style-complex="normal"/>
    </style:style>
    <style:style style:name="T69" style:family="text">
      <style:text-properties fo:font-style="normal" officeooo:rsid="0033ba32" style:font-style-asian="normal" style:font-style-complex="normal"/>
    </style:style>
    <style:style style:name="T70" style:family="text">
      <style:text-properties fo:font-style="normal" officeooo:rsid="0034b0e6" style:font-style-asian="normal" style:font-style-complex="normal"/>
    </style:style>
    <style:style style:name="T71" style:family="text">
      <style:text-properties fo:font-style="normal" officeooo:rsid="0036200d" style:font-style-asian="normal" style:font-style-complex="normal"/>
    </style:style>
    <style:style style:name="T72" style:family="text">
      <style:text-properties fo:font-style="normal" officeooo:rsid="00374768" style:font-style-asian="normal" style:font-style-complex="normal"/>
    </style:style>
    <style:style style:name="T73" style:family="text">
      <style:text-properties fo:font-style="normal" officeooo:rsid="003811d7" style:font-style-asian="normal" style:font-style-complex="normal"/>
    </style:style>
    <style:style style:name="T74" style:family="text">
      <style:text-properties fo:font-style="normal" officeooo:rsid="0039886f" style:font-style-asian="normal" style:font-style-complex="normal"/>
    </style:style>
    <style:style style:name="T75" style:family="text">
      <style:text-properties fo:font-style="normal" officeooo:rsid="003cae05" style:font-style-asian="normal" style:font-style-complex="normal"/>
    </style:style>
    <style:style style:name="T76" style:family="text">
      <style:text-properties fo:font-style="normal" officeooo:rsid="004037a7" style:font-style-asian="normal" style:font-style-complex="normal"/>
    </style:style>
    <style:style style:name="T77" style:family="text">
      <style:text-properties fo:font-style="normal" officeooo:rsid="004156e9" style:font-style-asian="normal" style:font-style-complex="normal"/>
    </style:style>
    <style:style style:name="T78" style:family="text">
      <style:text-properties fo:font-style="normal" officeooo:rsid="004ce24d" style:font-style-asian="normal" style:font-style-complex="normal"/>
    </style:style>
    <style:style style:name="T79" style:family="text">
      <style:text-properties fo:font-style="normal" officeooo:rsid="004e3941" style:font-style-asian="normal" style:font-style-complex="normal"/>
    </style:style>
    <style:style style:name="T80" style:family="text">
      <style:text-properties fo:font-style="normal" officeooo:rsid="004f6000" style:font-style-asian="normal" style:font-style-complex="normal"/>
    </style:style>
    <style:style style:name="T81" style:family="text">
      <style:text-properties fo:font-style="normal" officeooo:rsid="005a26f4" style:font-style-asian="normal" style:font-style-complex="normal"/>
    </style:style>
    <style:style style:name="T82" style:family="text">
      <style:text-properties fo:font-style="normal" officeooo:rsid="005e60c5" style:font-style-asian="normal" style:font-style-complex="normal"/>
    </style:style>
    <style:style style:name="T83" style:family="text">
      <style:text-properties fo:font-style="normal" officeooo:rsid="0074b603" style:font-style-asian="normal" style:font-style-complex="normal"/>
    </style:style>
    <style:style style:name="T84" style:family="text">
      <style:text-properties fo:font-style="normal" officeooo:rsid="007ab4e2" style:font-style-asian="normal" style:font-style-complex="normal"/>
    </style:style>
    <style:style style:name="T85" style:family="text">
      <style:text-properties fo:font-style="normal" officeooo:rsid="007f0771" style:font-style-asian="normal" style:font-style-complex="normal"/>
    </style:style>
    <style:style style:name="T86" style:family="text">
      <style:text-properties fo:font-style="normal" officeooo:rsid="0080cfa2" style:font-style-asian="normal" style:font-style-complex="normal"/>
    </style:style>
    <style:style style:name="T87" style:family="text">
      <style:text-properties fo:font-style="normal" officeooo:rsid="0082bd4e" style:font-style-asian="normal" style:font-style-complex="normal"/>
    </style:style>
    <style:style style:name="T88" style:family="text">
      <style:text-properties fo:font-style="normal" officeooo:rsid="0083e47b" style:font-style-asian="normal" style:font-style-complex="normal"/>
    </style:style>
    <style:style style:name="T89" style:family="text">
      <style:text-properties fo:font-style="normal" officeooo:rsid="0085e461" style:font-style-asian="normal" style:font-style-complex="normal"/>
    </style:style>
    <style:style style:name="T90" style:family="text">
      <style:text-properties fo:font-style="normal" officeooo:rsid="0087a07f" style:font-style-asian="normal" style:font-style-complex="normal"/>
    </style:style>
    <style:style style:name="T91" style:family="text">
      <style:text-properties fo:font-style="normal" officeooo:rsid="00b2c002" style:font-style-asian="normal" style:font-style-complex="normal"/>
    </style:style>
    <style:style style:name="T92" style:family="text">
      <style:text-properties fo:font-style="normal" officeooo:rsid="00c883cd" style:font-style-asian="normal" style:font-style-complex="normal"/>
    </style:style>
    <style:style style:name="T93" style:family="text">
      <style:text-properties fo:font-style="normal" officeooo:rsid="00c8b08a" style:font-style-asian="normal" style:font-style-complex="normal"/>
    </style:style>
    <style:style style:name="T94" style:family="text">
      <style:text-properties fo:font-style="normal" officeooo:rsid="00cd322e" style:font-style-asian="normal" style:font-style-complex="normal"/>
    </style:style>
    <style:style style:name="T95" style:family="text">
      <style:text-properties fo:font-style="normal" officeooo:rsid="00d4d00e" style:font-style-asian="normal" style:font-style-complex="normal"/>
    </style:style>
    <style:style style:name="T96" style:family="text">
      <style:text-properties fo:font-style="normal" officeooo:rsid="00d57cc4" style:font-style-asian="normal" style:font-style-complex="normal"/>
    </style:style>
    <style:style style:name="T97" style:family="text">
      <style:text-properties fo:font-style="normal" officeooo:rsid="00d6ecf3" style:font-style-asian="normal" style:font-style-complex="normal"/>
    </style:style>
    <style:style style:name="T98" style:family="text">
      <style:text-properties fo:font-style="normal" officeooo:rsid="00d8e2c9" style:font-style-asian="normal" style:font-style-complex="normal"/>
    </style:style>
    <style:style style:name="T99" style:family="text">
      <style:text-properties fo:font-style="normal" officeooo:rsid="00d935ba" style:font-style-asian="normal" style:font-style-complex="normal"/>
    </style:style>
    <style:style style:name="T100" style:family="text">
      <style:text-properties fo:font-style="normal" officeooo:rsid="00da2e7e" style:font-style-asian="normal" style:font-style-complex="normal"/>
    </style:style>
    <style:style style:name="T101" style:family="text">
      <style:text-properties fo:font-style="normal" officeooo:rsid="00db7821" style:font-style-asian="normal" style:font-style-complex="normal"/>
    </style:style>
    <style:style style:name="T102" style:family="text">
      <style:text-properties fo:font-style="normal" officeooo:rsid="00e0e9fc" style:font-style-asian="normal" style:font-style-complex="normal"/>
    </style:style>
    <style:style style:name="T103" style:family="text">
      <style:text-properties fo:font-style="normal" officeooo:rsid="00e10291" style:font-style-asian="normal" style:font-style-complex="normal"/>
    </style:style>
    <style:style style:name="T104" style:family="text">
      <style:text-properties fo:font-style="normal" officeooo:rsid="008e0194" style:font-style-asian="normal" style:font-style-complex="normal"/>
    </style:style>
    <style:style style:name="T105" style:family="text">
      <style:text-properties fo:font-style="normal" officeooo:rsid="00e79338" style:font-style-asian="normal" style:font-style-complex="normal"/>
    </style:style>
    <style:style style:name="T106" style:family="text">
      <style:text-properties fo:font-style="normal" officeooo:rsid="00e91127" style:font-style-asian="normal" style:font-style-complex="normal"/>
    </style:style>
    <style:style style:name="T107" style:family="text">
      <style:text-properties fo:font-style="normal" officeooo:rsid="00ead10a" style:font-style-asian="normal" style:font-style-complex="normal"/>
    </style:style>
    <style:style style:name="T108" style:family="text">
      <style:text-properties fo:font-style="normal" officeooo:rsid="00ec3d54" style:font-style-asian="normal" style:font-style-complex="normal"/>
    </style:style>
    <style:style style:name="T109" style:family="text">
      <style:text-properties fo:font-style="normal" officeooo:rsid="00ef528f" style:font-style-asian="normal" style:font-style-complex="normal"/>
    </style:style>
    <style:style style:name="T110" style:family="text">
      <style:text-properties fo:font-style="normal" officeooo:rsid="00f060bd" style:font-style-asian="normal" style:font-style-complex="normal"/>
    </style:style>
    <style:style style:name="T111" style:family="text">
      <style:text-properties fo:font-style="normal" officeooo:rsid="01004da9" style:font-style-asian="normal" style:font-style-complex="normal"/>
    </style:style>
    <style:style style:name="T112" style:family="text">
      <style:text-properties fo:font-style="normal" officeooo:rsid="010fff94" style:font-style-asian="normal" style:font-style-complex="normal"/>
    </style:style>
    <style:style style:name="T113" style:family="text">
      <style:text-properties fo:font-style="normal" officeooo:rsid="011089b3" style:font-style-asian="normal" style:font-style-complex="normal"/>
    </style:style>
    <style:style style:name="T114" style:family="text">
      <style:text-properties fo:font-style="normal" officeooo:rsid="0118da9c" style:font-style-asian="normal" style:font-style-complex="normal"/>
    </style:style>
    <style:style style:name="T115" style:family="text">
      <style:text-properties fo:font-style="normal" officeooo:rsid="0119c1fb" style:font-style-asian="normal" style:font-style-complex="normal"/>
    </style:style>
    <style:style style:name="T116" style:family="text">
      <style:text-properties fo:font-style="normal" officeooo:rsid="012d27fe" style:font-style-asian="normal" style:font-style-complex="normal"/>
    </style:style>
    <style:style style:name="T117" style:family="text">
      <style:text-properties fo:font-style="normal" officeooo:rsid="013343f7" style:font-style-asian="normal" style:font-style-complex="normal"/>
    </style:style>
    <style:style style:name="T118" style:family="text">
      <style:text-properties fo:font-style="normal" officeooo:rsid="0133e6a3" style:font-style-asian="normal" style:font-style-complex="normal"/>
    </style:style>
    <style:style style:name="T119" style:family="text">
      <style:text-properties fo:font-style="normal" officeooo:rsid="0138c926" style:font-style-asian="normal" style:font-style-complex="normal"/>
    </style:style>
    <style:style style:name="T120" style:family="text">
      <style:text-properties fo:font-style="normal" officeooo:rsid="013bb53d" style:font-style-asian="normal" style:font-style-complex="normal"/>
    </style:style>
    <style:style style:name="T121" style:family="text">
      <style:text-properties fo:font-style="normal" officeooo:rsid="013fb49b" style:font-style-asian="normal" style:font-style-complex="normal"/>
    </style:style>
    <style:style style:name="T122" style:family="text">
      <style:text-properties fo:font-style="normal" officeooo:rsid="014601b8" style:font-style-asian="normal" style:font-style-complex="normal"/>
    </style:style>
    <style:style style:name="T123" style:family="text">
      <style:text-properties fo:font-style="normal" officeooo:rsid="01485e7f" style:font-style-asian="normal" style:font-style-complex="normal"/>
    </style:style>
    <style:style style:name="T124" style:family="text">
      <style:text-properties fo:font-style="normal" officeooo:rsid="01509840" style:font-style-asian="normal" style:font-style-complex="normal"/>
    </style:style>
    <style:style style:name="T125" style:family="text">
      <style:text-properties fo:font-style="normal" officeooo:rsid="0152595c" style:font-style-asian="normal" style:font-style-complex="normal"/>
    </style:style>
    <style:style style:name="T126" style:family="text">
      <style:text-properties fo:font-style="normal" officeooo:rsid="01536309" style:font-style-asian="normal" style:font-style-complex="normal"/>
    </style:style>
    <style:style style:name="T127" style:family="text">
      <style:text-properties fo:font-style="normal" officeooo:rsid="0155a58a" style:font-style-asian="normal" style:font-style-complex="normal"/>
    </style:style>
    <style:style style:name="T128" style:family="text">
      <style:text-properties fo:font-style="normal" officeooo:rsid="015a913f" style:font-style-asian="normal" style:font-style-complex="normal"/>
    </style:style>
    <style:style style:name="T129" style:family="text">
      <style:text-properties fo:font-style="normal" officeooo:rsid="015de47d" style:font-style-asian="normal" style:font-style-complex="normal"/>
    </style:style>
    <style:style style:name="T130" style:family="text">
      <style:text-properties fo:font-style="normal" officeooo:rsid="01710701" style:font-style-asian="normal" style:font-style-complex="normal"/>
    </style:style>
    <style:style style:name="T131" style:family="text">
      <style:text-properties fo:font-style="normal" officeooo:rsid="017bb60b" style:font-style-asian="normal" style:font-style-complex="normal"/>
    </style:style>
    <style:style style:name="T132" style:family="text">
      <style:text-properties fo:font-style="normal" officeooo:rsid="0192c2f1" style:font-style-asian="normal" style:font-style-complex="normal"/>
    </style:style>
    <style:style style:name="T133" style:family="text">
      <style:text-properties fo:font-style="normal" officeooo:rsid="0196d927" style:font-style-asian="normal" style:font-style-complex="normal"/>
    </style:style>
    <style:style style:name="T134" style:family="text">
      <style:text-properties fo:font-style="normal" officeooo:rsid="0198c7fc" style:font-style-asian="normal" style:font-style-complex="normal"/>
    </style:style>
    <style:style style:name="T135" style:family="text">
      <style:text-properties fo:font-style="normal" officeooo:rsid="019b8ba0" style:font-style-asian="normal" style:font-style-complex="normal"/>
    </style:style>
    <style:style style:name="T136" style:family="text">
      <style:text-properties fo:font-style="normal" officeooo:rsid="01a94e10" style:font-style-asian="normal" style:font-style-complex="normal"/>
    </style:style>
    <style:style style:name="T137" style:family="text">
      <style:text-properties fo:font-style="normal" officeooo:rsid="01c70c23" style:font-style-asian="normal" style:font-style-complex="normal"/>
    </style:style>
    <style:style style:name="T138" style:family="text">
      <style:text-properties fo:font-style="normal" officeooo:rsid="01c85edb" style:font-style-asian="normal" style:font-style-complex="normal"/>
    </style:style>
    <style:style style:name="T139" style:family="text">
      <style:text-properties fo:font-style="normal" officeooo:rsid="01c997a1" style:font-style-asian="normal" style:font-style-complex="normal"/>
    </style:style>
    <style:style style:name="T140" style:family="text">
      <style:text-properties fo:font-style="normal" officeooo:rsid="01cad914" style:font-style-asian="normal" style:font-style-complex="normal"/>
    </style:style>
    <style:style style:name="T141" style:family="text">
      <style:text-properties fo:font-style="normal" officeooo:rsid="01cd1d97" style:font-style-asian="normal" style:font-style-complex="normal"/>
    </style:style>
    <style:style style:name="T142" style:family="text">
      <style:text-properties fo:font-style="normal" officeooo:rsid="01d33bef" style:font-style-asian="normal" style:font-style-complex="normal"/>
    </style:style>
    <style:style style:name="T143" style:family="text">
      <style:text-properties fo:font-style="normal" officeooo:rsid="01d84d12" style:font-style-asian="normal" style:font-style-complex="normal"/>
    </style:style>
    <style:style style:name="T144" style:family="text">
      <style:text-properties fo:font-style="normal" officeooo:rsid="01d95d71" style:font-style-asian="normal" style:font-style-complex="normal"/>
    </style:style>
    <style:style style:name="T145" style:family="text">
      <style:text-properties fo:font-style="normal" fo:font-weight="normal" style:font-style-asian="normal" style:font-weight-asian="normal" style:font-style-complex="normal" style:font-weight-complex="normal"/>
    </style:style>
    <style:style style:name="T146" style:family="text">
      <style:text-properties fo:font-style="normal" fo:font-weight="normal" officeooo:rsid="002359da" style:font-style-asian="normal" style:font-weight-asian="normal" style:font-style-complex="normal" style:font-weight-complex="normal"/>
    </style:style>
    <style:style style:name="T147" style:family="text">
      <style:text-properties fo:font-style="normal" fo:font-weight="normal" officeooo:rsid="0050fb81" style:font-style-asian="normal" style:font-weight-asian="normal" style:font-style-complex="normal" style:font-weight-complex="normal"/>
    </style:style>
    <style:style style:name="T148" style:family="text">
      <style:text-properties fo:font-style="normal" fo:font-weight="normal" officeooo:rsid="0053a24d" style:font-style-asian="normal" style:font-weight-asian="normal" style:font-style-complex="normal" style:font-weight-complex="normal"/>
    </style:style>
    <style:style style:name="T149" style:family="text">
      <style:text-properties fo:font-style="normal" fo:font-weight="normal" officeooo:rsid="0056ce18" style:font-style-asian="normal" style:font-weight-asian="normal" style:font-style-complex="normal" style:font-weight-complex="normal"/>
    </style:style>
    <style:style style:name="T150" style:family="text">
      <style:text-properties fo:font-style="normal" fo:font-weight="normal" officeooo:rsid="00cd322e" style:font-style-asian="normal" style:font-weight-asian="normal" style:font-style-complex="normal" style:font-weight-complex="normal"/>
    </style:style>
    <style:style style:name="T151" style:family="text">
      <style:text-properties fo:font-style="normal" fo:font-weight="normal" officeooo:rsid="00cd6a4b" style:font-style-asian="normal" style:font-weight-asian="normal" style:font-style-complex="normal" style:font-weight-complex="normal"/>
    </style:style>
    <style:style style:name="T152" style:family="text">
      <style:text-properties fo:font-style="normal" fo:font-weight="normal" officeooo:rsid="00d8e2c9" style:font-style-asian="normal" style:font-weight-asian="normal" style:font-style-complex="normal" style:font-weight-complex="normal"/>
    </style:style>
    <style:style style:name="T153" style:family="text">
      <style:text-properties fo:font-style="normal" fo:font-weight="normal" officeooo:rsid="00d915ce" style:font-style-asian="normal" style:font-weight-asian="normal" style:font-style-complex="normal" style:font-weight-complex="normal"/>
    </style:style>
    <style:style style:name="T154" style:family="text">
      <style:text-properties fo:font-style="normal" fo:font-weight="normal" officeooo:rsid="00da9a82" style:font-style-asian="normal" style:font-weight-asian="normal" style:font-style-complex="normal" style:font-weight-complex="normal"/>
    </style:style>
    <style:style style:name="T155" style:family="text">
      <style:text-properties fo:font-style="normal" fo:font-weight="normal" officeooo:rsid="00f8b4f7" style:font-style-asian="normal" style:font-weight-asian="normal" style:font-style-complex="normal" style:font-weight-complex="normal"/>
    </style:style>
    <style:style style:name="T156" style:family="text">
      <style:text-properties fo:font-style="normal" fo:font-weight="normal" officeooo:rsid="00fd5572" style:font-style-asian="normal" style:font-weight-asian="normal" style:font-style-complex="normal" style:font-weight-complex="normal"/>
    </style:style>
    <style:style style:name="T157" style:family="text">
      <style:text-properties fo:font-style="normal" fo:font-weight="normal" officeooo:rsid="01262671" style:font-style-asian="normal" style:font-weight-asian="normal" style:font-style-complex="normal" style:font-weight-complex="normal"/>
    </style:style>
    <style:style style:name="T158" style:family="text">
      <style:text-properties fo:font-style="normal" fo:font-weight="normal" officeooo:rsid="014f2751" style:font-style-asian="normal" style:font-weight-asian="normal" style:font-style-complex="normal" style:font-weight-complex="normal"/>
    </style:style>
    <style:style style:name="T159" style:family="text">
      <style:text-properties fo:font-style="normal" fo:font-weight="normal" officeooo:rsid="016a6cbe" style:font-style-asian="normal" style:font-weight-asian="normal" style:font-style-complex="normal" style:font-weight-complex="normal"/>
    </style:style>
    <style:style style:name="T160" style:family="text">
      <style:text-properties fo:font-style="normal" fo:font-weight="normal" officeooo:rsid="00d4d00e" style:font-style-asian="normal" style:font-weight-asian="normal" style:font-style-complex="normal" style:font-weight-complex="normal"/>
    </style:style>
    <style:style style:name="T161" style:family="text">
      <style:text-properties fo:font-style="normal" fo:font-weight="normal" officeooo:rsid="016c095e" style:font-style-asian="normal" style:font-weight-asian="normal" style:font-style-complex="normal" style:font-weight-complex="normal"/>
    </style:style>
    <style:style style:name="T162" style:family="text">
      <style:text-properties fo:font-style="normal" fo:font-weight="normal" officeooo:rsid="016e6205" style:font-style-asian="normal" style:font-weight-asian="normal" style:font-style-complex="normal" style:font-weight-complex="normal"/>
    </style:style>
    <style:style style:name="T163" style:family="text">
      <style:text-properties fo:font-style="normal" fo:font-weight="normal" officeooo:rsid="0178f1cf" style:font-style-asian="normal" style:font-weight-asian="normal" style:font-style-complex="normal" style:font-weight-complex="normal"/>
    </style:style>
    <style:style style:name="T164" style:family="text">
      <style:text-properties fo:font-style="normal" fo:font-weight="normal" officeooo:rsid="017963dc" style:font-style-asian="normal" style:font-weight-asian="normal" style:font-style-complex="normal" style:font-weight-complex="normal"/>
    </style:style>
    <style:style style:name="T165" style:family="text">
      <style:text-properties fo:font-style="normal" fo:font-weight="normal" officeooo:rsid="0179e5d3" style:font-style-asian="normal" style:font-weight-asian="normal" style:font-style-complex="normal" style:font-weight-complex="normal"/>
    </style:style>
    <style:style style:name="T166" style:family="text">
      <style:text-properties fo:font-style="normal" fo:font-weight="normal" officeooo:rsid="01a25364" style:font-style-asian="normal" style:font-weight-asian="normal" style:font-style-complex="normal" style:font-weight-complex="normal"/>
    </style:style>
    <style:style style:name="T167" style:family="text">
      <style:text-properties fo:font-style="normal" fo:font-weight="bold" style:font-style-asian="normal" style:font-weight-asian="bold" style:font-style-complex="normal" style:font-weight-complex="bold"/>
    </style:style>
    <style:style style:name="T168" style:family="text">
      <style:text-properties fo:font-style="normal" fo:font-weight="bold" officeooo:rsid="00cd9ae0" style:font-style-asian="normal" style:font-weight-asian="bold" style:font-style-complex="normal" style:font-weight-complex="bold"/>
    </style:style>
    <style:style style:name="T169" style:family="text">
      <style:text-properties fo:font-style="normal" fo:font-weight="bold" officeooo:rsid="00d4d00e" style:font-style-asian="normal" style:font-weight-asian="bold" style:font-style-complex="normal" style:font-weight-complex="bold"/>
    </style:style>
    <style:style style:name="T170" style:family="text">
      <style:text-properties fo:font-style="normal" fo:font-weight="bold" officeooo:rsid="00dd50cf" style:font-style-asian="normal" style:font-weight-asian="bold" style:font-style-complex="normal" style:font-weight-complex="bold"/>
    </style:style>
    <style:style style:name="T171" style:family="text">
      <style:text-properties fo:font-style="normal" fo:font-weight="bold" officeooo:rsid="00d935ba" style:font-style-asian="normal" style:font-weight-asian="bold" style:font-style-complex="normal" style:font-weight-complex="bold"/>
    </style:style>
    <style:style style:name="T172" style:family="text">
      <style:text-properties fo:font-style="normal" fo:font-weight="bold" officeooo:rsid="00db7821" style:font-style-asian="normal" style:font-weight-asian="bold" style:font-style-complex="normal" style:font-weight-complex="bold"/>
    </style:style>
    <style:style style:name="T173" style:family="text">
      <style:text-properties fo:font-style="normal" fo:font-weight="bold" officeooo:rsid="014f2751" style:font-style-asian="normal" style:font-weight-asian="bold" style:font-style-complex="normal" style:font-weight-complex="bold"/>
    </style:style>
    <style:style style:name="T174" style:family="text">
      <style:text-properties officeooo:rsid="002b610a"/>
    </style:style>
    <style:style style:name="T175" style:family="text">
      <style:text-properties officeooo:rsid="0030bd8d"/>
    </style:style>
    <style:style style:name="T176" style:family="text">
      <style:text-properties officeooo:rsid="0034b0e6"/>
    </style:style>
    <style:style style:name="T177" style:family="text">
      <style:text-properties officeooo:rsid="0036200d"/>
    </style:style>
    <style:style style:name="T178" style:family="text">
      <style:text-properties officeooo:rsid="00396384"/>
    </style:style>
    <style:style style:name="T179" style:family="text">
      <style:text-properties officeooo:rsid="003f28eb"/>
    </style:style>
    <style:style style:name="T180" style:family="text">
      <style:text-properties fo:font-weight="normal" style:font-weight-asian="normal" style:font-weight-complex="normal"/>
    </style:style>
    <style:style style:name="T181" style:family="text">
      <style:text-properties fo:font-weight="normal" officeooo:rsid="0056ce18" style:font-weight-asian="normal" style:font-weight-complex="normal"/>
    </style:style>
    <style:style style:name="T182" style:family="text">
      <style:text-properties fo:font-weight="normal" officeooo:rsid="005a26f4" style:font-weight-asian="normal" style:font-weight-complex="normal"/>
    </style:style>
    <style:style style:name="T183" style:family="text">
      <style:text-properties fo:font-weight="normal" officeooo:rsid="00601327" style:font-weight-asian="normal" style:font-weight-complex="normal"/>
    </style:style>
    <style:style style:name="T184" style:family="text">
      <style:text-properties fo:font-weight="normal" officeooo:rsid="0063214c" style:font-weight-asian="normal" style:font-weight-complex="normal"/>
    </style:style>
    <style:style style:name="T185" style:family="text">
      <style:text-properties fo:font-weight="normal" officeooo:rsid="00646eb0" style:font-weight-asian="normal" style:font-weight-complex="normal"/>
    </style:style>
    <style:style style:name="T186" style:family="text">
      <style:text-properties fo:font-weight="normal" officeooo:rsid="0065373b" style:font-weight-asian="normal" style:font-weight-complex="normal"/>
    </style:style>
    <style:style style:name="T187" style:family="text">
      <style:text-properties fo:font-weight="normal" officeooo:rsid="0065a4d2" style:font-weight-asian="normal" style:font-weight-complex="normal"/>
    </style:style>
    <style:style style:name="T188" style:family="text">
      <style:text-properties fo:font-weight="normal" officeooo:rsid="006ac7f8" style:font-weight-asian="normal" style:font-weight-complex="normal"/>
    </style:style>
    <style:style style:name="T189" style:family="text">
      <style:text-properties fo:font-weight="normal" officeooo:rsid="006c1434" style:font-weight-asian="normal" style:font-weight-complex="normal"/>
    </style:style>
    <style:style style:name="T190" style:family="text">
      <style:text-properties fo:font-weight="normal" officeooo:rsid="006f02db" style:font-weight-asian="normal" style:font-weight-complex="normal"/>
    </style:style>
    <style:style style:name="T191" style:family="text">
      <style:text-properties fo:font-weight="normal" officeooo:rsid="0071fb61" style:font-weight-asian="normal" style:font-weight-complex="normal"/>
    </style:style>
    <style:style style:name="T192" style:family="text">
      <style:text-properties fo:font-weight="normal" officeooo:rsid="0072cf54" style:font-weight-asian="normal" style:font-weight-complex="normal"/>
    </style:style>
    <style:style style:name="T193" style:family="text">
      <style:text-properties fo:font-weight="normal" officeooo:rsid="0074b603" style:font-weight-asian="normal" style:font-weight-complex="normal"/>
    </style:style>
    <style:style style:name="T194" style:family="text">
      <style:text-properties fo:font-weight="normal" officeooo:rsid="0077c933" style:font-weight-asian="normal" style:font-weight-complex="normal"/>
    </style:style>
    <style:style style:name="T195" style:family="text">
      <style:text-properties fo:font-weight="normal" officeooo:rsid="008afb9d" style:font-weight-asian="normal" style:font-weight-complex="normal"/>
    </style:style>
    <style:style style:name="T196" style:family="text">
      <style:text-properties fo:font-weight="normal" officeooo:rsid="008f2e19" style:font-weight-asian="normal" style:font-weight-complex="normal"/>
    </style:style>
    <style:style style:name="T197" style:family="text">
      <style:text-properties fo:font-weight="normal" officeooo:rsid="00b67efc" style:font-weight-asian="normal" style:font-weight-complex="normal"/>
    </style:style>
    <style:style style:name="T198" style:family="text">
      <style:text-properties fo:font-weight="normal" officeooo:rsid="00c883cd" style:font-weight-asian="normal" style:font-weight-complex="normal"/>
    </style:style>
    <style:style style:name="T199" style:family="text">
      <style:text-properties fo:font-weight="normal" officeooo:rsid="00cd322e" style:font-weight-asian="normal" style:font-weight-complex="normal"/>
    </style:style>
    <style:style style:name="T200" style:family="text">
      <style:text-properties fo:font-weight="normal" officeooo:rsid="00edc4e2" style:font-weight-asian="normal" style:font-weight-complex="normal"/>
    </style:style>
    <style:style style:name="T201" style:family="text">
      <style:text-properties fo:font-weight="normal" officeooo:rsid="00f8b4f7" style:font-weight-asian="normal" style:font-weight-complex="normal"/>
    </style:style>
    <style:style style:name="T202" style:family="text">
      <style:text-properties fo:font-weight="normal" officeooo:rsid="010e702d" style:font-weight-asian="normal" style:font-weight-complex="normal"/>
    </style:style>
    <style:style style:name="T203" style:family="text">
      <style:text-properties fo:font-weight="normal" officeooo:rsid="0115b6d8" style:font-weight-asian="normal" style:font-weight-complex="normal"/>
    </style:style>
    <style:style style:name="T204" style:family="text">
      <style:text-properties fo:font-weight="normal" officeooo:rsid="011730e2" style:font-weight-asian="normal" style:font-weight-complex="normal"/>
    </style:style>
    <style:style style:name="T205" style:family="text">
      <style:text-properties fo:font-weight="normal" officeooo:rsid="01262671" style:font-weight-asian="normal" style:font-weight-complex="normal"/>
    </style:style>
    <style:style style:name="T206" style:family="text">
      <style:text-properties fo:font-weight="normal" officeooo:rsid="013343f7" style:font-weight-asian="normal" style:font-weight-complex="normal"/>
    </style:style>
    <style:style style:name="T207" style:family="text">
      <style:text-properties fo:font-weight="normal" officeooo:rsid="013e21e1" style:font-weight-asian="normal" style:font-weight-complex="normal"/>
    </style:style>
    <style:style style:name="T208" style:family="text">
      <style:text-properties fo:font-weight="normal" officeooo:rsid="014967aa" style:font-weight-asian="normal" style:font-weight-complex="normal"/>
    </style:style>
    <style:style style:name="T209" style:family="text">
      <style:text-properties fo:font-weight="normal" officeooo:rsid="0160a6db" style:font-weight-asian="normal" style:font-weight-complex="normal"/>
    </style:style>
    <style:style style:name="T210" style:family="text">
      <style:text-properties fo:font-weight="normal" officeooo:rsid="01622ceb" style:font-weight-asian="normal" style:font-weight-complex="normal"/>
    </style:style>
    <style:style style:name="T211" style:family="text">
      <style:text-properties fo:font-weight="normal" officeooo:rsid="01668afb" style:font-weight-asian="normal" style:font-weight-complex="normal"/>
    </style:style>
    <style:style style:name="T212" style:family="text">
      <style:text-properties fo:font-weight="normal" officeooo:rsid="016964bf" style:font-weight-asian="normal" style:font-weight-complex="normal"/>
    </style:style>
    <style:style style:name="T213" style:family="text">
      <style:text-properties fo:font-weight="normal" officeooo:rsid="016e6205" style:font-weight-asian="normal" style:font-weight-complex="normal"/>
    </style:style>
    <style:style style:name="T214" style:family="text">
      <style:text-properties fo:font-weight="normal" officeooo:rsid="01726aa5" style:font-weight-asian="normal" style:font-weight-complex="normal"/>
    </style:style>
    <style:style style:name="T215" style:family="text">
      <style:text-properties fo:font-weight="normal" officeooo:rsid="01738a4f" style:font-weight-asian="normal" style:font-weight-complex="normal"/>
    </style:style>
    <style:style style:name="T216" style:family="text">
      <style:text-properties fo:font-weight="normal" officeooo:rsid="017396a0" style:font-weight-asian="normal" style:font-weight-complex="normal"/>
    </style:style>
    <style:style style:name="T217" style:family="text">
      <style:text-properties fo:font-weight="normal" officeooo:rsid="017c0b39" style:font-weight-asian="normal" style:font-weight-complex="normal"/>
    </style:style>
    <style:style style:name="T218" style:family="text">
      <style:text-properties fo:font-weight="normal" officeooo:rsid="017ddbdb" style:font-weight-asian="normal" style:font-weight-complex="normal"/>
    </style:style>
    <style:style style:name="T219" style:family="text">
      <style:text-properties fo:font-weight="normal" officeooo:rsid="0181ee10" style:font-weight-asian="normal" style:font-weight-complex="normal"/>
    </style:style>
    <style:style style:name="T220" style:family="text">
      <style:text-properties fo:font-weight="normal" officeooo:rsid="018241b6" style:font-weight-asian="normal" style:font-weight-complex="normal"/>
    </style:style>
    <style:style style:name="T221" style:family="text">
      <style:text-properties fo:font-weight="normal" officeooo:rsid="018a6f5a" style:font-weight-asian="normal" style:font-weight-complex="normal"/>
    </style:style>
    <style:style style:name="T222" style:family="text">
      <style:text-properties fo:font-weight="normal" officeooo:rsid="0196b2e6" style:font-weight-asian="normal" style:font-weight-complex="normal"/>
    </style:style>
    <style:style style:name="T223" style:family="text">
      <style:text-properties fo:font-weight="normal" officeooo:rsid="0199de3d" style:font-weight-asian="normal" style:font-weight-complex="normal"/>
    </style:style>
    <style:style style:name="T224" style:family="text">
      <style:text-properties fo:font-weight="normal" officeooo:rsid="01a0b4a0" style:font-weight-asian="normal" style:font-weight-complex="normal"/>
    </style:style>
    <style:style style:name="T225" style:family="text">
      <style:text-properties fo:font-weight="normal" officeooo:rsid="01aff411" style:font-weight-asian="normal" style:font-weight-complex="normal"/>
    </style:style>
    <style:style style:name="T226" style:family="text">
      <style:text-properties fo:font-weight="normal" officeooo:rsid="01bc78ad" style:font-weight-asian="normal" style:font-weight-complex="normal"/>
    </style:style>
    <style:style style:name="T227" style:family="text">
      <style:text-properties fo:font-weight="normal" officeooo:rsid="01cde838" style:font-weight-asian="normal" style:font-weight-complex="normal"/>
    </style:style>
    <style:style style:name="T228" style:family="text">
      <style:text-properties fo:font-weight="normal" officeooo:rsid="01cfa96e" style:font-weight-asian="normal" style:font-weight-complex="normal"/>
    </style:style>
    <style:style style:name="T229" style:family="text">
      <style:text-properties fo:font-weight="normal" officeooo:rsid="01d11e24" style:font-weight-asian="normal" style:font-weight-complex="normal"/>
    </style:style>
    <style:style style:name="T230" style:family="text">
      <style:text-properties fo:font-weight="normal" officeooo:rsid="01d6fb0b" style:font-weight-asian="normal" style:font-weight-complex="normal"/>
    </style:style>
    <style:style style:name="T231" style:family="text">
      <style:text-properties officeooo:rsid="005839d7"/>
    </style:style>
    <style:style style:name="T232" style:family="text">
      <style:text-properties officeooo:rsid="00601327"/>
    </style:style>
    <style:style style:name="T233" style:family="text">
      <style:text-properties officeooo:rsid="0063214c"/>
    </style:style>
    <style:style style:name="T234" style:family="text">
      <style:text-properties officeooo:rsid="00646eb0"/>
    </style:style>
    <style:style style:name="T235" style:family="text">
      <style:text-properties officeooo:rsid="00651907"/>
    </style:style>
    <style:style style:name="T236" style:family="text">
      <style:text-properties officeooo:rsid="0065373b"/>
    </style:style>
    <style:style style:name="T237" style:family="text">
      <style:text-properties officeooo:rsid="0065a4d2"/>
    </style:style>
    <style:style style:name="T238" style:family="text">
      <style:text-properties officeooo:rsid="00667d13"/>
    </style:style>
    <style:style style:name="T239" style:family="text">
      <style:text-properties officeooo:rsid="006de35c"/>
    </style:style>
    <style:style style:name="T240" style:family="text">
      <style:text-properties officeooo:rsid="006ff48b"/>
    </style:style>
    <style:style style:name="T241" style:family="text">
      <style:text-properties officeooo:rsid="0071fb61"/>
    </style:style>
    <style:style style:name="T242" style:family="text">
      <style:text-properties officeooo:rsid="0072cf54"/>
    </style:style>
    <style:style style:name="T243" style:family="text">
      <style:text-properties officeooo:rsid="007443d8"/>
    </style:style>
    <style:style style:name="T244" style:family="text">
      <style:text-properties officeooo:rsid="0077c933"/>
    </style:style>
    <style:style style:name="T245" style:family="text">
      <style:text-properties officeooo:rsid="007ab4e2"/>
    </style:style>
    <style:style style:name="T246" style:family="text">
      <style:text-properties officeooo:rsid="0082bd4e"/>
    </style:style>
    <style:style style:name="T247" style:family="text">
      <style:text-properties officeooo:rsid="008c184f"/>
    </style:style>
    <style:style style:name="T248" style:family="text">
      <style:text-properties officeooo:rsid="008dfecd"/>
    </style:style>
    <style:style style:name="T249" style:family="text">
      <style:text-properties officeooo:rsid="008e0194"/>
    </style:style>
    <style:style style:name="T250" style:family="text">
      <style:text-properties officeooo:rsid="008eace9"/>
    </style:style>
    <style:style style:name="T251" style:family="text">
      <style:text-properties officeooo:rsid="009080bd"/>
    </style:style>
    <style:style style:name="T252" style:family="text">
      <style:text-properties officeooo:rsid="0091ae7f"/>
    </style:style>
    <style:style style:name="T253" style:family="text">
      <style:text-properties officeooo:rsid="0093519a"/>
    </style:style>
    <style:style style:name="T254" style:family="text">
      <style:text-properties officeooo:rsid="00955e1e"/>
    </style:style>
    <style:style style:name="T255" style:family="text">
      <style:text-properties officeooo:rsid="00a0ece0"/>
    </style:style>
    <style:style style:name="T256" style:family="text">
      <style:text-properties officeooo:rsid="00a1d42a"/>
    </style:style>
    <style:style style:name="T257" style:family="text">
      <style:text-properties officeooo:rsid="00a32644"/>
    </style:style>
    <style:style style:name="T258" style:family="text">
      <style:text-properties officeooo:rsid="00a68cf0"/>
    </style:style>
    <style:style style:name="T259" style:family="text">
      <style:text-properties officeooo:rsid="00a6b6fc"/>
    </style:style>
    <style:style style:name="T260" style:family="text">
      <style:text-properties officeooo:rsid="00a95fa4"/>
    </style:style>
    <style:style style:name="T261" style:family="text">
      <style:text-properties officeooo:rsid="00aac3f5"/>
    </style:style>
    <style:style style:name="T262" style:family="text">
      <style:text-properties officeooo:rsid="00ab18a3"/>
    </style:style>
    <style:style style:name="T263" style:family="text">
      <style:text-properties officeooo:rsid="00ab5d3f"/>
    </style:style>
    <style:style style:name="T264" style:family="text">
      <style:text-properties officeooo:rsid="00ad9090"/>
    </style:style>
    <style:style style:name="T265" style:family="text">
      <style:text-properties officeooo:rsid="00ae37de"/>
    </style:style>
    <style:style style:name="T266" style:family="text">
      <style:text-properties officeooo:rsid="00b1e7db"/>
    </style:style>
    <style:style style:name="T267" style:family="text">
      <style:text-properties officeooo:rsid="00b23147"/>
    </style:style>
    <style:style style:name="T268" style:family="text">
      <style:text-properties officeooo:rsid="00b2c002"/>
    </style:style>
    <style:style style:name="T269" style:family="text">
      <style:text-properties officeooo:rsid="00b36379"/>
    </style:style>
    <style:style style:name="T270" style:family="text">
      <style:text-properties officeooo:rsid="00b67efc"/>
    </style:style>
    <style:style style:name="T271" style:family="text">
      <style:text-properties officeooo:rsid="00b7a638"/>
    </style:style>
    <style:style style:name="T272" style:family="text">
      <style:text-properties officeooo:rsid="00b91449"/>
    </style:style>
    <style:style style:name="T273" style:family="text">
      <style:text-properties officeooo:rsid="00ba4caa"/>
    </style:style>
    <style:style style:name="T274" style:family="text">
      <style:text-properties officeooo:rsid="00baa7a0"/>
    </style:style>
    <style:style style:name="T275" style:family="text">
      <style:text-properties officeooo:rsid="00bbb10c"/>
    </style:style>
    <style:style style:name="T276" style:family="text">
      <style:text-properties officeooo:rsid="00bd6443"/>
    </style:style>
    <style:style style:name="T277" style:family="text">
      <style:text-properties officeooo:rsid="00be8c26"/>
    </style:style>
    <style:style style:name="T278" style:family="text">
      <style:text-properties officeooo:rsid="00c0f1d4"/>
    </style:style>
    <style:style style:name="T279" style:family="text">
      <style:text-properties officeooo:rsid="00c1fb48"/>
    </style:style>
    <style:style style:name="T280" style:family="text">
      <style:text-properties officeooo:rsid="00c3a7f5"/>
    </style:style>
    <style:style style:name="T281" style:family="text">
      <style:text-properties officeooo:rsid="00c5ff12"/>
    </style:style>
    <style:style style:name="T282" style:family="text">
      <style:text-properties officeooo:rsid="00c6416b"/>
    </style:style>
    <style:style style:name="T283" style:family="text">
      <style:text-properties officeooo:rsid="00c6be0d"/>
    </style:style>
    <style:style style:name="T284" style:family="text">
      <style:text-properties officeooo:rsid="00c883cd"/>
    </style:style>
    <style:style style:name="T285" style:family="text">
      <style:text-properties officeooo:rsid="00cbdf99"/>
    </style:style>
    <style:style style:name="T286" style:family="text">
      <style:text-properties officeooo:rsid="00cd322e"/>
    </style:style>
    <style:style style:name="T287" style:family="text">
      <style:text-properties officeooo:rsid="00cd6a4b"/>
    </style:style>
    <style:style style:name="T288" style:family="text">
      <style:text-properties officeooo:rsid="00cd9ae0"/>
    </style:style>
    <style:style style:name="T289" style:family="text">
      <style:text-properties officeooo:rsid="00d2b328"/>
    </style:style>
    <style:style style:name="T290" style:family="text">
      <style:text-properties officeooo:rsid="00d3d9d4"/>
    </style:style>
    <style:style style:name="T291" style:family="text">
      <style:text-properties officeooo:rsid="00d4d00e"/>
    </style:style>
    <style:style style:name="T292" style:family="text">
      <style:text-properties officeooo:rsid="00d57cc4"/>
    </style:style>
    <style:style style:name="T293" style:family="text">
      <style:text-properties officeooo:rsid="00d6ecf3"/>
    </style:style>
    <style:style style:name="T294" style:family="text">
      <style:text-properties officeooo:rsid="00d915ce"/>
    </style:style>
    <style:style style:name="T295" style:family="text">
      <style:text-properties officeooo:rsid="00d935ba"/>
    </style:style>
    <style:style style:name="T296" style:family="text">
      <style:text-properties officeooo:rsid="00da2e7e"/>
    </style:style>
    <style:style style:name="T297" style:family="text">
      <style:text-properties officeooo:rsid="00da9a82"/>
    </style:style>
    <style:style style:name="T298" style:family="text">
      <style:text-properties officeooo:rsid="00db7821"/>
    </style:style>
    <style:style style:name="T299" style:family="text">
      <style:text-properties officeooo:rsid="00df30cf"/>
    </style:style>
    <style:style style:name="T300" style:family="text">
      <style:text-properties officeooo:rsid="00e0dece"/>
    </style:style>
    <style:style style:name="T301" style:family="text">
      <style:text-properties officeooo:rsid="00e36387"/>
    </style:style>
    <style:style style:name="T302" style:family="text">
      <style:text-properties officeooo:rsid="00619a6f"/>
    </style:style>
    <style:style style:name="T303" style:family="text">
      <style:text-properties officeooo:rsid="00e79338"/>
    </style:style>
    <style:style style:name="T304" style:family="text">
      <style:text-properties officeooo:rsid="00edc4e2"/>
    </style:style>
    <style:style style:name="T305" style:family="text">
      <style:text-properties officeooo:rsid="00ef528f"/>
    </style:style>
    <style:style style:name="T306" style:family="text">
      <style:text-properties officeooo:rsid="00f060bd"/>
    </style:style>
    <style:style style:name="T307" style:family="text">
      <style:text-properties officeooo:rsid="00f4e1ce"/>
    </style:style>
    <style:style style:name="T308" style:family="text">
      <style:text-properties officeooo:rsid="00f6a242"/>
    </style:style>
    <style:style style:name="T309" style:family="text">
      <style:text-properties officeooo:rsid="00f8b4f7"/>
    </style:style>
    <style:style style:name="T310" style:family="text">
      <style:text-properties officeooo:rsid="00fa0328"/>
    </style:style>
    <style:style style:name="T311" style:family="text">
      <style:text-properties officeooo:rsid="00fc822c"/>
    </style:style>
    <style:style style:name="T312" style:family="text">
      <style:text-properties officeooo:rsid="00fd5572"/>
    </style:style>
    <style:style style:name="T313" style:family="text">
      <style:text-properties officeooo:rsid="00fe0672"/>
    </style:style>
    <style:style style:name="T314" style:family="text">
      <style:text-properties officeooo:rsid="00ff4862"/>
    </style:style>
    <style:style style:name="T315" style:family="text">
      <style:text-properties officeooo:rsid="01016965"/>
    </style:style>
    <style:style style:name="T316" style:family="text">
      <style:text-properties officeooo:rsid="0104f877"/>
    </style:style>
    <style:style style:name="T317" style:family="text">
      <style:text-properties officeooo:rsid="0105f6eb"/>
    </style:style>
    <style:style style:name="T318" style:family="text">
      <style:text-properties officeooo:rsid="0107b3eb"/>
    </style:style>
    <style:style style:name="T319" style:family="text">
      <style:text-properties officeooo:rsid="0107bd29"/>
    </style:style>
    <style:style style:name="T320" style:family="text">
      <style:text-properties officeooo:rsid="01085ac6"/>
    </style:style>
    <style:style style:name="T321" style:family="text">
      <style:text-properties officeooo:rsid="010a0077"/>
    </style:style>
    <style:style style:name="T322" style:family="text">
      <style:text-properties officeooo:rsid="010c5491"/>
    </style:style>
    <style:style style:name="T323" style:family="text">
      <style:text-properties officeooo:rsid="01109e8b"/>
    </style:style>
    <style:style style:name="T324" style:family="text">
      <style:text-properties officeooo:rsid="01141ea1"/>
    </style:style>
    <style:style style:name="T325" style:family="text">
      <style:text-properties officeooo:rsid="0115b6d8"/>
    </style:style>
    <style:style style:name="T326" style:family="text">
      <style:text-properties officeooo:rsid="0118da9c"/>
    </style:style>
    <style:style style:name="T327" style:family="text">
      <style:text-properties officeooo:rsid="011b27e1"/>
    </style:style>
    <style:style style:name="T328" style:family="text">
      <style:text-properties officeooo:rsid="011bcb0b"/>
    </style:style>
    <style:style style:name="T329" style:family="text">
      <style:text-properties officeooo:rsid="011c37d2"/>
    </style:style>
    <style:style style:name="T330" style:family="text">
      <style:text-properties officeooo:rsid="011d7b6a"/>
    </style:style>
    <style:style style:name="T331" style:family="text">
      <style:text-properties officeooo:rsid="011e1edf"/>
    </style:style>
    <style:style style:name="T332" style:family="text">
      <style:text-properties officeooo:rsid="01260d58"/>
    </style:style>
    <style:style style:name="T333" style:family="text">
      <style:text-properties officeooo:rsid="01262ce8"/>
    </style:style>
    <style:style style:name="T334" style:family="text">
      <style:text-properties officeooo:rsid="012a24f6"/>
    </style:style>
    <style:style style:name="T335" style:family="text">
      <style:text-properties officeooo:rsid="01308acb"/>
    </style:style>
    <style:style style:name="T336" style:family="text">
      <style:text-properties officeooo:rsid="013170ff"/>
    </style:style>
    <style:style style:name="T337" style:family="text">
      <style:text-properties officeooo:rsid="013343f7"/>
    </style:style>
    <style:style style:name="T338" style:family="text">
      <style:text-properties officeooo:rsid="0133e6a3"/>
    </style:style>
    <style:style style:name="T339" style:family="text">
      <style:text-properties officeooo:rsid="013827ff"/>
    </style:style>
    <style:style style:name="T340" style:family="text">
      <style:text-properties officeooo:rsid="0139c071"/>
    </style:style>
    <style:style style:name="T341" style:family="text">
      <style:text-properties officeooo:rsid="013d06d0"/>
    </style:style>
    <style:style style:name="T342" style:family="text">
      <style:text-properties officeooo:rsid="013d7375"/>
    </style:style>
    <style:style style:name="T343" style:family="text">
      <style:text-properties officeooo:rsid="013e21e1"/>
    </style:style>
    <style:style style:name="T344" style:family="text">
      <style:text-properties officeooo:rsid="01421240"/>
    </style:style>
    <style:style style:name="T345" style:family="text">
      <style:text-properties officeooo:rsid="0146e794"/>
    </style:style>
    <style:style style:name="T346" style:family="text">
      <style:text-properties officeooo:rsid="0146ff20"/>
    </style:style>
    <style:style style:name="T347" style:family="text">
      <style:text-properties officeooo:rsid="014967aa"/>
    </style:style>
    <style:style style:name="T348" style:family="text">
      <style:text-properties officeooo:rsid="014d62ef"/>
    </style:style>
    <style:style style:name="T349" style:family="text">
      <style:text-properties officeooo:rsid="014db3b3"/>
    </style:style>
    <style:style style:name="T350" style:family="text">
      <style:text-properties officeooo:rsid="014f2751"/>
    </style:style>
    <style:style style:name="T351" style:family="text">
      <style:text-properties officeooo:rsid="01509840"/>
    </style:style>
    <style:style style:name="T352" style:family="text">
      <style:text-properties officeooo:rsid="01536309"/>
    </style:style>
    <style:style style:name="T353" style:family="text">
      <style:text-properties officeooo:rsid="0155a58a"/>
    </style:style>
    <style:style style:name="T354" style:family="text">
      <style:text-properties officeooo:rsid="01587da3"/>
    </style:style>
    <style:style style:name="T355" style:family="text">
      <style:text-properties officeooo:rsid="015a775b"/>
    </style:style>
    <style:style style:name="T356" style:family="text">
      <style:text-properties officeooo:rsid="015b3276"/>
    </style:style>
    <style:style style:name="T357" style:family="text">
      <style:text-properties officeooo:rsid="015cdcad"/>
    </style:style>
    <style:style style:name="T358" style:family="text">
      <style:text-properties officeooo:rsid="016004b9"/>
    </style:style>
    <style:style style:name="T359" style:family="text">
      <style:text-properties officeooo:rsid="016556af"/>
    </style:style>
    <style:style style:name="T360" style:family="text">
      <style:text-properties officeooo:rsid="016a6cbe"/>
    </style:style>
    <style:style style:name="T361" style:family="text">
      <style:text-properties officeooo:rsid="016d4101"/>
    </style:style>
    <style:style style:name="T362" style:family="text">
      <style:text-properties officeooo:rsid="016e6205"/>
    </style:style>
    <style:style style:name="T363" style:family="text">
      <style:text-properties officeooo:rsid="01710701"/>
    </style:style>
    <style:style style:name="T364" style:family="text">
      <style:text-properties officeooo:rsid="01726aa5"/>
    </style:style>
    <style:style style:name="T365" style:family="text">
      <style:text-properties officeooo:rsid="01738a4f"/>
    </style:style>
    <style:style style:name="T366" style:family="text">
      <style:text-properties officeooo:rsid="017396a0"/>
    </style:style>
    <style:style style:name="T367" style:family="text">
      <style:text-properties officeooo:rsid="01740271"/>
    </style:style>
    <style:style style:name="T368" style:family="text">
      <style:text-properties officeooo:rsid="017436d4"/>
    </style:style>
    <style:style style:name="T369" style:family="text">
      <style:text-properties officeooo:rsid="017584ba"/>
    </style:style>
    <style:style style:name="T370" style:family="text">
      <style:text-properties officeooo:rsid="01764788"/>
    </style:style>
    <style:style style:name="T371" style:family="text">
      <style:text-properties officeooo:rsid="01777fc4"/>
    </style:style>
    <style:style style:name="T372" style:family="text">
      <style:text-properties officeooo:rsid="0177e2b7"/>
    </style:style>
    <style:style style:name="T373" style:family="text">
      <style:text-properties officeooo:rsid="0178f1cf"/>
    </style:style>
    <style:style style:name="T374" style:family="text">
      <style:text-properties officeooo:rsid="017c0b39"/>
    </style:style>
    <style:style style:name="T375" style:family="text">
      <style:text-properties officeooo:rsid="017ddbdb"/>
    </style:style>
    <style:style style:name="T376" style:family="text">
      <style:text-properties officeooo:rsid="01807c20"/>
    </style:style>
    <style:style style:name="T377" style:family="text">
      <style:text-properties officeooo:rsid="0181ee10"/>
    </style:style>
    <style:style style:name="T378" style:family="text">
      <style:text-properties officeooo:rsid="018241b6"/>
    </style:style>
    <style:style style:name="T379" style:family="text">
      <style:text-properties officeooo:rsid="01859f87"/>
    </style:style>
    <style:style style:name="T380" style:family="text">
      <style:text-properties officeooo:rsid="0185d411"/>
    </style:style>
    <style:style style:name="T381" style:family="text">
      <style:text-properties officeooo:rsid="0186377b"/>
    </style:style>
    <style:style style:name="T382" style:family="text">
      <style:text-properties officeooo:rsid="0187ebaf"/>
    </style:style>
    <style:style style:name="T383" style:family="text">
      <style:text-properties officeooo:rsid="018a6f5a"/>
    </style:style>
    <style:style style:name="T384" style:family="text">
      <style:text-properties officeooo:rsid="019118ba"/>
    </style:style>
    <style:style style:name="T385" style:family="text">
      <style:text-properties officeooo:rsid="0192c2f1"/>
    </style:style>
    <style:style style:name="T386" style:family="text">
      <style:text-properties officeooo:rsid="019360d2"/>
    </style:style>
    <style:style style:name="T387" style:family="text">
      <style:text-properties officeooo:rsid="019517d6"/>
    </style:style>
    <style:style style:name="T388" style:family="text">
      <style:text-properties officeooo:rsid="01953d59"/>
    </style:style>
    <style:style style:name="T389" style:family="text">
      <style:text-properties officeooo:rsid="0196b2e6"/>
    </style:style>
    <style:style style:name="T390" style:family="text">
      <style:text-properties officeooo:rsid="0199de3d"/>
    </style:style>
    <style:style style:name="T391" style:family="text">
      <style:text-properties officeooo:rsid="019b8ba0"/>
    </style:style>
    <style:style style:name="T392" style:family="text">
      <style:text-properties officeooo:rsid="019d1949"/>
    </style:style>
    <style:style style:name="T393" style:family="text">
      <style:text-properties officeooo:rsid="019ebb75"/>
    </style:style>
    <style:style style:name="T394" style:family="text">
      <style:text-properties officeooo:rsid="01a07621"/>
    </style:style>
    <style:style style:name="T395" style:family="text">
      <style:text-properties officeooo:rsid="01a0b4a0"/>
    </style:style>
    <style:style style:name="T396" style:family="text">
      <style:text-properties officeooo:rsid="01a11c20"/>
    </style:style>
    <style:style style:name="T397" style:family="text">
      <style:text-properties officeooo:rsid="01a25364"/>
    </style:style>
    <style:style style:name="T398" style:family="text">
      <style:text-properties officeooo:rsid="01a2832c"/>
    </style:style>
    <style:style style:name="T399" style:family="text">
      <style:text-properties officeooo:rsid="01a30899"/>
    </style:style>
    <style:style style:name="T400" style:family="text">
      <style:text-properties officeooo:rsid="01a4b04b"/>
    </style:style>
    <style:style style:name="T401" style:family="text">
      <style:text-properties officeooo:rsid="01a6b0d2"/>
    </style:style>
    <style:style style:name="T402" style:family="text">
      <style:text-properties officeooo:rsid="01a6d6b7"/>
    </style:style>
    <style:style style:name="T403" style:family="text">
      <style:text-properties officeooo:rsid="01a8e1d6"/>
    </style:style>
    <style:style style:name="T404" style:family="text">
      <style:text-properties officeooo:rsid="01aa8ffd"/>
    </style:style>
    <style:style style:name="T405" style:family="text">
      <style:text-properties officeooo:rsid="01ab1474"/>
    </style:style>
    <style:style style:name="T406" style:family="text">
      <style:text-properties officeooo:rsid="01ad86eb"/>
    </style:style>
    <style:style style:name="T407" style:family="text">
      <style:text-properties officeooo:rsid="01aedd40"/>
    </style:style>
    <style:style style:name="T408" style:family="text">
      <style:text-properties officeooo:rsid="01aff411"/>
    </style:style>
    <style:style style:name="T409" style:family="text">
      <style:text-properties officeooo:rsid="01b00653"/>
    </style:style>
    <style:style style:name="T410" style:family="text">
      <style:text-properties officeooo:rsid="01b0af50"/>
    </style:style>
    <style:style style:name="T411" style:family="text">
      <style:text-properties officeooo:rsid="01b2706a"/>
    </style:style>
    <style:style style:name="T412" style:family="text">
      <style:text-properties officeooo:rsid="01b36b3c"/>
    </style:style>
    <style:style style:name="T413" style:family="text">
      <style:text-properties officeooo:rsid="01b4bbdd"/>
    </style:style>
    <style:style style:name="T414" style:family="text">
      <style:text-properties officeooo:rsid="01b627f5"/>
    </style:style>
    <style:style style:name="T415" style:family="text">
      <style:text-properties officeooo:rsid="01b73b35"/>
    </style:style>
    <style:style style:name="T416" style:family="text">
      <style:text-properties officeooo:rsid="01b83795"/>
    </style:style>
    <style:style style:name="T417" style:family="text">
      <style:text-properties officeooo:rsid="01b9bd22"/>
    </style:style>
    <style:style style:name="T418" style:family="text">
      <style:text-properties officeooo:rsid="01ba7c29"/>
    </style:style>
    <style:style style:name="T419" style:family="text">
      <style:text-properties officeooo:rsid="01bc78ad"/>
    </style:style>
    <style:style style:name="T420" style:family="text">
      <style:text-properties officeooo:rsid="01bcd417"/>
    </style:style>
    <style:style style:name="T421" style:family="text">
      <style:text-properties style:text-position="super 58%" fo:font-style="normal" style:font-style-asian="normal" style:font-style-complex="normal"/>
    </style:style>
    <style:style style:name="T422" style:family="text">
      <style:text-properties officeooo:rsid="01c013db"/>
    </style:style>
    <style:style style:name="T423" style:family="text">
      <style:text-properties officeooo:rsid="01c32aeb"/>
    </style:style>
    <style:style style:name="T424" style:family="text">
      <style:text-properties officeooo:rsid="01cd1d97"/>
    </style:style>
    <style:style style:name="T425" style:family="text">
      <style:text-properties officeooo:rsid="01cde838"/>
    </style:style>
    <style:style style:name="T426" style:family="text">
      <style:text-properties officeooo:rsid="01cfa96e"/>
    </style:style>
    <style:style style:name="T427" style:family="text">
      <style:text-properties officeooo:rsid="01d01083"/>
    </style:style>
    <style:style style:name="T428" style:family="text">
      <style:text-properties officeooo:rsid="01d274e2"/>
    </style:style>
    <style:style style:name="T429" style:family="text">
      <style:text-properties officeooo:rsid="01d33bef"/>
    </style:style>
    <style:style style:name="T430" style:family="text">
      <style:text-properties officeooo:rsid="01d6fb0b"/>
    </style:style>
    <style:style style:name="T431" style:family="text">
      <style:text-properties officeooo:rsid="01d810d1"/>
    </style:style>
    <style:style style:name="T432" style:family="text">
      <style:text-properties officeooo:rsid="01d84d12"/>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769cm" fo:text-indent="-0.635cm" fo:margin-left="1.76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404cm" fo:text-indent="-0.635cm" fo:margin-left="2.40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039cm" fo:text-indent="-0.635cm" fo:margin-left="3.03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674cm" fo:text-indent="-0.635cm" fo:margin-left="3.67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309cm" fo:text-indent="-0.635cm" fo:margin-left="4.30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944cm" fo:text-indent="-0.635cm" fo:margin-left="4.94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579cm" fo:text-indent="-0.635cm" fo:margin-left="5.57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214cm" fo:text-indent="-0.635cm" fo:margin-left="6.21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849cm" fo:text-indent="-0.635cm" fo:margin-left="6.84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484cm" fo:text-indent="-0.635cm" fo:margin-left="7.484cm"/>
        </style:list-level-properties>
      </text:list-level-style-bullet>
    </text:list-style>
    <style:style style:name="gr1" style:family="graphic">
      <style:graphic-properties svg:stroke-width="0.051cm" svg:stroke-color="#000000" draw:marker-start-width="0.429cm" draw:marker-end-width="0.429cm" draw:fill-color="#ffffff" draw:textarea-horizontal-align="justify" draw:textarea-vertical-align="middle" draw:auto-grow-height="false" fo:min-height="2.843cm" fo:min-width="3.154cm" fo:padding-top="0.025cm" fo:padding-bottom="0.025cm" fo:padding-left="0.025cm" fo:padding-right="0.025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47"><draw:frame draw:style-name="fr1" draw:name="meidotek-logo" text:anchor-type="paragraph" svg:x="10.675cm" svg:y="21.927cm" svg:width="6.89cm" svg:height="2cm" draw:z-index="1"><draw:image xlink:href="Pictures/100090980000422500001339E5778571402D0885.svg" xlink:type="simple" xlink:show="embed" xlink:actuate="onLoad"/><draw:image xlink:href="Pictures/1000020100000280000000BA6FEE88FD377AF3E7.png" xlink:type="simple" xlink:show="embed" xlink:actuate="onLoad"/></draw:frame>LibPSn00b Library Reference</text:p>
      <text:p text:style-name="P525"><draw:frame draw:style-name="fr1" draw:name="psn00bsdk-logo" text:anchor-type="paragraph" svg:x="0.032cm" svg:y="20.214cm" svg:width="5.83cm" svg:height="1.953cm" draw:z-index="2"><draw:image xlink:href="Pictures/10002219000031B6000010A451A8D8DA9B60AAFD.svg" xlink:type="simple" xlink:show="embed" xlink:actuate="onLoad"/><draw:image xlink:href="Pictures/10000201000001E1000000A1ED45762FDFFDC20E.png" xlink:type="simple" xlink:show="embed" xlink:actuate="onLoad"/></draw:frame>Runtime Library v0.1<text:span text:style-name="T424">3</text:span>b</text:p>
      <text:p text:style-name="P297"/>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
      <text:p text:style-name="P292">PSn00bSDK</text:p>
      <text:p text:style-name="P294">2018 - 2019 Meido-Tek Productions / PSn00bSDK Project</text:p>
      <text:p text:style-name="P295"/>
      <text:p text:style-name="P295"/>
      <text:p text:style-name="P295"><text:span text:style-name="T255">The </text:span>PSn00bSDK tools and library programs <text:span text:style-name="T255">fall under the terms of the Mozilla Public License. This copy of PSn00bSDK must include a copy of the Mozilla Public License, if not you must obtain a copy of this SDK with the license file intact.</text:span></text:p>
      <text:p text:style-name="P295"/>
      <text:p text:style-name="P293">As a quick summary of the Mozilla Public License; projects using MPL don’t necessarily have to be under the MPL license <text:span text:style-name="T257">and source disclosure is not required</text:span>, only assets that are part of PSn00bSDK <text:span text:style-name="T307">must be </text:span>under MPL. <text:span text:style-name="T257">If any derivative modifications have been </text:span>made to PSn00bSDK that improves <text:span text:style-name="T257">its </text:span>functionality, <text:span text:style-name="T257">such changes must </text:span>be committed upstream to the main repository of PSn00bSDK under the terms of the MPL. <text:span text:style-name="T257">It </text:span>is also the only way to ‘donate’ to the project as <text:span text:style-name="T256">the PSn00bSDK project does not accept any monetary donations</text:span>.</text:p>
      <text:p text:style-name="P293"/>
      <text:p text:style-name="P296">For more details on the Mozilla Public License, <text:span text:style-name="T308">you can read the full </text:span>license at:</text:p>
      <text:p text:style-name="P290"><text:a xlink:type="simple" xlink:href="https://www.mozilla.org/en-US/MPL/2.0/" text:style-name="Internet_20_link" text:visited-style-name="Visited_20_Internet_20_Link"><text:span text:style-name="T259">https://www.mozilla.org/en-US/MPL/2.0/</text:span></text:a></text:p>
      <text:p text:style-name="P293"/>
      <text:p text:style-name="P292"/>
      <text:p text:style-name="P292">PSn00bSDK is <text:span text:style-name="T257">100% </text:span>free to use for both <text:span text:style-name="T258">hobbyist</text:span> and commercial <text:span text:style-name="T256">homebrew </text:span>projects. <text:span text:style-name="T260">Third party distribution of PSn00bSDK is probably not advisable as libraries and tools update regularly in its current state.</text:span></text:p>
      <text:p text:style-name="P292"/>
      <text:p text:style-name="P291">PSn00bSDK Github repository:</text:p>
      <text:p text:style-name="P291"><text:a xlink:type="simple" xlink:href="https://github.com/Lameguy64/PSn00bSDK" text:style-name="Internet_20_link" text:visited-style-name="Visited_20_Internet_20_Link">https://github.com/Lameguy64/PSn00bSDK</text:a></text:p>
      <text:table-of-content text:style-name="Sect1" text:protected="true" text:name="Table of Contents">
        <text:table-of-content-source text:outline-level="2">
          <text:index-title-template text:style-name="Contents_20_Heading">Table of Contents</text:index-title-template>
          <text:table-of-content-entry-template text:outline-level="1" text:style-name="Contents_20_1">
            <text:index-entry-link-start text:style-name="Index_20_Link"/>
            <text:index-entry-text/>
            <text:index-entry-tab-stop style:type="right" style:leader-char=" "/>
            <text:index-entry-page-number/>
            <text:index-entry-link-end/>
          </text:table-of-content-entry-template>
          <text:table-of-content-entry-template text:outline-level="2" text:style-name="Contents_20_2">
            <text:index-entry-link-start text:style-name="Index_20_Link"/>
            <text:index-entry-text/>
            <text:index-entry-tab-stop style:type="right" style:leader-char=" "/>
            <text:index-entry-page-number/>
            <text:index-entry-link-end/>
          </text:table-of-content-entry-template>
          <text:table-of-content-entry-template text:outline-level="3" text:style-name="Contents_20_3">
            <text:index-entry-link-start text:style-name="Index_20_Link"/>
            <text:index-entry-text/>
            <text:index-entry-tab-stop style:type="right" style:leader-char=" "/>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
            <text:index-entry-page-number/>
            <text:index-entry-link-end/>
          </text:table-of-content-entry-template>
        </text:table-of-content-source>
        <text:index-body>
          <text:index-title text:style-name="Sect1" text:name="Table of Contents_Head">
            <text:p text:style-name="P548">Table of Contents</text:p>
          </text:index-title>
          <text:p text:style-name="P554"><text:a xlink:type="simple" xlink:href="#__RefHeading___Toc2619_1537616264" text:style-name="Index_20_Link" text:visited-style-name="Index_20_Link">About This Manual<text:tab/>1</text:a></text:p>
          <text:p text:style-name="P555"><text:a xlink:type="simple" xlink:href="#__RefHeading___Toc9035_1831448593" text:style-name="Index_20_Link" text:visited-style-name="Index_20_Link">Changes Since Last Version<text:tab/>1</text:a></text:p>
          <text:p text:style-name="P555"><text:a xlink:type="simple" xlink:href="#__RefHeading___Toc9037_1831448593" text:style-name="Index_20_Link" text:visited-style-name="Index_20_Link">Related Documentation<text:tab/>2</text:a></text:p>
          <text:p text:style-name="P555"><text:a xlink:type="simple" xlink:href="#__RefHeading___Toc9074_1831448593" text:style-name="Index_20_Link" text:visited-style-name="Index_20_Link">Documentation Credits<text:tab/>2</text:a></text:p>
          <text:p text:style-name="P554"><text:a xlink:type="simple" xlink:href="#__RefHeading___Toc2752_1537616264" text:style-name="Index_20_Link" text:visited-style-name="Index_20_Link">Graphics Library<text:tab/>3</text:a></text:p>
          <text:p text:style-name="P555"><text:a xlink:type="simple" xlink:href="#__RefHeading___Toc5771_1537616264" text:style-name="Index_20_Link" text:visited-style-name="Index_20_Link">Overview<text:tab/>5</text:a></text:p>
          <text:p text:style-name="P555"><text:a xlink:type="simple" xlink:href="#__RefHeading___Toc2755_1537616264" text:style-name="Index_20_Link" text:visited-style-name="Index_20_Link">Structures<text:tab/>6</text:a></text:p>
          <text:p text:style-name="P555"><text:a xlink:type="simple" xlink:href="#__RefHeading___Toc5094_672593291" text:style-name="Index_20_Link" text:visited-style-name="Index_20_Link">Structures (Primitives)<text:tab/>11</text:a></text:p>
          <text:p text:style-name="P555"><text:a xlink:type="simple" xlink:href="#__RefHeading___Toc11849_2044896281" text:style-name="Index_20_Link" text:visited-style-name="Index_20_Link">Functions<text:tab/>25</text:a></text:p>
          <text:p text:style-name="P555"><text:a xlink:type="simple" xlink:href="#__RefHeading___Toc10930_2044896281" text:style-name="Index_20_Link" text:visited-style-name="Index_20_Link">Macros<text:tab/>47</text:a></text:p>
          <text:p text:style-name="P554"><text:a xlink:type="simple" xlink:href="#__RefHeading___Toc9529_1367422437" text:style-name="Index_20_Link" text:visited-style-name="Index_20_Link"><text:span text:style-name="T61">M</text:span></text:a><text:a xlink:type="simple" xlink:href="#__RefHeading___Toc9529_1367422437" text:style-name="Index_20_Link" text:visited-style-name="Index_20_Link"><text:span text:style-name="T61">iscellaneous Library</text:span></text:a><text:a xlink:type="simple" xlink:href="#__RefHeading___Toc9529_1367422437" text:style-name="Index_20_Link" text:visited-style-name="Index_20_Link"><text:tab/>79</text:a></text:p>
          <text:p text:style-name="P555"><text:a xlink:type="simple" xlink:href="#__RefHeading___Toc9547_1367422437" text:style-name="Index_20_Link" text:visited-style-name="Index_20_Link">Overview<text:tab/>80</text:a></text:p>
          <text:p text:style-name="P555"><text:a xlink:type="simple" xlink:href="#__RefHeading___Toc9549_1367422437" text:style-name="Index_20_Link" text:visited-style-name="Index_20_Link">Functions<text:tab/>81</text:a></text:p>
          <text:p text:style-name="P554"><text:a xlink:type="simple" xlink:href="#__RefHeading___Toc6033_2082699234" text:style-name="Index_20_Link" text:visited-style-name="Index_20_Link">Serial Input/Output Library<text:tab/>85</text:a></text:p>
          <text:p text:style-name="P555"><text:a xlink:type="simple" xlink:href="#__RefHeading___Toc6447_2082699234" text:style-name="Index_20_Link" text:visited-style-name="Index_20_Link">Overview<text:tab/>86</text:a></text:p>
          <text:p text:style-name="P555"><text:a xlink:type="simple" xlink:href="#__RefHeading___Toc6449_2082699234" text:style-name="Index_20_Link" text:visited-style-name="Index_20_Link">Functions<text:tab/>87</text:a></text:p>
        </text:index-body>
      </text:table-of-content>
      <text:p text:style-name="Standard"/>
      <text:h text:style-name="P550" text:outline-level="1"><text:bookmark-start text:name="__RefHeading___Toc2619_1537616264"/>About <text:span text:style-name="T330">This</text:span> <text:span text:style-name="T330">Manual</text:span><text:bookmark-end text:name="__RefHeading___Toc2619_1537616264"/></text:h>
      <text:p text:style-name="P70">The purpose of this manual is to describe all available <text:span text:style-name="T331">LibPSn00b</text:span> library functions, macros and structures <text:span text:style-name="T331">that have been implement so far throughout the development of this project</text:span>. <text:span text:style-name="T331">There are plans to make a </text:span><text:span text:style-name="T41">LibPSn00b Library Overview</text:span><text:span text:style-name="T331"> companion volume that further describes the structure and purpose of the libraries of LibPSn00b but is not yet being worked on due to limited available man power of the PSn00bSDK project.</text:span></text:p>
      <text:h text:style-name="P556" text:outline-level="2"><text:bookmark-start text:name="__RefHeading___Toc9035_1831448593"/>Changes Since <text:span text:style-name="T358">Last Version</text:span><text:bookmark-end text:name="__RefHeading___Toc9035_1831448593"/></text:h>
      <text:p text:style-name="P71"/>
      <text:p text:style-name="P71">Graphics Library:</text:p>
      <text:list xml:id="list4000050881533803173" text:style-name="L1">
        <text:list-item>
          <text:p text:style-name="P526"><text:span text:style-name="T209">Documented</text:span><text:span text:style-name="T210"> </text:span><text:a xlink:type="simple" xlink:href="#2.3.6.DrawSyncCallback|outline" text:style-name="Internet_20_link" text:visited-style-name="Visited_20_Internet_20_Link"><text:span text:style-name="T25">DrawSyncCallback</text:span></text:a>, <text:a xlink:type="simple" xlink:href="#2.3.4.DrawPrim|outline" text:style-name="Internet_20_link" text:visited-style-name="Visited_20_Internet_20_Link"><text:span text:style-name="T21">DrawPrim</text:span></text:a><text:span text:style-name="T209"> </text:span><text:span text:style-name="T212">and</text:span> <text:a xlink:type="simple" xlink:href="#2.3.16.StoreImage|outline" text:style-name="Internet_20_link" text:visited-style-name="Visited_20_Internet_20_Link">StoreImage</text:a><text:span text:style-name="T209"> </text:span><text:span text:style-name="T210">function</text:span><text:span text:style-name="T212">s</text:span><text:span text:style-name="T209">.</text:span></text:p>
        </text:list-item>
        <text:list-item>
          <text:p text:style-name="P527"><text:span text:style-name="T209">D</text:span><text:span text:style-name="T214">ocumented </text:span><text:a xlink:type="simple" xlink:href="#2.2.5.DR_MASK|outline" text:style-name="Internet_20_link" text:visited-style-name="Visited_20_Internet_20_Link"><text:span text:style-name="T26">DR_MASK</text:span></text:a>, <text:a xlink:type="simple" xlink:href="#2.2.5.DR_TPAGE|outline" text:style-name="Internet_20_link" text:visited-style-name="Visited_20_Internet_20_Link"><text:span text:style-name="T24">DR_TPAGE</text:span></text:a>, <text:a xlink:type="simple" xlink:href="#2.2.5.LINE_F2, LINE_F3, LINE_F4|outline" text:style-name="Internet_20_link" text:visited-style-name="Visited_20_Internet_20_Link"><text:span text:style-name="T23">LINE_F2, LINE_F3, LINE_F4</text:span></text:a> <text:span text:style-name="T364">structures.</text:span></text:p>
        </text:list-item>
        <text:list-item>
          <text:p text:style-name="P528"><text:span text:style-name="T376">Documented </text:span><text:a xlink:type="simple" xlink:href="#2.4.6.setDrawMask|outline" text:style-name="Internet_20_link" text:visited-style-name="Visited_20_Internet_20_Link"><text:span text:style-name="T376">setDrawMask</text:span></text:a><text:span text:style-name="T376">, </text:span><text:a xlink:type="simple" xlink:href="#2.4.5.setClut|outline" text:style-name="Internet_20_link" text:visited-style-name="Visited_20_Internet_20_Link"><text:span text:style-name="T376">setClut</text:span></text:a><text:span text:style-name="T376">, </text:span><text:a xlink:type="simple" xlink:href="#2.4.26.setTPage|outline" text:style-name="Internet_20_link" text:visited-style-name="Visited_20_Internet_20_Link"><text:span text:style-name="T376">setTPage</text:span></text:a><text:span text:style-name="T376">, </text:span><text:a xlink:type="simple" xlink:href="#2.4.3.getClut|outline" text:style-name="Internet_20_link" text:visited-style-name="Visited_20_Internet_20_Link"><text:span text:style-name="T376">getClut</text:span></text:a><text:span text:style-name="T376">, </text:span><text:a xlink:type="simple" xlink:href="#2.4.3.getTPage|outline" text:style-name="Internet_20_link" text:visited-style-name="Visited_20_Internet_20_Link"><text:span text:style-name="T376">getTPage</text:span></text:a><text:span text:style-name="T376">, </text:span><text:a xlink:type="simple" xlink:href="#2.4.5.setDrawTPageVal|outline" text:style-name="Internet_20_link" text:visited-style-name="Visited_20_Internet_20_Link"><text:span text:style-name="T376">setDrawTPageVal</text:span></text:a><text:span text:style-name="T376">, </text:span><text:a xlink:type="simple" xlink:href="#2.4.3.setDrawTPage|outline" text:style-name="Internet_20_link" text:visited-style-name="Visited_20_Internet_20_Link"><text:span text:style-name="T376">setDrawTPage</text:span></text:a><text:span text:style-name="T376">, </text:span><text:a xlink:type="simple" xlink:href="#2.4.4.setLineF2|outline" text:style-name="Internet_20_link" text:visited-style-name="Visited_20_Internet_20_Link"><text:span text:style-name="T376">setLineF2</text:span></text:a><text:span text:style-name="T376">, </text:span><text:a xlink:type="simple" xlink:href="#setLineF3|outline" text:style-name="Internet_20_link" text:visited-style-name="Visited_20_Internet_20_Link"><text:span text:style-name="T376">setLineF3</text:span></text:a><text:span text:style-name="T376">, </text:span><text:a xlink:type="simple" xlink:href="#setLineG2|outline" text:style-name="Internet_20_link" text:visited-style-name="Visited_20_Internet_20_Link"><text:span text:style-name="T376">setLineG2</text:span></text:a><text:span text:style-name="T376"> and </text:span><text:a xlink:type="simple" xlink:href="#setLineG3|outline" text:style-name="Internet_20_link" text:visited-style-name="Visited_20_Internet_20_Link"><text:span text:style-name="T376">setLineG3</text:span></text:a> <text:span text:style-name="T376">macros.</text:span></text:p>
        </text:list-item>
        <text:list-item>
          <text:p text:style-name="P530"><text:span text:style-name="T209">Fixed documentation errors in </text:span><text:a xlink:type="simple" xlink:href="#2.4.4.setLineG4|outline" text:style-name="Internet_20_link" text:visited-style-name="Visited_20_Internet_20_Link"><text:span text:style-name="T374">setLineG4</text:span></text:a>, <text:a xlink:type="simple" xlink:href="#2.3.8.InterruptCallback|outline" text:style-name="Internet_20_link" text:visited-style-name="Visited_20_Internet_20_Link">InterruptCallback</text:a><text:span text:style-name="T209"> and </text:span><text:a xlink:type="simple" xlink:href="#2.3.2.DMACallback|outline" text:style-name="Internet_20_link" text:visited-style-name="Visited_20_Internet_20_Link">DMACallback</text:a><text:span text:style-name="T180">.</text:span></text:p>
        </text:list-item>
        <text:list-item>
          <text:p text:style-name="P529"><text:span text:style-name="T225">Updated </text:span><text:a xlink:type="simple" xlink:href="#2.3.20.VSyncCallback|outline" text:style-name="Internet_20_link" text:visited-style-name="Visited_20_Internet_20_Link">VsyncCallback</text:a>.</text:p>
        </text:list-item>
      </text:list>
      <text:h text:style-name="P558" text:outline-level="2"><text:bookmark-start text:name="__RefHeading___Toc9037_1831448593"/>Related Documentation<text:bookmark-end text:name="__RefHeading___Toc9037_1831448593"/></text:h>
      <text:p text:style-name="P85">Since an overview volume of the <text:span text:style-name="T27">LibPSn00b Runtime Library</text:span><text:span text:style-name="T61"> is</text:span> not yet made, the <text:span text:style-name="T27">Lameguy’s PSX Programming Tutorial Series</text:span> is the best available substitute for now and can be found on the Tools &amp; Resources page of the Lameguy64 website <text:span text:style-name="T332">at </text:span><text:a xlink:type="simple" xlink:href="http://lameguy64.tk/index.php?page=tools" text:style-name="Internet_20_link" text:visited-style-name="Visited_20_Internet_20_Link"><text:span text:style-name="T332">http://lameguy64.tk/index.php?page=tools</text:span></text:a>.</text:p>
      <text:p text:style-name="P85">The tutorial series covers both the Programmer’s Tool/PsyQ SDK and PSn00bSDK <text:span text:style-name="T332">and</text:span> is also <text:span text:style-name="T332">essential learning materials</text:span> to those new to programming for the PSX.</text:p>
      <text:p text:style-name="P87"><text:span text:style-name="T19">Note:</text:span><text:span text:style-name="T205"> The Lameguy64 website additionally posts updates and current developments regarding PSn00bSDK and the </text:span><text:span text:style-name="T157">LibPSn00b Runtime Libraries.</text:span></text:p>
      <text:p text:style-name="Text_20_body">Nocash’s PSX specs document <text:span text:style-name="T334">may also be of great use, especially if you plan to go low level</text:span>: <text:a xlink:type="simple" xlink:href="http://problemkaputt.de/psx-spx.htm" text:style-name="Internet_20_link" text:visited-style-name="Visited_20_Internet_20_Link"><text:span text:style-name="T333">http://problemkaputt.de/psx-spx.htm</text:span></text:a></text:p>
      <text:h text:style-name="P557" text:outline-level="2"><text:bookmark-start text:name="__RefHeading___Toc9074_1831448593"/>Documentation Credits<text:bookmark-end text:name="__RefHeading___Toc9074_1831448593"/></text:h>
      <text:p text:style-name="P86"><text:span text:style-name="T2">Lead writer:</text:span> Lameguy64</text:p>
      <text:h text:style-name="P551" text:outline-level="1"><text:bookmark-start text:name="__RefHeading___Toc2752_1537616264"/>Graphics Library<text:bookmark-end text:name="__RefHeading___Toc2752_1537616264"/></text:h>
      <text:table-of-content text:style-name="Sect1" text:protected="true" text:name="Graphics Library Contents">
        <text:table-of-content-source text:outline-level="10" text:index-scope="chapter">
          <text:index-title-template text:style-name="Contents_20_Heading">Chapter Contents</text:index-title-template>
          <text:table-of-content-entry-template text:outline-level="1" text:style-name="Contents_20_1">
            <text:index-entry-link-start text:style-name="Index_20_Link"/>
            <text:index-entry-text/>
            <text:index-entry-tab-stop style:type="right" style:leader-char=" "/>
            <text:index-entry-page-number/>
            <text:index-entry-link-end/>
          </text:table-of-content-entry-template>
          <text:table-of-content-entry-template text:outline-level="2" text:style-name="Contents_20_2">
            <text:index-entry-link-start text:style-name="Index_20_Link"/>
            <text:index-entry-text/>
            <text:index-entry-tab-stop style:type="right" style:leader-char=" "/>
            <text:index-entry-page-number/>
            <text:index-entry-link-end/>
          </text:table-of-content-entry-template>
          <text:table-of-content-entry-template text:outline-level="3" text:style-name="Contents_20_3">
            <text:index-entry-link-start text:style-name="Index_20_Link"/>
            <text:index-entry-text/>
            <text:index-entry-tab-stop style:type="right" style:leader-char=" "/>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Graphics Library Contents_Head">
            <text:p text:style-name="Contents_20_Heading">Chapter Contents</text:p>
          </text:index-title>
          <text:p text:style-name="P554"><text:a xlink:type="simple" xlink:href="#__RefHeading___Toc2752_1537616264" text:style-name="Index_20_Link" text:visited-style-name="Index_20_Link">Graphics Library<text:tab/>3</text:a></text:p>
          <text:p text:style-name="P555"><text:a xlink:type="simple" xlink:href="#__RefHeading___Toc5771_1537616264" text:style-name="Index_20_Link" text:visited-style-name="Index_20_Link">Overview<text:tab/>5</text:a></text:p>
          <text:p text:style-name="P555"><text:a xlink:type="simple" xlink:href="#__RefHeading___Toc2755_1537616264" text:style-name="Index_20_Link" text:visited-style-name="Index_20_Link">Structures<text:tab/>6</text:a></text:p>
          <text:p text:style-name="P616"><text:a xlink:type="simple" xlink:href="#__RefHeading___Toc2757_1537616264" text:style-name="Index_20_Link" text:visited-style-name="Index_20_Link">DISPENV<text:tab/>6</text:a></text:p>
          <text:p text:style-name="P616"><text:a xlink:type="simple" xlink:href="#__RefHeading___Toc5827_2044896281" text:style-name="Index_20_Link" text:visited-style-name="Index_20_Link">DRAWENV<text:tab/>7</text:a></text:p>
          <text:p text:style-name="P616"><text:a xlink:type="simple" xlink:href="#__RefHeading___Toc5090_672593291" text:style-name="Index_20_Link" text:visited-style-name="Index_20_Link">RECT<text:tab/>9</text:a></text:p>
          <text:p text:style-name="P616"><text:a xlink:type="simple" xlink:href="#__RefHeading___Toc5092_672593291" text:style-name="Index_20_Link" text:visited-style-name="Index_20_Link">TIM_IMAGE<text:tab/>10</text:a></text:p>
          <text:p text:style-name="P555"><text:a xlink:type="simple" xlink:href="#__RefHeading___Toc5094_672593291" text:style-name="Index_20_Link" text:visited-style-name="Index_20_Link">Structures (Primitives)<text:tab/>11</text:a></text:p>
          <text:p text:style-name="P616"><text:a xlink:type="simple" xlink:href="#__RefHeading___Toc9354_1661050629" text:style-name="Index_20_Link" text:visited-style-name="Index_20_Link">DR_MASK<text:tab/>11</text:a></text:p>
          <text:p text:style-name="P616"><text:a xlink:type="simple" xlink:href="#__RefHeading___Toc8003_944587478" text:style-name="Index_20_Link" text:visited-style-name="Index_20_Link">DR_TPAGE<text:tab/>12</text:a></text:p>
          <text:p text:style-name="P616"><text:a xlink:type="simple" xlink:href="#__RefHeading___Toc7705_944587478" text:style-name="Index_20_Link" text:visited-style-name="Index_20_Link">LINE_F2, LINE_F3, LINE_F4<text:tab/>13</text:a></text:p>
          <text:p text:style-name="P616"><text:a xlink:type="simple" xlink:href="#__RefHeading___Toc7707_944587478" text:style-name="Index_20_Link" text:visited-style-name="Index_20_Link">LINE_G2, LINE_G3, LINE_G4<text:tab/>14</text:a></text:p>
          <text:p text:style-name="P616"><text:a xlink:type="simple" xlink:href="#__RefHeading___Toc9028_672593291" text:style-name="Index_20_Link" text:visited-style-name="Index_20_Link">P_TAG<text:tab/>15</text:a></text:p>
          <text:p text:style-name="P616"><text:a xlink:type="simple" xlink:href="#__RefHeading___Toc9030_672593291" text:style-name="Index_20_Link" text:visited-style-name="Index_20_Link">POLY_F3, POLY_F4<text:tab/>16</text:a></text:p>
          <text:p text:style-name="P616"><text:a xlink:type="simple" xlink:href="#__RefHeading___Toc9032_672593291" text:style-name="Index_20_Link" text:visited-style-name="Index_20_Link">POLY_FT3, POLY_FT4<text:tab/>17</text:a></text:p>
          <text:p text:style-name="P616"><text:a xlink:type="simple" xlink:href="#__RefHeading___Toc9034_672593291" text:style-name="Index_20_Link" text:visited-style-name="Index_20_Link">POLY_G3, POLY_G4<text:tab/>18</text:a></text:p>
          <text:p text:style-name="P616"><text:a xlink:type="simple" xlink:href="#__RefHeading___Toc5887_3125596366" text:style-name="Index_20_Link" text:visited-style-name="Index_20_Link">POLY_GT3, POLY_GT4<text:tab/>19</text:a></text:p>
          <text:p text:style-name="P616"><text:a xlink:type="simple" xlink:href="#__RefHeading___Toc5096_672593291" text:style-name="Index_20_Link" text:visited-style-name="Index_20_Link">SPRT<text:tab/>21</text:a></text:p>
          <text:p text:style-name="P616"><text:a xlink:type="simple" xlink:href="#__RefHeading___Toc5150_672593291" text:style-name="Index_20_Link" text:visited-style-name="Index_20_Link">SPRT_8, SPRT_16<text:tab/>22</text:a></text:p>
          <text:p text:style-name="P616"><text:a xlink:type="simple" xlink:href="#__RefHeading___Toc5188_672593291" text:style-name="Index_20_Link" text:visited-style-name="Index_20_Link">TILE<text:tab/>23</text:a></text:p>
          <text:p text:style-name="P616"><text:a xlink:type="simple" xlink:href="#__RefHeading___Toc5190_672593291" text:style-name="Index_20_Link" text:visited-style-name="Index_20_Link">TILE_1, TILE_8, TILE_16<text:tab/>24</text:a></text:p>
          <text:p text:style-name="P555"><text:a xlink:type="simple" xlink:href="#__RefHeading___Toc11849_2044896281" text:style-name="Index_20_Link" text:visited-style-name="Index_20_Link">Functions<text:tab/>25</text:a></text:p>
          <text:p text:style-name="P616"><text:a xlink:type="simple" xlink:href="#__RefHeading___Toc8691_672593291" text:style-name="Index_20_Link" text:visited-style-name="Index_20_Link">AddPrim<text:tab/>25</text:a></text:p>
          <text:p text:style-name="P616"><text:a xlink:type="simple" xlink:href="#__RefHeading___Toc11851_2044896281" text:style-name="Index_20_Link" text:visited-style-name="Index_20_Link">ClearOTagR<text:tab/>26</text:a></text:p>
          <text:p text:style-name="P616"><text:a xlink:type="simple" xlink:href="#__RefHeading___Toc7709_944587478" text:style-name="Index_20_Link" text:visited-style-name="Index_20_Link">DMACallback<text:tab/>27</text:a></text:p>
          <text:p text:style-name="P616"><text:a xlink:type="simple" xlink:href="#__RefHeading___Toc14702_2044896281" text:style-name="Index_20_Link" text:visited-style-name="Index_20_Link">DrawOTag<text:tab/>28</text:a></text:p>
          <text:p text:style-name="P616"><text:a xlink:type="simple" xlink:href="#__RefHeading___Toc7711_944587478" text:style-name="Index_20_Link" text:visited-style-name="Index_20_Link">DrawPrim<text:tab/>29</text:a></text:p>
          <text:p text:style-name="P616"><text:a xlink:type="simple" xlink:href="#__RefHeading___Toc14704_2044896281" text:style-name="Index_20_Link" text:visited-style-name="Index_20_Link">DrawSync<text:tab/>30</text:a></text:p>
          <text:p text:style-name="P616"><text:a xlink:type="simple" xlink:href="#__RefHeading___Toc9356_1661050629" text:style-name="Index_20_Link" text:visited-style-name="Index_20_Link">DrawSyncCallback<text:tab/>31</text:a></text:p>
          <text:p text:style-name="P616"><text:a xlink:type="simple" xlink:href="#__RefHeading___Toc7713_944587478" text:style-name="Index_20_Link" text:visited-style-name="Index_20_Link">GetInterruptCallback<text:tab/>32</text:a></text:p>
          <text:p text:style-name="P616"><text:a xlink:type="simple" xlink:href="#__RefHeading___Toc14706_2044896281" text:style-name="Index_20_Link" text:visited-style-name="Index_20_Link">GetTimInfo<text:tab/>33</text:a></text:p>
          <text:p text:style-name="P616"><text:a xlink:type="simple" xlink:href="#__RefHeading___Toc8496_672593291" text:style-name="Index_20_Link" text:visited-style-name="Index_20_Link">GetVideoMode<text:tab/>34</text:a></text:p>
          <text:p text:style-name="P616"><text:a xlink:type="simple" xlink:href="#__RefHeading___Toc14497_2044896281" text:style-name="Index_20_Link" text:visited-style-name="Index_20_Link">InterruptCallback<text:tab/>35</text:a></text:p>
          <text:p text:style-name="P616"><text:a xlink:type="simple" xlink:href="#__RefHeading___Toc8498_672593291" text:style-name="Index_20_Link" text:visited-style-name="Index_20_Link">LoadImage<text:tab/>36</text:a></text:p>
          <text:p text:style-name="P616"><text:a xlink:type="simple" xlink:href="#__RefHeading___Toc10778_2044896281" text:style-name="Index_20_Link" text:visited-style-name="Index_20_Link">PutDrawEnv<text:tab/>37</text:a></text:p>
          <text:p text:style-name="P616"><text:a xlink:type="simple" xlink:href="#__RefHeading___Toc10782_2044896281" text:style-name="Index_20_Link" text:visited-style-name="Index_20_Link">PutDispEnv<text:tab/>38</text:a></text:p>
          <text:p text:style-name="P616"><text:a xlink:type="simple" xlink:href="#__RefHeading___Toc5098_672593291" text:style-name="Index_20_Link" text:visited-style-name="Index_20_Link">ResetGraph<text:tab/>39</text:a></text:p>
          <text:p text:style-name="P616"><text:a xlink:type="simple" xlink:href="#__RefHeading___Toc8693_672593291" text:style-name="Index_20_Link" text:visited-style-name="Index_20_Link">SetDefDispEnv<text:tab/>40</text:a></text:p>
          <text:p text:style-name="P616"><text:a xlink:type="simple" xlink:href="#__RefHeading___Toc8695_672593291" text:style-name="Index_20_Link" text:visited-style-name="Index_20_Link">SetDefDrawEnv<text:tab/>41</text:a></text:p>
          <text:p text:style-name="P616"><text:a xlink:type="simple" xlink:href="#__RefHeading___Toc8555_672593291" text:style-name="Index_20_Link" text:visited-style-name="Index_20_Link">SetDispMask<text:tab/>42</text:a></text:p>
          <text:p text:style-name="P616"><text:a xlink:type="simple" xlink:href="#__RefHeading___Toc8500_672593291" text:style-name="Index_20_Link" text:visited-style-name="Index_20_Link">SetVideoMode<text:tab/>43</text:a></text:p>
          <text:p text:style-name="P616"><text:a xlink:type="simple" xlink:href="#__RefHeading___Toc7715_944587478" text:style-name="Index_20_Link" text:visited-style-name="Index_20_Link">StoreImage<text:tab/>44</text:a></text:p>
          <text:p text:style-name="P616"><text:a xlink:type="simple" xlink:href="#__RefHeading___Toc8502_672593291" text:style-name="Index_20_Link" text:visited-style-name="Index_20_Link">VSync<text:tab/>45</text:a></text:p>
          <text:p text:style-name="P616"><text:a xlink:type="simple" xlink:href="#__RefHeading___Toc8504_672593291" text:style-name="Index_20_Link" text:visited-style-name="Index_20_Link">VSyncCallback<text:tab/>46</text:a></text:p>
          <text:p text:style-name="P555"><text:a xlink:type="simple" xlink:href="#__RefHeading___Toc10930_2044896281" text:style-name="Index_20_Link" text:visited-style-name="Index_20_Link">Macros<text:tab/>47</text:a></text:p>
          <text:p text:style-name="P616"><text:a xlink:type="simple" xlink:href="#__RefHeading___Toc10932_2044896281" text:style-name="Index_20_Link" text:visited-style-name="Index_20_Link">addPrim<text:tab/>47</text:a></text:p>
          <text:p text:style-name="P616"><text:a xlink:type="simple" xlink:href="#__RefHeading___Toc11621_2044896281" text:style-name="Index_20_Link" text:visited-style-name="Index_20_Link">addPrims<text:tab/>48</text:a></text:p>
          <text:p text:style-name="P616"><text:soft-page-break/><text:a xlink:type="simple" xlink:href="#__RefHeading___Toc8983_1661050629" text:style-name="Index_20_Link" text:visited-style-name="Index_20_Link">getClut<text:tab/>49</text:a></text:p>
          <text:p text:style-name="P616"><text:a xlink:type="simple" xlink:href="#__RefHeading___Toc8005_944587478" text:style-name="Index_20_Link" text:visited-style-name="Index_20_Link">getTPage<text:tab/>50</text:a></text:p>
          <text:p text:style-name="P616"><text:a xlink:type="simple" xlink:href="#__RefHeading___Toc8985_1661050629" text:style-name="Index_20_Link" text:visited-style-name="Index_20_Link">setClut<text:tab/>51</text:a></text:p>
          <text:p text:style-name="P616"><text:a xlink:type="simple" xlink:href="#__RefHeading___Toc9358_1661050629" text:style-name="Index_20_Link" text:visited-style-name="Index_20_Link">setDrawMask<text:tab/>52</text:a></text:p>
          <text:p text:style-name="P616"><text:a xlink:type="simple" xlink:href="#__RefHeading___Toc8007_944587478" text:style-name="Index_20_Link" text:visited-style-name="Index_20_Link">setDrawTPage<text:tab/>53</text:a></text:p>
          <text:p text:style-name="P616"><text:a xlink:type="simple" xlink:href="#__RefHeading___Toc8009_944587478" text:style-name="Index_20_Link" text:visited-style-name="Index_20_Link">setDrawTPageVal<text:tab/>54</text:a></text:p>
          <text:p text:style-name="P616"><text:a xlink:type="simple" xlink:href="#__RefHeading___Toc7717_944587478" text:style-name="Index_20_Link" text:visited-style-name="Index_20_Link">setLineF2<text:tab/>55</text:a></text:p>
          <text:p text:style-name="P616"><text:a xlink:type="simple" xlink:href="#__RefHeading___Toc7719_944587478" text:style-name="Index_20_Link" text:visited-style-name="Index_20_Link">setLineF3<text:tab/>56</text:a></text:p>
          <text:p text:style-name="P616"><text:a xlink:type="simple" xlink:href="#__RefHeading___Toc11451_2044896281" text:style-name="Index_20_Link" text:visited-style-name="Index_20_Link">setLineF4<text:tab/>57</text:a></text:p>
          <text:p text:style-name="P616"><text:a xlink:type="simple" xlink:href="#__RefHeading___Toc11453_2044896281" text:style-name="Index_20_Link" text:visited-style-name="Index_20_Link">setLineG2<text:tab/>58</text:a></text:p>
          <text:p text:style-name="P616"><text:a xlink:type="simple" xlink:href="#__RefHeading___Toc7721_944587478" text:style-name="Index_20_Link" text:visited-style-name="Index_20_Link">setLineG3<text:tab/>59</text:a></text:p>
          <text:p text:style-name="P616"><text:a xlink:type="simple" xlink:href="#__RefHeading___Toc10934_2044896281" text:style-name="Index_20_Link" text:visited-style-name="Index_20_Link">setLineG4<text:tab/>60</text:a></text:p>
          <text:p text:style-name="P616"><text:a xlink:type="simple" xlink:href="#__RefHeading___Toc11455_2044896281" text:style-name="Index_20_Link" text:visited-style-name="Index_20_Link">setPolyF3<text:tab/>61</text:a></text:p>
          <text:p text:style-name="P616"><text:a xlink:type="simple" xlink:href="#__RefHeading___Toc11457_2044896281" text:style-name="Index_20_Link" text:visited-style-name="Index_20_Link">setPolyFT3<text:tab/>62</text:a></text:p>
          <text:p text:style-name="P616"><text:a xlink:type="simple" xlink:href="#__RefHeading___Toc11459_2044896281" text:style-name="Index_20_Link" text:visited-style-name="Index_20_Link">setPolyG3<text:tab/>63</text:a></text:p>
          <text:p text:style-name="P616"><text:a xlink:type="simple" xlink:href="#__RefHeading___Toc11461_2044896281" text:style-name="Index_20_Link" text:visited-style-name="Index_20_Link">setPolyGT3<text:tab/>64</text:a></text:p>
          <text:p text:style-name="P616"><text:a xlink:type="simple" xlink:href="#__RefHeading___Toc11463_2044896281" text:style-name="Index_20_Link" text:visited-style-name="Index_20_Link">setPolyF4<text:tab/>65</text:a></text:p>
          <text:p text:style-name="P616"><text:a xlink:type="simple" xlink:href="#__RefHeading___Toc11465_2044896281" text:style-name="Index_20_Link" text:visited-style-name="Index_20_Link">setPolyFT4<text:tab/>66</text:a></text:p>
          <text:p text:style-name="P616"><text:a xlink:type="simple" xlink:href="#__RefHeading___Toc11467_2044896281" text:style-name="Index_20_Link" text:visited-style-name="Index_20_Link">setPolyG4<text:tab/>67</text:a></text:p>
          <text:p text:style-name="P616"><text:a xlink:type="simple" xlink:href="#__RefHeading___Toc11469_2044896281" text:style-name="Index_20_Link" text:visited-style-name="Index_20_Link">setPolyGT4<text:tab/>68</text:a></text:p>
          <text:p text:style-name="P616"><text:a xlink:type="simple" xlink:href="#__RefHeading___Toc8987_1661050629" text:style-name="Index_20_Link" text:visited-style-name="Index_20_Link">setRECT<text:tab/>69</text:a></text:p>
          <text:p text:style-name="P616"><text:a xlink:type="simple" xlink:href="#__RefHeading___Toc11524_2044896281" text:style-name="Index_20_Link" text:visited-style-name="Index_20_Link">setSprt<text:tab/>70</text:a></text:p>
          <text:p text:style-name="P616"><text:a xlink:type="simple" xlink:href="#__RefHeading___Toc11526_2044896281" text:style-name="Index_20_Link" text:visited-style-name="Index_20_Link">setSprt8<text:tab/>71</text:a></text:p>
          <text:p text:style-name="P616"><text:a xlink:type="simple" xlink:href="#__RefHeading___Toc11528_2044896281" text:style-name="Index_20_Link" text:visited-style-name="Index_20_Link">setSprt16<text:tab/>72</text:a></text:p>
          <text:p text:style-name="P616"><text:a xlink:type="simple" xlink:href="#__RefHeading___Toc11548_2044896281" text:style-name="Index_20_Link" text:visited-style-name="Index_20_Link">setTile<text:tab/>73</text:a></text:p>
          <text:p text:style-name="P616"><text:a xlink:type="simple" xlink:href="#__RefHeading___Toc11550_2044896281" text:style-name="Index_20_Link" text:visited-style-name="Index_20_Link">setTile1<text:tab/>74</text:a></text:p>
          <text:p text:style-name="P616"><text:a xlink:type="simple" xlink:href="#__RefHeading___Toc11552_2044896281" text:style-name="Index_20_Link" text:visited-style-name="Index_20_Link">setTile8<text:tab/>75</text:a></text:p>
          <text:p text:style-name="P616"><text:a xlink:type="simple" xlink:href="#__RefHeading___Toc11554_2044896281" text:style-name="Index_20_Link" text:visited-style-name="Index_20_Link">setTile16<text:tab/>76</text:a></text:p>
          <text:p text:style-name="P616"><text:a xlink:type="simple" xlink:href="#__RefHeading___Toc8989_1661050629" text:style-name="Index_20_Link" text:visited-style-name="Index_20_Link">setTPage<text:tab/>77</text:a></text:p>
          <text:p text:style-name="P616"><text:a xlink:type="simple" xlink:href="#__RefHeading___Toc8991_1661050629" text:style-name="Index_20_Link" text:visited-style-name="Index_20_Link">setVector<text:tab/>78</text:a></text:p>
        </text:index-body>
      </text:table-of-content>
      <text:p text:style-name="Text_20_body"/>
      <text:h text:style-name="P559" text:outline-level="2"><text:bookmark-start text:name="__RefHeading___Toc5771_1537616264"/>Overview<text:bookmark-end text:name="__RefHeading___Toc5771_1537616264"/></text:h>
      <text:p text:style-name="P88">The graphics library provides functions for initializing and controlling the GPU hardware as well as various structures and macros for preparing graphics primitives to be drawn by the GPU. This library does not provide functions for 3D graphics processing, the Geometry Library (psxgte) provides such functions instead.</text:p>
      <text:p text:style-name="P88">This library also provides a global ISR handler which other libraries depend on for handling interrupts <text:span text:style-name="T174">and is installed to the kernel by ResetGraph(). Even if you don’t plan to do any graphics, it is highly recommended to call ResetGraph() at the beginning of your program.</text:span></text:p>
      <text:h text:style-name="P560" text:outline-level="2"><text:bookmark-start text:name="__RefHeading___Toc2755_1537616264"/>Structures<text:bookmark-end text:name="__RefHeading___Toc2755_1537616264"/></text:h>
      <text:h text:style-name="Heading_20_3" text:outline-level="3"><text:bookmark-start text:name="__RefHeading___Toc2757_1537616264"/>DISPENV<text:bookmark-end text:name="__RefHeading___Toc2757_1537616264"/></text:h>
      <text:p text:style-name="Text_20_body">Display <text:span text:style-name="T179">e</text:span>nvironment <text:span text:style-name="T179">structure</text:span></text:p>
      <text:p text:style-name="Info_20_1">Library<text:tab/>Header File<text:tab/>Original<text:tab/>Introduced<text:tab/>Documentation Date</text:p>
      <text:p text:style-name="Info_20_2">libpsxgpu.a<text:tab/>psxgpu.h<text:tab/>No<text:tab/><text:span text:style-name="T247">0.01b</text:span><text:tab/><text:span text:style-name="T178">06</text:span>/<text:span text:style-name="T178">07</text:span>/201<text:span text:style-name="T178">9</text:span></text:p>
      <text:p text:style-name="P350">Structure</text:p>
      <text:p text:style-name="P218">typedef struct {</text:p>
      <text:p text:style-name="P256"><text:tab/><text:span text:style-name="T2">RECT</text:span><text:tab/><text:span text:style-name="T27">disp;</text:span><text:span text:style-name="T61"><text:tab/></text:span><text:span text:style-name="T62">Display coordinates </text:span><text:span text:style-name="T63">(framebuffer </text:span><text:span text:style-name="T64">position and </text:span><text:span text:style-name="T63">resolution)</text:span></text:p>
      <text:p text:style-name="Code"><text:tab/><text:span text:style-name="T2">RECT</text:span><text:tab/><text:span text:style-name="T27">screen;</text:span><text:span text:style-name="T61"><text:tab/></text:span><text:span text:style-name="T62">Screen coordinates </text:span><text:span text:style-name="T63">(picture position and size)</text:span></text:p>
      <text:p text:style-name="Code"><text:tab/><text:span text:style-name="T2">char</text:span><text:tab/><text:span text:style-name="T27">isinter;</text:span><text:span text:style-name="T61"><text:tab/></text:span><text:span text:style-name="T62">Interlace </text:span><text:span text:style-name="T64">flag (0: non-interlace, 1: interlace)</text:span></text:p>
      <text:p text:style-name="Code"><text:tab/><text:span text:style-name="T2">char</text:span><text:tab/><text:span text:style-name="T27">isrgb24;</text:span><text:span text:style-name="T61"><text:tab/></text:span><text:span text:style-name="T62">RGB24 color mode </text:span><text:span text:style-name="T64">(0: 16-bit color mode, 1: 24-bit color mode)</text:span></text:p>
      <text:p text:style-name="Code"><text:tab/><text:span text:style-name="T3">short</text:span><text:tab/><text:span text:style-name="T27">pad;</text:span><text:span text:style-name="T61"><text:tab/></text:span><text:span text:style-name="T62">Padding</text:span></text:p>
      <text:p text:style-name="P218">} DISPENV;</text:p>
      <text:p text:style-name="P351">Explanation</text:p>
      <text:p text:style-name="P89">This structure specifies the display attributes to apply to the GPU using PutDispEnv().</text:p>
      <text:p text:style-name="P90">The disp<text:span text:style-name="T61"> element specifies both the offset of the framebuffer area to be displayed </text:span><text:span text:style-name="T67">(</text:span><text:span text:style-name="T175">disp.x, disp.y</text:span><text:span text:style-name="T67">) </text:span><text:span text:style-name="T61">and display resolution. </text:span><text:span text:style-name="T67">V</text:span><text:span text:style-name="T61">alid horizontal resolutions </text:span><text:span text:style-name="T67">(for </text:span><text:span text:style-name="T175">disp.w</text:span><text:span text:style-name="T67">) </text:span><text:span text:style-name="T61">are 256, 320, 384, 512 and 640 and vertical resolutions </text:span><text:span text:style-name="T67">(for </text:span><text:span text:style-name="T175">disp.h</text:span><text:span text:style-name="T67">) </text:span><text:span text:style-name="T61">are 240 and 480 for NTSC </text:span><text:span text:style-name="T66">standard and</text:span><text:span text:style-name="T61"> 256 and 512 for PAL </text:span><text:span text:style-name="T66">standard</text:span><text:span text:style-name="T61">. </text:span><text:span text:style-name="T65">The display resolution also </text:span><text:span text:style-name="T66">determines </text:span><text:span text:style-name="T65">the size of the </text:span><text:span text:style-name="T80">rectangular </text:span><text:span text:style-name="T65">area </text:span><text:span text:style-name="T80">on the framebuffer </text:span><text:span text:style-name="T65">to be displayed. </text:span><text:span text:style-name="T78">If </text:span><text:span text:style-name="T80">the </text:span><text:span text:style-name="T78">display area exceeds the framebuffer area </text:span><text:span text:style-name="T80">the picture would simply </text:span><text:span text:style-name="T78">wrap around </text:span><text:span text:style-name="T80">to the other side of the framebuffer</text:span><text:span text:style-name="T78">.</text:span></text:p>
      <text:p text:style-name="P91"><text:span text:style-name="T65">A</text:span><text:span text:style-name="T61">pparently the GPU is capable of outputting 272 vertical lines </text:span><text:span text:style-name="T68">in</text:span><text:span text:style-name="T61"> PAL standard even if you have the vertical resolution set to 256. </text:span><text:span text:style-name="T69">This is yet to be investigated further.</text:span></text:p>
      <text:p text:style-name="P92"><text:span text:style-name="T61">The </text:span>screen<text:span text:style-name="T61"> element specifies the position (</text:span>screen.x<text:span text:style-name="T61">, </text:span>screen.y<text:span text:style-name="T61">) and size (</text:span>screen.w<text:span text:style-name="T61">, </text:span>screen.h<text:span text:style-name="T61">) of the picture displayed on the TV screen. </text:span><text:span text:style-name="T70">A position of (0, 0) is the base position of the picture and if the picture size is set to (0, 0), default size values are used based on the resolution specified </text:span><text:span text:style-name="T72">by </text:span><text:span text:style-name="T70">the </text:span><text:span text:style-name="T176">disp</text:span><text:span text:style-name="T70"> element. </text:span><text:span text:style-name="T71">Specifying values that are lower or greater than the resolution specified by </text:span><text:span text:style-name="T177">disp</text:span><text:span text:style-name="T71"> can </text:span><text:span text:style-name="T73">be used to </text:span><text:span text:style-name="T71">achieve custom resolutions but the </text:span><text:span text:style-name="T74">hardware will not scale the pixels, it merely just crops or extends what is being shown</text:span><text:span text:style-name="T71">.</text:span></text:p>
      <text:p text:style-name="P93"><text:span text:style-name="T71">T</text:span><text:span text:style-name="T61">he </text:span>isinter<text:span text:style-name="T61"> flag specifies if the video signal should be interlaced. This flag must be set when using a vertical resolution of 480 or 512 pixel lines, otherwise, </text:span><text:span text:style-name="T75">only </text:span><text:span text:style-name="T61">the even lines </text:span><text:span text:style-name="T75">would be </text:span><text:span text:style-name="T61">displayed or a strange video collapse effect will occur (and no, the GPU hardware cannot output 480p at all). Interlace can be set for 240 and 256 line modes but it would introduce unnecessary jitter though it may help improve compatibility with HDTVs and video capture devices that expect an interlace jitter signal.</text:span></text:p>
      <text:p text:style-name="P94"><text:span text:style-name="T61">The </text:span>isrgb24<text:span text:style-name="T61"> flag specifies 24-bit true-color mode and expands the display area by 1.5x horizontally to accommodate the additional bytes needed for RGB24 pixels. This mode can’t be used for real-time graphics as the GPU only renders at 16-bit color so 24-bit mode is most useful for FMV sequences or displaying graphic illustrations </text:span><text:span text:style-name="T77">from</text:span><text:span text:style-name="T61"> MDEC compressed image </text:span><text:span text:style-name="T77">data (after decompression)</text:span><text:span text:style-name="T61">.</text:span></text:p>
      <text:p text:style-name="P352">See also</text:p>
      <text:p text:style-name="P32"><text:a xlink:type="simple" xlink:href="#2.3.6.PutDispEnv|outline" text:style-name="Internet_20_link" text:visited-style-name="Visited_20_Internet_20_Link"><text:span text:style-name="T252">PutDispEnv</text:span></text:a></text:p>
      <text:h text:style-name="P573" text:outline-level="3"><text:bookmark-start text:name="__RefHeading___Toc5827_2044896281"/>DRAWENV<text:bookmark-end text:name="__RefHeading___Toc5827_2044896281"/></text:h>
      <text:p text:style-name="P95">Drawing environment structures</text:p>
      <text:p text:style-name="P299">Library<text:tab/>Header File<text:tab/>Original<text:tab/>Introduced<text:tab/>Documentation Date</text:p>
      <text:p text:style-name="P452">libpsxgpu.a<text:tab/>psxgpu.h<text:tab/>No<text:tab/><text:span text:style-name="T247">0.01b</text:span><text:tab/>06/07/2019</text:p>
      <text:p text:style-name="P353">Structure</text:p>
      <text:p text:style-name="P218">typedef struct {</text:p>
      <text:p text:style-name="P257"><text:tab/><text:span text:style-name="T2">RECT</text:span><text:tab/><text:span text:style-name="T27">clip;</text:span><text:span text:style-name="T61"><text:tab/></text:span><text:span text:style-name="T76">Drawing area in framebuffer </text:span><text:span text:style-name="T79">within</text:span><text:span text:style-name="T76"> </text:span><text:span text:style-name="T146">(0, 0) – (1023, 511)</text:span></text:p>
      <text:p text:style-name="Code"><text:tab/><text:span text:style-name="T2">short</text:span><text:tab/><text:span text:style-name="T27">ofs[2];</text:span><text:span text:style-name="T61"><text:tab/></text:span><text:span text:style-name="T76">GPU drawing offset (x, y)</text:span></text:p>
      <text:p text:style-name="Code"><text:tab/><text:span text:style-name="T2">RECT</text:span><text:tab/><text:span text:style-name="T27">tw;</text:span><text:span text:style-name="T61"><text:tab/></text:span><text:span text:style-name="T76">Initial texture page window coordinates</text:span></text:p>
      <text:p text:style-name="Code"><text:tab/><text:span text:style-name="T4">u_</text:span><text:span text:style-name="T2">short</text:span><text:tab/><text:span text:style-name="T27">tpage;</text:span><text:span text:style-name="T61"><text:tab/></text:span><text:span text:style-name="T76">Initial texture page (see getTPage())</text:span></text:p>
      <text:p text:style-name="P258"><text:tab/><text:span text:style-name="T4">u_</text:span><text:span text:style-name="T2">char</text:span><text:tab/><text:span text:style-name="T27">dtd;</text:span><text:span text:style-name="T61"><text:tab/></text:span><text:span text:style-name="T76">Dither processing (0: no dithering, 1: dithered)</text:span></text:p>
      <text:p text:style-name="P258"><text:tab/><text:span text:style-name="T4">u_</text:span><text:span text:style-name="T2">char</text:span><text:tab/><text:span text:style-name="T27">dfe;</text:span><text:span text:style-name="T61"><text:tab/></text:span><text:span text:style-name="T76">Allow drawing to displayed area (0: don’t draw to display area, 1: draw)</text:span></text:p>
      <text:p text:style-name="P258"><text:tab/><text:span text:style-name="T4">u_</text:span><text:span text:style-name="T2">char</text:span><text:tab/><text:span text:style-name="T27">isbg;</text:span><text:span text:style-name="T61"><text:tab/></text:span><text:span text:style-name="T76">Draw area clear on environment set (0: no clear, 1: clear)</text:span></text:p>
      <text:p text:style-name="P258"><text:tab/><text:span text:style-name="T4">u_</text:span><text:span text:style-name="T2">char</text:span><text:tab/><text:span text:style-name="T27">r0,g0,b0;</text:span><text:span text:style-name="T61"><text:tab/></text:span><text:span text:style-name="T76">Draw area clear color</text:span></text:p>
      <text:p text:style-name="Code"><text:tab/><text:span text:style-name="T2">DR_ENV</text:span><text:tab/><text:span text:style-name="T27">dr_env;</text:span><text:span text:style-name="T61"><text:tab/></text:span><text:span text:style-name="T76">Drawing environment buffer (reserved)</text:span></text:p>
      <text:p text:style-name="P218">} DRAWENV;</text:p>
      <text:p text:style-name="P354">Explanation</text:p>
      <text:p text:style-name="P77">This structure specifies the drawing attributes to apply to the GPU using PutDrawEnv().</text:p>
      <text:p text:style-name="P96"><text:span text:style-name="T180">The </text:span><text:span text:style-name="T55">clip</text:span><text:span text:style-name="T145"> element specifies the rectangular area of the framebuffer that graphics primitives will be drawn to. </text:span><text:span text:style-name="T147">The drawing area can be of any arbitrary size as long as it is within the framebuffer area.</text:span></text:p>
      <text:p text:style-name="P97"><text:span text:style-name="T145">The </text:span><text:span text:style-name="T55">ofs[]</text:span><text:span text:style-name="T145"> element specifies the X,Y coordinates of the GPU offset which is the position where a coordinate of (0,0) will originate from. The coordinates specified are relative to the </text:span><text:span text:style-name="T55">clip</text:span><text:span text:style-name="T145"> area coordinates.</text:span></text:p>
      <text:p text:style-name="P97"><text:span text:style-name="T145">The </text:span><text:span text:style-name="T55">tw</text:span><text:span text:style-name="T145"> element specifies the texture window size and offset of the texture page. Currently </text:span><text:span text:style-name="T148">that functionality</text:span><text:span text:style-name="T145"> is not yet implemented in PSn00bSDK so this element does nothing.</text:span></text:p>
      <text:p text:style-name="P97"><text:span text:style-name="T145">The </text:span><text:span text:style-name="T55">tpage</text:span><text:span text:style-name="T145"> element specifies the initial texture page value to set to the GPU. A texture page can be easily calculated using getTPage() and the texture page can be changed mid-drawing using the DR_TPAGE packet.</text:span></text:p>
      <text:p text:style-name="P97"><text:span text:style-name="T145">The </text:span><text:span text:style-name="T55">dtd</text:span><text:span text:style-name="T145"> element specifies if dither processing is enabled or not. The dither processing bit is merged with the specified texture page value and could be disabled if a DR_TPAGE primitive was processed without the dither processing bit set.</text:span></text:p>
      <text:p text:style-name="P97"><text:span text:style-name="T145">The </text:span><text:span text:style-name="T55">dfe</text:span><text:span text:style-name="T145"> element specifies if drawing should be blocked if the area is occupied by a display area. This is normally set to zero since most page flipping setups usually draw to an area not visible to the display and is mandatory for hi-res modes as it would allow the GPU to only draw on rows that are not being displayed, allowing for a pseudo double buffered setup. Setting this to non-zero would allow drawing in a display area as well as draw on both fields in hi-res modes which might be useful for static menu screens in hi-res.</text:span></text:p>
      <text:p text:style-name="P98"><text:span text:style-name="T145">The </text:span><text:span text:style-name="T55">isbg</text:span><text:span text:style-name="T145"> element specifies if the drawing area should be cleared when this structure is applied using PutDrawEnv(), recommended for instances where the screen is constantly being updated. The clear color is specified using the </text:span><text:span text:style-name="T55">r0,g0,b0</text:span><text:span text:style-name="T145"> elements.</text:span></text:p>
      <text:p text:style-name="P99"><text:span text:style-name="T145">The </text:span><text:span text:style-name="T55">dr_env</text:span><text:span text:style-name="T145"> element is a reserved element used as a buffer by PutDrawEnv(). The DR_ENV </text:span><text:span text:style-name="T149">structure </text:span><text:span text:style-name="T145">can be used as a </text:span><text:span text:style-name="T149">primitive </text:span><text:span text:style-name="T145">packet to change the drawing environment mid-drawing for split-screen setups or off-screen render-to-texture tricks for example.</text:span></text:p>
      <text:p text:style-name="P355">Work in progress</text:p>
      <text:p text:style-name="P100">The <text:span text:style-name="T27">tw</text:span><text:span text:style-name="T61"> element has no effect to the drawing environment </text:span><text:span text:style-name="T106">as of </text:span><text:span text:style-name="T107">version </text:span><text:span text:style-name="T106">0.09b</text:span><text:span text:style-name="T61">.</text:span></text:p>
      <text:p text:style-name="P356">See also</text:p>
      <text:p text:style-name="P34"><text:soft-page-break/><text:a xlink:type="simple" xlink:href="#PutDrawEnv|outline" text:style-name="Internet_20_link" text:visited-style-name="Visited_20_Internet_20_Link"><text:span text:style-name="T252">PutDrawEnv</text:span></text:a></text:p>
      <text:h text:style-name="P572" text:outline-level="3"><text:bookmark-start text:name="__RefHeading___Toc5090_672593291"/>RECT<text:bookmark-end text:name="__RefHeading___Toc5090_672593291"/></text:h>
      <text:p text:style-name="P101">Defines a rectangular area</text:p>
      <text:p text:style-name="Info_20_1">Library<text:tab/>Header File<text:tab/>Original<text:tab/>Introduced<text:tab/>Documentation Date</text:p>
      <text:p text:style-name="Info_20_2">libpsxgpu.a<text:tab/>psxgpu.h<text:tab/>No<text:tab/>0.<text:span text:style-name="T268">0</text:span>1b<text:tab/>12/21/2018</text:p>
      <text:p text:style-name="Subheading">Structure</text:p>
      <text:p text:style-name="P218">typedef struct {</text:p>
      <text:p text:style-name="Code"><text:tab/><text:span text:style-name="T2">short<text:tab/></text:span><text:span text:style-name="T27">x,y;</text:span><text:tab/>Top left coordinates of the rectangular area</text:p>
      <text:p text:style-name="Code"><text:tab/><text:span text:style-name="T276">s</text:span><text:span text:style-name="T2">hort<text:tab/></text:span><text:span text:style-name="T27">w,h;</text:span><text:tab/>Width and height of the rectangular area</text:p>
      <text:p text:style-name="P218">} RECT;</text:p>
      <text:p text:style-name="Subheading">Explanation</text:p>
      <text:p text:style-name="P102">Used <text:span text:style-name="T269">to define a rectangular area in various structures and functions.</text:span></text:p>
      <text:h text:style-name="P572" text:outline-level="3"><text:bookmark-start text:name="__RefHeading___Toc5092_672593291"/>TIM_IMAGE<text:bookmark-end text:name="__RefHeading___Toc5092_672593291"/></text:h>
      <text:p text:style-name="P103">Texture Image parameters</text:p>
      <text:p text:style-name="Info_20_1">Library<text:tab/>Header File<text:tab/>Original<text:tab/>Introduced<text:tab/>Documentation Date</text:p>
      <text:p text:style-name="Info_20_2">libpsxgpu.a<text:tab/>psxgpu.h<text:tab/>No<text:tab/>0.<text:span text:style-name="T267">0</text:span>1b<text:tab/>02/02/2019</text:p>
      <text:p text:style-name="Subheading">Structure</text:p>
      <text:p text:style-name="P218">typedef struct {</text:p>
      <text:p text:style-name="Code"><text:tab/><text:span text:style-name="T6">u_</text:span><text:span text:style-name="T2">int<text:tab/></text:span><text:span text:style-name="T27">mode;</text:span><text:tab/>Image mode (bit 0-3: color depth, bit 4: CLUT flag)</text:p>
      <text:p text:style-name="Code"><text:tab/><text:span text:style-name="T2">RECT<text:tab/></text:span><text:span text:style-name="T27">*crect;</text:span><text:tab/>Pointer to CLUT rectangle coordinates</text:p>
      <text:p text:style-name="Code"><text:tab/><text:span text:style-name="T6">u_int<text:tab/></text:span><text:span text:style-name="T27">*caddr;</text:span><text:tab/>Pointer to CLUT data (or NULL if no CLUT)</text:p>
      <text:p text:style-name="Code"><text:tab/><text:span text:style-name="T2">RECT<text:tab/></text:span><text:span text:style-name="T27">*prect;</text:span><text:tab/>Pointer to pixel data rectangle coordinates</text:p>
      <text:p text:style-name="Code"><text:tab/><text:span text:style-name="T6">u_</text:span><text:span text:style-name="T2">int<text:tab/></text:span><text:span text:style-name="T27">*paddr;</text:span><text:tab/>Pointer to pixel data</text:p>
      <text:p text:style-name="P218">} TIM_IMAGE;</text:p>
      <text:p text:style-name="Subheading">Explanation</text:p>
      <text:p text:style-name="P36"><text:span text:style-name="T268">Used to store texture image parameters from a TIM file with </text:span><text:a xlink:type="simple" xlink:href="#2.3.4.GetTimInfo|outline" text:style-name="Internet_20_link" text:visited-style-name="Visited_20_Internet_20_Link"><text:span text:style-name="T268">GetTimInfo</text:span></text:a>. <text:span text:style-name="T268">The </text:span><text:span text:style-name="T29">crect, caddr, prect</text:span><text:span text:style-name="T91"> and </text:span><text:span text:style-name="T29">paddr</text:span><text:span text:style-name="T91"> elements can be referenced directly to access TIM coordinates and data easily.</text:span></text:p>
      <text:p text:style-name="Subheading">See also</text:p>
      <text:p text:style-name="Text_20_body"><text:a xlink:type="simple" xlink:href="#2.3.4.GetTimInfo|outline" text:style-name="Internet_20_link" text:visited-style-name="Visited_20_Internet_20_Link"><text:span text:style-name="T268">GetTimInfo</text:span></text:a></text:p>
      <text:h text:style-name="P561" text:outline-level="2"><text:bookmark-start text:name="__RefHeading___Toc5094_672593291"/>Structures (Primitives)<text:bookmark-end text:name="__RefHeading___Toc5094_672593291"/></text:h>
      <text:h text:style-name="Heading_20_3" text:outline-level="3"><text:bookmark-start text:name="__RefHeading___Toc9354_1661050629"/>DR_MASK<text:bookmark-end text:name="__RefHeading___Toc9354_1661050629"/></text:h>
      <text:p text:style-name="P209">Mask mode primitive</text:p>
      <text:p text:style-name="P348">Library<text:tab/>Header File<text:tab/>Original<text:tab/>Introduced<text:tab/>Documentation Date</text:p>
      <text:p text:style-name="P459">libpsxgpu.a<text:tab/>psxgpu.h<text:tab/><text:span text:style-name="T416">Yes</text:span><text:tab/>0.<text:span text:style-name="T375">01</text:span>b<text:tab/><text:span text:style-name="T360">07</text:span>/<text:span text:style-name="T360">17</text:span>/2019</text:p>
      <text:p text:style-name="P446">Structure</text:p>
      <text:p text:style-name="P218">typedef struct {</text:p>
      <text:p text:style-name="P289"><text:tab/><text:span text:style-name="T2">u_int</text:span><text:tab/><text:span text:style-name="T27">tag;</text:span><text:tab/><text:span text:style-name="T375">Pointer to next primitive + length of this packet</text:span></text:p>
      <text:p text:style-name="Code"><text:tab/><text:span text:style-name="T2">u_int</text:span><text:tab/><text:span text:style-name="T27">code[1];</text:span><text:tab/><text:span text:style-name="T417">Drawing mask primitive code</text:span></text:p>
      <text:p text:style-name="P218">} DR_MASK;</text:p>
      <text:p text:style-name="P447">Explanation</text:p>
      <text:p text:style-name="P210">Sets the drawing mask setting of the GPU, <text:span text:style-name="T418">a limited implementation of stencil masks.</text:span></text:p>
      <text:p text:style-name="P451">See also</text:p>
      <text:p text:style-name="P215"><text:a xlink:type="simple" xlink:href="#2.4.6.setDrawMask|outline" text:style-name="Internet_20_link" text:visited-style-name="Visited_20_Internet_20_Link"><text:span text:style-name="T422">setDrawMask</text:span></text:a></text:p>
      <text:h text:style-name="P574" text:outline-level="3"><text:bookmark-start text:name="__RefHeading___Toc8003_944587478"/>DR_TPAGE<text:bookmark-end text:name="__RefHeading___Toc8003_944587478"/></text:h>
      <text:p text:style-name="P175">Texture page primitive</text:p>
      <text:p text:style-name="P346">Library<text:tab/>Header File<text:tab/>Original<text:tab/>Introduced<text:tab/>Documentation Date</text:p>
      <text:p text:style-name="P458">libpsxgpu.a<text:tab/>psxgpu.h<text:tab/>No<text:tab/>0.<text:span text:style-name="T375">01</text:span>b<text:tab/><text:span text:style-name="T360">07</text:span>/<text:span text:style-name="T360">16</text:span>/2019</text:p>
      <text:p text:style-name="P425">Structure</text:p>
      <text:p text:style-name="P218">typedef struct {</text:p>
      <text:p text:style-name="Code"><text:tab/><text:span text:style-name="T22">u_</text:span><text:span text:style-name="T2">int</text:span><text:tab/><text:span text:style-name="T27">tag;</text:span><text:tab/><text:span text:style-name="T375">Pointer to next primitive + length of this packet</text:span></text:p>
      <text:p text:style-name="Code"><text:tab/><text:span text:style-name="T22">u_</text:span><text:span text:style-name="T2">int</text:span><text:tab/><text:span text:style-name="T27">code[1];</text:span><text:tab/><text:span text:style-name="T375">Texture page primitive code</text:span></text:p>
      <text:p text:style-name="P218">} DR_TPAGE;</text:p>
      <text:p text:style-name="P425">Explanation</text:p>
      <text:p text:style-name="P176">A texture page primitive, used to change the current Tpage of the GPU mid-drawing.</text:p>
      <text:p text:style-name="P177"><text:span text:style-name="T375">Used alongside primitives that lack a Tpage field, such as </text:span><text:a xlink:type="simple" xlink:href="#2.2.13.SPRT|outline" text:style-name="Internet_20_link" text:visited-style-name="Visited_20_Internet_20_Link"><text:span text:style-name="T375">SPRT</text:span></text:a>, <text:a xlink:type="simple" xlink:href="#2.2.14.SPRT_8, SPRT_16|outline" text:style-name="Internet_20_link" text:visited-style-name="Visited_20_Internet_20_Link"><text:span text:style-name="T375">SPRT_8 and SPRT_16</text:span></text:a> <text:span text:style-name="T375">primitives, and for setting the blend operator of untextured primitives, such as </text:span><text:a xlink:type="simple" xlink:href="#2.2.15.TILE|outline" text:style-name="Internet_20_link" text:visited-style-name="Visited_20_Internet_20_Link"><text:span text:style-name="T375">TILE</text:span></text:a><text:span text:style-name="T375">, </text:span><text:a xlink:type="simple" xlink:href="#2.2.16.TILE_1, TILE_8, TILE_16|outline" text:style-name="Internet_20_link" text:visited-style-name="Visited_20_Internet_20_Link"><text:span text:style-name="T375">TILE_1, TILE_8, TILE_16</text:span></text:a><text:span text:style-name="T375">, </text:span><text:a xlink:type="simple" xlink:href="#2.2.9.POLY_F3, POLY_F4|outline" text:style-name="Internet_20_link" text:visited-style-name="Visited_20_Internet_20_Link"><text:span text:style-name="T375">POLY_F3, POLY_F4</text:span></text:a><text:span text:style-name="T375">, </text:span><text:a xlink:type="simple" xlink:href="#2.2.11.POLY_G3, POLY_G4|outline" text:style-name="Internet_20_link" text:visited-style-name="Visited_20_Internet_20_Link"><text:span text:style-name="T375">POLY_G3, and POLY_G4</text:span></text:a><text:span text:style-name="T375"> primitives, that have been set for semi-transparency.</text:span></text:p>
      <text:p text:style-name="P425">See also</text:p>
      <text:p text:style-name="P174"><text:a xlink:type="simple" xlink:href="#2.4.3.setDrawTPage|outline" text:style-name="Internet_20_link" text:visited-style-name="Visited_20_Internet_20_Link"><text:span text:style-name="T376">setDrawTPage</text:span></text:a> <text:a xlink:type="simple" xlink:href="#2.4.5.setDrawTPageVal|outline" text:style-name="Internet_20_link" text:visited-style-name="Visited_20_Internet_20_Link"><text:span text:style-name="T384">setDrawTPageVal</text:span></text:a></text:p>
      <text:h text:style-name="P572" text:outline-level="3"><text:bookmark-start text:name="__RefHeading___Toc7705_944587478"/>LINE_F2, <text:span text:style-name="T362">LINE_F3, LINE_F4</text:span><text:bookmark-end text:name="__RefHeading___Toc7705_944587478"/></text:h>
      <text:p text:style-name="P164">2-point, 3-point and 4-point solid colored line <text:span text:style-name="T361">primitives</text:span></text:p>
      <text:p text:style-name="P344">Library<text:tab/>Header File<text:tab/>Original<text:tab/>Introduced<text:tab/>Documentation Date</text:p>
      <text:p text:style-name="P456">libpsxgpu.a<text:tab/>psxgpu.h<text:tab/>No<text:tab/>0.<text:span text:style-name="T372">12</text:span>b<text:tab/><text:span text:style-name="T360">07</text:span>/<text:span text:style-name="T360">16</text:span>/2019</text:p>
      <text:p text:style-name="P421">Structure</text:p>
      <text:p text:style-name="P218">typedef struct {</text:p>
      <text:p text:style-name="P241"><text:tab/><text:span text:style-name="T360">u_</text:span>int<text:tab/><text:span text:style-name="T55">tag;</text:span><text:span text:style-name="T145"><text:tab/></text:span><text:span text:style-name="T160">Pointer to </text:span><text:span text:style-name="T159">next</text:span><text:span text:style-name="T160"> primitive + </text:span><text:span text:style-name="T159">length of this </text:span><text:span text:style-name="T160">packet</text:span></text:p>
      <text:p text:style-name="P241"><text:tab/><text:span text:style-name="T360">u_</text:span>char<text:tab/><text:span text:style-name="T55">r0,g0,b0,code;</text:span><text:span text:style-name="T145"><text:tab/></text:span><text:span text:style-name="T160">RGB color + primitive code</text:span></text:p>
      <text:p text:style-name="P218"><text:tab/>short<text:tab/><text:span text:style-name="T55">x0,y0;</text:span><text:span text:style-name="T145"><text:tab/></text:span><text:span text:style-name="T159">Screen coordinates 0</text:span></text:p>
      <text:p text:style-name="P218"><text:tab/>short<text:tab/><text:span text:style-name="T55">x1,y1;</text:span><text:span text:style-name="T145"><text:tab/></text:span><text:span text:style-name="T159">Screen coordinates 1</text:span></text:p>
      <text:p text:style-name="P218">} LINE_F2;</text:p>
      <text:p text:style-name="Code"/>
      <text:p text:style-name="P218">typedef struct {</text:p>
      <text:p text:style-name="P218"><text:tab/><text:span text:style-name="T360">u_</text:span>int<text:tab/><text:span text:style-name="T55">tag;</text:span><text:span text:style-name="T145"><text:tab/></text:span><text:span text:style-name="T159">Pointer to next primitive + length of this packet</text:span></text:p>
      <text:p text:style-name="P218"><text:tab/><text:span text:style-name="T360">u_</text:span>char<text:tab/><text:span text:style-name="T55">r0,g0,b0,code;</text:span><text:span text:style-name="T145"><text:tab/></text:span><text:span text:style-name="T159">RGB color + primitive code</text:span></text:p>
      <text:p text:style-name="P218"><text:tab/>short<text:tab/><text:span text:style-name="T55">x0,y0;</text:span><text:span text:style-name="T145"><text:tab/></text:span><text:span text:style-name="T159">Screen coordinates 0</text:span></text:p>
      <text:p text:style-name="P241"><text:tab/>short<text:tab/><text:span text:style-name="T55">x1,y1;</text:span><text:span text:style-name="T145"><text:tab/></text:span><text:span text:style-name="T159">Screen coordinates 1</text:span></text:p>
      <text:p text:style-name="P241"><text:tab/>short<text:tab/><text:span text:style-name="T55">x2,y2;</text:span><text:span text:style-name="T145"><text:tab/></text:span><text:span text:style-name="T159">Screen coordinates 2</text:span></text:p>
      <text:p text:style-name="P218"><text:tab/><text:span text:style-name="T360">u_</text:span>int<text:tab/><text:span text:style-name="T55">pad;</text:span><text:span text:style-name="T145"><text:tab/></text:span><text:span text:style-name="T159">Terminator value (usually 0x</text:span><text:span text:style-name="T161">55555555</text:span><text:span text:style-name="T159">)</text:span></text:p>
      <text:p text:style-name="P218">} LINE_F3;</text:p>
      <text:p text:style-name="Code"/>
      <text:p text:style-name="P218">typedef struct {</text:p>
      <text:p text:style-name="P218"><text:tab/><text:span text:style-name="T362">u_</text:span>int<text:span text:style-name="T180"><text:tab/></text:span><text:span text:style-name="T55">tag;</text:span><text:span text:style-name="T180"><text:tab/></text:span><text:span text:style-name="T213">Pointer to next primitive + length of this packet</text:span></text:p>
      <text:p text:style-name="P218"><text:tab/><text:span text:style-name="T362">u_</text:span>char<text:span text:style-name="T180"><text:tab/></text:span><text:span text:style-name="T55">r0,g0,b0,code;</text:span><text:span text:style-name="T180"><text:tab/></text:span><text:span text:style-name="T213">RGB color + primitive code</text:span></text:p>
      <text:p text:style-name="P218"><text:tab/>short<text:span text:style-name="T180"><text:tab/></text:span><text:span text:style-name="T55">x0,y0;</text:span><text:span text:style-name="T180"><text:tab/></text:span><text:span text:style-name="T213">Screen coordinates 0</text:span></text:p>
      <text:p text:style-name="P218"><text:tab/>short<text:span text:style-name="T180"><text:tab/></text:span><text:span text:style-name="T55">x1,y1;</text:span><text:span text:style-name="T180"><text:tab/></text:span><text:span text:style-name="T213">Screen coordinates 1</text:span></text:p>
      <text:p text:style-name="P218"><text:tab/>short<text:span text:style-name="T180"><text:tab/></text:span><text:span text:style-name="T55">x2,y2;</text:span><text:span text:style-name="T180"><text:tab/></text:span><text:span text:style-name="T213">Screen coordinates 2</text:span></text:p>
      <text:p text:style-name="P218"><text:tab/>short<text:span text:style-name="T180"><text:tab/></text:span><text:span text:style-name="T55">x3,y3;</text:span><text:span text:style-name="T180"><text:tab/></text:span><text:span text:style-name="T213">Screen coordinates 3</text:span></text:p>
      <text:p text:style-name="P218"><text:tab/><text:span text:style-name="T362">u_</text:span>int<text:span text:style-name="T180"><text:tab/></text:span><text:span text:style-name="T55">pad;</text:span><text:span text:style-name="T180"><text:tab/></text:span><text:span text:style-name="T213">Terminator value (usually 0x55555555)</text:span></text:p>
      <text:p text:style-name="P218">} LINE_F4;</text:p>
      <text:p text:style-name="P421">Explanation</text:p>
      <text:p text:style-name="P166">LINE_F2 draws a <text:span text:style-name="T363">solid colored </text:span>2-point line between (<text:span text:style-name="T27">x0</text:span>, <text:span text:style-name="T27">y0</text:span>) – (<text:span text:style-name="T27">x1</text:span>, <text:span text:style-name="T27">y1</text:span>) <text:span text:style-name="T363">with color specified by (</text:span><text:span text:style-name="T47">r0, g0, b0</text:span><text:span text:style-name="T130">).</text:span></text:p>
      <text:p text:style-name="P167"><text:span text:style-name="T130">LINE_F3 draws a solid colored 3-point line around (</text:span><text:span text:style-name="T47">x0</text:span><text:span text:style-name="T130">, </text:span><text:span text:style-name="T47">y0</text:span><text:span text:style-name="T130">) – (</text:span><text:span text:style-name="T47">x1</text:span><text:span text:style-name="T130">, </text:span><text:span text:style-name="T47">y1</text:span><text:span text:style-name="T130">) – (</text:span><text:span text:style-name="T47">x2, y2</text:span><text:span text:style-name="T130">) with color specified by (</text:span><text:span text:style-name="T47">r0, g0, b0</text:span><text:span text:style-name="T130">).</text:span></text:p>
      <text:p text:style-name="P167"><text:span text:style-name="T130">LINE_F4 draws a solid colored 4-point line around (</text:span><text:span text:style-name="T47">x0</text:span><text:span text:style-name="T130">, </text:span><text:span text:style-name="T47">y0</text:span><text:span text:style-name="T130">) – (</text:span><text:span text:style-name="T47">x1, y1</text:span><text:span text:style-name="T130">) – (</text:span><text:span text:style-name="T47">x2, y2</text:span><text:span text:style-name="T130">) – (</text:span><text:span text:style-name="T47">x3, y3</text:span><text:span text:style-name="T130">) with color specified by (</text:span><text:span text:style-name="T47">r0, g0, b0</text:span><text:span text:style-name="T130">).</text:span></text:p>
      <text:p text:style-name="P423">See also</text:p>
      <text:p text:style-name="P172"><text:a xlink:type="simple" xlink:href="#2.4.3.setLineF2|outline" text:style-name="Internet_20_link" text:visited-style-name="Visited_20_Internet_20_Link"><text:span text:style-name="T371">setLineF2</text:span></text:a> <text:a xlink:type="simple" xlink:href="#setLineF3|outline" text:style-name="Internet_20_link" text:visited-style-name="Visited_20_Internet_20_Link"><text:span text:style-name="T371">setLineF3</text:span></text:a> <text:a xlink:type="simple" xlink:href="#setLineF4|outline" text:style-name="Internet_20_link" text:visited-style-name="Visited_20_Internet_20_Link"><text:span text:style-name="T371">setLineF4</text:span></text:a></text:p>
      <text:h text:style-name="P575" text:outline-level="3"><text:bookmark-start text:name="__RefHeading___Toc7707_944587478"/>LINE_G2, LINE_G3, LINE_G4<text:bookmark-end text:name="__RefHeading___Toc7707_944587478"/></text:h>
      <text:p text:style-name="P165">2-point, 3-point and 4-point <text:span text:style-name="T372">shaded </text:span>line <text:span text:style-name="T361">primitives</text:span></text:p>
      <text:p text:style-name="P345">Library<text:tab/>Header File<text:tab/>Original<text:tab/>Introduced<text:tab/>Documentation Date</text:p>
      <text:p text:style-name="P457">libpsxgpu.a<text:tab/>psxgpu.h<text:tab/>No<text:tab/>0.<text:span text:style-name="T372">12</text:span>b<text:tab/><text:span text:style-name="T360">07</text:span>/<text:span text:style-name="T360">16</text:span>/2019</text:p>
      <text:p text:style-name="P424">Structures</text:p>
      <text:p text:style-name="P218">typedef struct {</text:p>
      <text:p text:style-name="P244"><text:tab/><text:span text:style-name="T373">u_</text:span>int<text:tab/><text:span text:style-name="T55">tag;</text:span><text:span text:style-name="T145"><text:tab/></text:span><text:span text:style-name="T160">Pointer to </text:span><text:span text:style-name="T159">next</text:span><text:span text:style-name="T160"> primitive + </text:span><text:span text:style-name="T159">length of </text:span><text:span text:style-name="T160">packet</text:span></text:p>
      <text:p text:style-name="P244"><text:tab/><text:span text:style-name="T373">u_</text:span>char<text:tab/><text:span text:style-name="T55">r0,g0,b0,code;</text:span><text:span text:style-name="T145"><text:tab/></text:span><text:span text:style-name="T159">RGB color </text:span><text:span text:style-name="T163">0 </text:span><text:span text:style-name="T159">+ primitive code</text:span></text:p>
      <text:p text:style-name="P244"><text:tab/>short<text:tab/><text:span text:style-name="T55">x0,y0;</text:span><text:span text:style-name="T145"><text:tab/></text:span><text:span text:style-name="T162">Screen coordinates 0</text:span></text:p>
      <text:p text:style-name="P244"><text:tab/><text:span text:style-name="T373">u_</text:span>char<text:tab/><text:span text:style-name="T55">r1,g1,b1,p1;</text:span><text:span text:style-name="T145"><text:tab/></text:span><text:span text:style-name="T159">RGB color </text:span><text:span text:style-name="T163">1 + padding</text:span></text:p>
      <text:p text:style-name="P244"><text:tab/>short<text:tab/><text:span text:style-name="T55">x1,y1;</text:span><text:span text:style-name="T145"><text:tab/></text:span><text:span text:style-name="T162">Screen coordinates 0</text:span></text:p>
      <text:p text:style-name="P218">} LINE_G2;</text:p>
      <text:p text:style-name="P218"/>
      <text:p text:style-name="P218">typedef struct {</text:p>
      <text:p text:style-name="P218"><text:tab/><text:span text:style-name="T373">u_</text:span>int<text:tab/><text:span text:style-name="T55">tag;</text:span><text:span text:style-name="T145"><text:tab/></text:span><text:span text:style-name="T164">Pointer to next primitive + length of packet</text:span></text:p>
      <text:p text:style-name="P218"><text:tab/><text:span text:style-name="T373">u_</text:span>char<text:tab/><text:span text:style-name="T55">r0,g0,b0,code;</text:span><text:span text:style-name="T145"><text:tab/></text:span><text:span text:style-name="T164">RGB color 0 + primitive code</text:span></text:p>
      <text:p text:style-name="P245"><text:tab/>short<text:tab/><text:span text:style-name="T55">x0,y0;</text:span><text:span text:style-name="T145"><text:tab/></text:span><text:span text:style-name="T162">Screen coordinates </text:span><text:span text:style-name="T164">0</text:span></text:p>
      <text:p text:style-name="P245"><text:tab/><text:span text:style-name="T373">u_</text:span>char<text:tab/><text:span text:style-name="T55">r1,g1,b1,p1;</text:span><text:span text:style-name="T145"><text:tab/></text:span><text:span text:style-name="T164">RGB color 1 + padding</text:span></text:p>
      <text:p text:style-name="P245"><text:tab/>short<text:tab/><text:span text:style-name="T55">x1,y1;</text:span><text:span text:style-name="T145"><text:tab/></text:span><text:span text:style-name="T162">Screen coordinates </text:span><text:span text:style-name="T164">1</text:span></text:p>
      <text:p text:style-name="P245"><text:tab/><text:span text:style-name="T373">u_</text:span>char<text:tab/><text:span text:style-name="T55">r2,g2,b2,p2;</text:span><text:span text:style-name="T145"><text:tab/></text:span><text:span text:style-name="T164">RGB color 2 + padding</text:span></text:p>
      <text:p text:style-name="P245"><text:tab/>short<text:tab/><text:span text:style-name="T55">x2,y2;</text:span><text:span text:style-name="T145"><text:tab/></text:span><text:span text:style-name="T162">Screen coordinates </text:span><text:span text:style-name="T164">2</text:span></text:p>
      <text:p text:style-name="P245"><text:tab/><text:span text:style-name="T373">u_</text:span>int<text:tab/><text:span text:style-name="T55">pad;</text:span><text:span text:style-name="T145"><text:tab/></text:span><text:span text:style-name="T162">Terminator value (usually 0x55555555)</text:span></text:p>
      <text:p text:style-name="P218">} LINE_G3;</text:p>
      <text:p text:style-name="P218"/>
      <text:p text:style-name="P218">typedef struct {</text:p>
      <text:p text:style-name="P246"><text:tab/><text:span text:style-name="T373">u_</text:span>int<text:tab/><text:span text:style-name="T55">tag;</text:span><text:span text:style-name="T145"><text:tab/></text:span><text:span text:style-name="T164">Pointer to next primitive + length of packet</text:span></text:p>
      <text:p text:style-name="P246"><text:tab/><text:span text:style-name="T373">u_</text:span>char<text:tab/><text:span text:style-name="T55">r0,g0,b0,code;</text:span><text:span text:style-name="T145"><text:tab/></text:span><text:span text:style-name="T164">RGB color 0 + primitive code</text:span></text:p>
      <text:p text:style-name="P246"><text:tab/>short<text:tab/><text:span text:style-name="T55">x0,y0;</text:span><text:span text:style-name="T145"><text:tab/></text:span><text:span text:style-name="T162">Screen coordinates </text:span><text:span text:style-name="T165">0</text:span></text:p>
      <text:p text:style-name="P246"><text:tab/><text:span text:style-name="T373">u_</text:span>char<text:tab/><text:span text:style-name="T55">r1,g1,b1,p1;</text:span><text:span text:style-name="T145"><text:tab/></text:span><text:span text:style-name="T164">RGB color </text:span><text:span text:style-name="T165">1</text:span><text:span text:style-name="T164"> + </text:span><text:span text:style-name="T165">padding</text:span></text:p>
      <text:p text:style-name="P246"><text:tab/>short<text:tab/><text:span text:style-name="T55">x1,y1;</text:span><text:span text:style-name="T145"><text:tab/></text:span><text:span text:style-name="T162">Screen coordinates </text:span><text:span text:style-name="T165">1</text:span></text:p>
      <text:p text:style-name="P246"><text:tab/><text:span text:style-name="T373">u_</text:span>char<text:tab/><text:span text:style-name="T55">r2,g2,b2,p2;</text:span><text:span text:style-name="T145"><text:tab/></text:span><text:span text:style-name="T164">RGB color </text:span><text:span text:style-name="T165">2</text:span><text:span text:style-name="T164"> + </text:span><text:span text:style-name="T165">padding</text:span></text:p>
      <text:p text:style-name="P246"><text:tab/>short<text:tab/><text:span text:style-name="T55">x2,y2;</text:span><text:span text:style-name="T145"><text:tab/></text:span><text:span text:style-name="T162">Screen coordinates </text:span><text:span text:style-name="T164">2</text:span></text:p>
      <text:p text:style-name="P246"><text:tab/><text:span text:style-name="T373">u_</text:span>char<text:tab/><text:span text:style-name="T55">r3,g3,b3,p3;</text:span><text:span text:style-name="T145"><text:tab/></text:span><text:span text:style-name="T164">RGB color </text:span><text:span text:style-name="T165">3</text:span><text:span text:style-name="T164"> + </text:span><text:span text:style-name="T165">padding</text:span></text:p>
      <text:p text:style-name="P246"><text:tab/>short<text:tab/><text:span text:style-name="T59">x</text:span><text:span text:style-name="T55">3,y3;</text:span><text:span text:style-name="T145"><text:tab/></text:span><text:span text:style-name="T162">Screen coordinates </text:span><text:span text:style-name="T165">3</text:span></text:p>
      <text:p text:style-name="P247"><text:tab/><text:span text:style-name="T373">u_</text:span>int<text:tab/><text:span text:style-name="T55">pad;</text:span><text:span text:style-name="T145"><text:tab/></text:span><text:span text:style-name="T162">Terminator value (usually 0x55555555)</text:span></text:p>
      <text:p text:style-name="P218">} LINE_G4;</text:p>
      <text:p text:style-name="P422">Explanation</text:p>
      <text:p text:style-name="P168">LINE_F2 draws a <text:span text:style-name="T363">solid colored </text:span>2-point line between (<text:span text:style-name="T27">x0</text:span>, <text:span text:style-name="T27">y0</text:span>) – (<text:span text:style-name="T27">x1</text:span>, <text:span text:style-name="T27">y1</text:span>) <text:span text:style-name="T363">with color specified by (</text:span><text:span text:style-name="T47">r0, g0, b0</text:span><text:span text:style-name="T130">)</text:span><text:span text:style-name="T131"> </text:span><text:span text:style-name="T61">–</text:span><text:span text:style-name="T130">(</text:span><text:span text:style-name="T47">r</text:span><text:span text:style-name="T48">1</text:span><text:span text:style-name="T47">, g</text:span><text:span text:style-name="T48">1</text:span><text:span text:style-name="T47">, b</text:span><text:span text:style-name="T48">1</text:span><text:span text:style-name="T130">).</text:span></text:p>
      <text:p text:style-name="P168"><text:span text:style-name="T130">LINE_F3 draws a solid colored 3-point line around (</text:span><text:span text:style-name="T47">x0</text:span><text:span text:style-name="T130">, </text:span><text:span text:style-name="T47">y0</text:span><text:span text:style-name="T130">) – (</text:span><text:span text:style-name="T47">x1</text:span><text:span text:style-name="T130">, </text:span><text:span text:style-name="T47">y1</text:span><text:span text:style-name="T130">) – (</text:span><text:span text:style-name="T47">x2, y2</text:span><text:span text:style-name="T130">) with color specified by (</text:span><text:span text:style-name="T47">r0, g0, b0</text:span><text:span text:style-name="T130">) – (</text:span><text:span text:style-name="T47">r</text:span><text:span text:style-name="T48">1</text:span><text:span text:style-name="T47">, g</text:span><text:span text:style-name="T48">1</text:span><text:span text:style-name="T47">, b</text:span><text:span text:style-name="T48">1</text:span><text:span text:style-name="T130">) – (</text:span><text:span text:style-name="T47">r</text:span><text:span text:style-name="T48">2</text:span><text:span text:style-name="T47">, g</text:span><text:span text:style-name="T48">2</text:span><text:span text:style-name="T47">, b</text:span><text:span text:style-name="T48">2</text:span><text:span text:style-name="T130">).</text:span></text:p>
      <text:p text:style-name="P83"><text:span text:style-name="T130">LINE_F4 draws a solid colored 4-point line around (</text:span><text:span text:style-name="T47">x0</text:span><text:span text:style-name="T130">, </text:span><text:span text:style-name="T47">y0</text:span><text:span text:style-name="T130">) – (</text:span><text:span text:style-name="T47">x1, y1</text:span><text:span text:style-name="T130">) – (</text:span><text:span text:style-name="T47">x2, y2</text:span><text:span text:style-name="T130">) – (</text:span><text:span text:style-name="T47">x3, y3</text:span><text:span text:style-name="T130">) with color specified by (</text:span><text:span text:style-name="T47">r0, g0, b0</text:span><text:span text:style-name="T130">) – (</text:span><text:span text:style-name="T47">r</text:span><text:span text:style-name="T48">1</text:span><text:span text:style-name="T47">, g</text:span><text:span text:style-name="T48">1</text:span><text:span text:style-name="T47">, b</text:span><text:span text:style-name="T48">1</text:span><text:span text:style-name="T130">) – (</text:span><text:span text:style-name="T47">r</text:span><text:span text:style-name="T48">2</text:span><text:span text:style-name="T47">, g</text:span><text:span text:style-name="T48">2</text:span><text:span text:style-name="T47">, b</text:span><text:span text:style-name="T48">2</text:span><text:span text:style-name="T130">) – (</text:span><text:span text:style-name="T47">r</text:span><text:span text:style-name="T49">3</text:span><text:span text:style-name="T47">, g</text:span><text:span text:style-name="T49">3</text:span><text:span text:style-name="T47">, b</text:span><text:span text:style-name="T49">3</text:span><text:span text:style-name="T130">).</text:span></text:p>
      <text:h text:style-name="P572" text:outline-level="3"><text:bookmark-start text:name="__RefHeading___Toc9028_672593291"/>P_TAG<text:bookmark-end text:name="__RefHeading___Toc9028_672593291"/></text:h>
      <text:p text:style-name="P104"><text:span text:style-name="T290">Generic p</text:span>rimitive header</text:p>
      <text:p text:style-name="P300">Library<text:tab/>Header File<text:tab/>Original<text:tab/>Introduced<text:tab/>Documentation Date</text:p>
      <text:p text:style-name="P453">libpsxgpu.a<text:tab/>psxgpu.h<text:tab/>No<text:tab/>0.<text:span text:style-name="T274">0</text:span>1b<text:tab/>0<text:span text:style-name="T291">6</text:span>/<text:span text:style-name="T291">08</text:span>/2019</text:p>
      <text:p text:style-name="P357">Structure</text:p>
      <text:p text:style-name="P218">typedef struct {</text:p>
      <text:p text:style-name="Code"><text:tab/><text:span text:style-name="T13">u_</text:span><text:span text:style-name="T2">int</text:span><text:tab/><text:span text:style-name="T27">addr:24;</text:span><text:tab/><text:span text:style-name="T289">Next primitive address</text:span></text:p>
      <text:p text:style-name="Code"><text:tab/><text:span text:style-name="T13">u_</text:span><text:span text:style-name="T2">int</text:span><text:tab/><text:span text:style-name="T27">len:8;</text:span><text:tab/><text:span text:style-name="T289">Primitive length (in words)</text:span></text:p>
      <text:p text:style-name="Code"><text:tab/><text:span text:style-name="T13">u_</text:span><text:span text:style-name="T2">char</text:span><text:tab/><text:span text:style-name="T27">r,g,b;</text:span><text:tab/><text:span text:style-name="T289">Primitive color</text:span></text:p>
      <text:p text:style-name="Code"><text:tab/><text:span text:style-name="T13">u_</text:span><text:span text:style-name="T2">char</text:span><text:tab/><text:span text:style-name="T27">code;</text:span><text:tab/><text:span text:style-name="T289">Primitive code</text:span></text:p>
      <text:p text:style-name="P218">} P_TAG;</text:p>
      <text:p text:style-name="P358">Explanation</text:p>
      <text:p text:style-name="P49"><text:span text:style-name="T289">Normally used in various primitive preparation macros and the </text:span><text:a xlink:type="simple" xlink:href="#2.4.1.addPrim|outline" text:style-name="Internet_20_link" text:visited-style-name="Visited_20_Internet_20_Link"><text:span text:style-name="T289">addPrim</text:span></text:a><text:span text:style-name="T289"> macro.</text:span></text:p>
      <text:h text:style-name="P576" text:outline-level="3"><text:bookmark-start text:name="__RefHeading___Toc9030_672593291"/>POLY_F3, <text:span text:style-name="T292">POLY_F4</text:span><text:bookmark-end text:name="__RefHeading___Toc9030_672593291"/></text:h>
      <text:p text:style-name="P105">3-point <text:span text:style-name="T292">and 4-point, untextured, </text:span>flat shaded polygon primitive<text:span text:style-name="T296">s</text:span></text:p>
      <text:p text:style-name="P301">Library<text:tab/>Header File<text:tab/>Original<text:tab/>Introduced<text:tab/>Documentation Date</text:p>
      <text:p text:style-name="P454">libpsxgpu.a<text:tab/>psxgpu.h<text:tab/>No<text:tab/>0.<text:span text:style-name="T274">0</text:span>1b<text:tab/>0<text:span text:style-name="T291">6</text:span>/<text:span text:style-name="T291">08</text:span>/2019</text:p>
      <text:p text:style-name="P359">Structure</text:p>
      <text:p text:style-name="P218">typedef struct {</text:p>
      <text:p text:style-name="Code"><text:tab/><text:span text:style-name="T14">u_</text:span><text:span text:style-name="T2">int</text:span><text:tab/><text:span text:style-name="T27">tag;</text:span><text:span text:style-name="T61"><text:tab/></text:span><text:span text:style-name="T95">Pointer tag to primitive + packet length</text:span></text:p>
      <text:p text:style-name="Code"><text:tab/><text:span text:style-name="T14">u_</text:span><text:span text:style-name="T2">char</text:span><text:tab/><text:span text:style-name="T27">r0,g0,b0,code;</text:span><text:span text:style-name="T61"><text:tab/></text:span><text:span text:style-name="T95">RGB color + primitive code</text:span></text:p>
      <text:p text:style-name="P259"><text:tab/><text:span text:style-name="T2">short</text:span><text:tab/><text:span text:style-name="T27">x0,y0;</text:span><text:span text:style-name="T61"><text:tab/></text:span><text:span text:style-name="T100">Screen</text:span><text:span text:style-name="T95"> coordinates 0</text:span></text:p>
      <text:p text:style-name="P259"><text:tab/><text:span text:style-name="T2">short</text:span><text:tab/><text:span text:style-name="T27">x1,y1;</text:span><text:span text:style-name="T61"><text:tab/></text:span><text:span text:style-name="T100">Screen</text:span><text:span text:style-name="T95"> coordinates 1</text:span></text:p>
      <text:p text:style-name="P259"><text:tab/><text:span text:style-name="T2">short</text:span><text:tab/><text:span text:style-name="T27">x2,y2;</text:span><text:span text:style-name="T61"><text:tab/></text:span><text:span text:style-name="T100">Screen</text:span><text:span text:style-name="T95"> coordinates 2</text:span></text:p>
      <text:p text:style-name="P218">} POLY_F3;</text:p>
      <text:p text:style-name="Code"/>
      <text:p text:style-name="P220">typedef struct {</text:p>
      <text:p text:style-name="P260"><text:tab/><text:span text:style-name="T14">u_</text:span><text:span text:style-name="T2">int</text:span><text:tab/><text:span text:style-name="T27">tag;</text:span><text:span text:style-name="T61"><text:tab/></text:span><text:span text:style-name="T95">Pointer tag to primitive + packet length</text:span></text:p>
      <text:p text:style-name="P260"><text:tab/><text:span text:style-name="T14">u_</text:span><text:span text:style-name="T2">char</text:span><text:tab/><text:span text:style-name="T27">r0,g0,b0,code;</text:span><text:span text:style-name="T61"><text:tab/></text:span><text:span text:style-name="T95">RGB color + primitive code</text:span></text:p>
      <text:p text:style-name="P259"><text:tab/><text:span text:style-name="T2">short</text:span><text:tab/><text:span text:style-name="T27">x0,y0;</text:span><text:span text:style-name="T61"><text:tab/></text:span><text:span text:style-name="T100">Screen</text:span><text:span text:style-name="T95"> coordinates 0</text:span></text:p>
      <text:p text:style-name="P259"><text:tab/><text:span text:style-name="T2">short</text:span><text:tab/><text:span text:style-name="T27">x1,y1;</text:span><text:span text:style-name="T61"><text:tab/></text:span><text:span text:style-name="T100">Screen</text:span><text:span text:style-name="T95"> coordinates 1</text:span></text:p>
      <text:p text:style-name="P259"><text:tab/><text:span text:style-name="T2">short</text:span><text:tab/><text:span text:style-name="T27">x2,y2;</text:span><text:span text:style-name="T61"><text:tab/></text:span><text:span text:style-name="T100">Screen</text:span><text:span text:style-name="T95"> coordinates 2</text:span></text:p>
      <text:p text:style-name="P259"><text:span text:style-name="T95"><text:tab/></text:span><text:span text:style-name="T169">short</text:span><text:span text:style-name="T95"><text:tab/></text:span><text:span text:style-name="T32">x</text:span><text:span text:style-name="T33">3</text:span><text:span text:style-name="T32">,y</text:span><text:span text:style-name="T33">3</text:span><text:span text:style-name="T32">;</text:span><text:span text:style-name="T95"><text:tab/></text:span><text:span text:style-name="T100">Screen</text:span><text:span text:style-name="T95"> coordinates </text:span><text:span text:style-name="T96">3</text:span></text:p>
      <text:p text:style-name="P220">} POLY_F<text:span text:style-name="T292">4</text:span>;</text:p>
      <text:p text:style-name="P360">Explanation</text:p>
      <text:p text:style-name="P78">POLY_F3 draws a 3-point flat shaded, untextured polygon <text:span text:style-name="T293">to screen coordinates (</text:span><text:span text:style-name="T34">x0,y0</text:span><text:span text:style-name="T97">) – (</text:span><text:span text:style-name="T34">x1,y1</text:span><text:span text:style-name="T97">) – (</text:span><text:span text:style-name="T34">x2,y2</text:span><text:span text:style-name="T97">)</text:span>.</text:p>
      <text:p text:style-name="P78">POLY_F4 draws a 4-point flat shaded, untextured polygon <text:span text:style-name="T293">to screen coordinates (</text:span><text:span text:style-name="T34">x0,y0</text:span><text:span text:style-name="T97">) – (</text:span><text:span text:style-name="T34">x1,y1)</text:span><text:span text:style-name="T97"> – (</text:span><text:span text:style-name="T34">x2,y2</text:span><text:span text:style-name="T97">) – (</text:span><text:span text:style-name="T34">x3,y3</text:span><text:span text:style-name="T97">)</text:span>.</text:p>
      <text:p text:style-name="P261"><text:span text:style-name="T98">Elements</text:span><text:span text:style-name="T35"> r</text:span><text:span text:style-name="T27">0, g0, b0</text:span><text:span text:style-name="T61"> </text:span><text:span text:style-name="T98">specifies the color of the primitive.</text:span></text:p>
      <text:p text:style-name="P60"><text:span text:style-name="T152">U</text:span><text:span text:style-name="T153">se </text:span><text:a xlink:type="simple" xlink:href="#2.4.4.setPolyF3|outline" text:style-name="Internet_20_link" text:visited-style-name="Visited_20_Internet_20_Link">setPolyF3</text:a> <text:span text:style-name="T294">and </text:span><text:a xlink:type="simple" xlink:href="#2.4.8.setPolyF4|outline" text:style-name="Internet_20_link" text:visited-style-name="Visited_20_Internet_20_Link"><text:span text:style-name="T294">setPolyF4</text:span></text:a> <text:span text:style-name="T294">macros respectively to initialize the primitive before adding it to an ordering table.</text:span></text:p>
      <text:p text:style-name="P106">The following figure describes the vertex order for 4-point polygons:</text:p>
      <text:p text:style-name="P107"><draw:custom-shape text:anchor-type="paragraph" draw:z-index="0" draw:name="Shape1" draw:style-name="gr1" draw:text-style-name="P627" svg:width="3.204cm" svg:height="2.894cm" svg:x="0.499cm" svg:y="0.393cm"><text:p/><draw:enhanced-geometry svg:viewBox="0 0 21600 21600" draw:type="rectangle" draw:enhanced-path="M 0 0 L 21600 0 21600 21600 0 21600 0 0 Z N"/></draw:custom-shape>V0<text:tab/><text:tab/> <text:s text:c="2"/>V1</text:p>
      <text:p text:style-name="P107"/>
      <text:p text:style-name="P107"/>
      <text:p text:style-name="P107"/>
      <text:p text:style-name="P107"/>
      <text:p text:style-name="P107">V2<text:tab/><text:tab/> <text:s text:c="2"/>V3</text:p>
      <text:h text:style-name="P577" text:outline-level="3"><text:bookmark-start text:name="__RefHeading___Toc9032_672593291"/>POLY_FT3, POLY_FT4<text:bookmark-end text:name="__RefHeading___Toc9032_672593291"/></text:h>
      <text:p text:style-name="P108">3-point and 4-point, textured, flat shaded polygon primitives</text:p>
      <text:p text:style-name="P302">Library<text:tab/>Header File<text:tab/>Original<text:tab/>Introduced<text:tab/>Documentation Date</text:p>
      <text:p text:style-name="P455">libpsxgpu.a<text:tab/>psxgpu.h<text:tab/>No<text:tab/>0.<text:span text:style-name="T274">0</text:span>1b<text:tab/>0<text:span text:style-name="T291">6</text:span>/<text:span text:style-name="T291">08</text:span>/2019</text:p>
      <text:p text:style-name="P361">Structure</text:p>
      <text:p text:style-name="P218">typedef struct {</text:p>
      <text:p text:style-name="P265"><text:span text:style-name="T295"><text:tab/></text:span><text:span text:style-name="T15">u_</text:span><text:span text:style-name="T2">int</text:span><text:tab/><text:span text:style-name="T27">tag;</text:span><text:span text:style-name="T61"><text:tab/></text:span><text:span text:style-name="T95">Pointer tag to primitive + packet length</text:span></text:p>
      <text:p text:style-name="P265"><text:tab/><text:span text:style-name="T15">u_</text:span><text:span text:style-name="T2">char</text:span><text:tab/><text:span text:style-name="T27">r0,g0,b0,code;</text:span><text:span text:style-name="T61"><text:tab/></text:span><text:span text:style-name="T95">RGB color + primitive code</text:span></text:p>
      <text:p text:style-name="P259"><text:tab/><text:span text:style-name="T2">short</text:span><text:tab/><text:span text:style-name="T27">x0,y0;</text:span><text:span text:style-name="T61"><text:tab/></text:span><text:span text:style-name="T100">Screen</text:span><text:span text:style-name="T95"> coordinates 0</text:span></text:p>
      <text:p text:style-name="Code"><text:tab/><text:span text:style-name="T15">u_</text:span><text:span text:style-name="T2">char</text:span><text:tab/><text:span text:style-name="T27">u0,v0;</text:span><text:span text:style-name="T61"><text:tab/></text:span><text:span text:style-name="T99">Texture coordinates 0</text:span></text:p>
      <text:p text:style-name="Code"><text:tab/><text:span text:style-name="T15">u_</text:span><text:span text:style-name="T2">short</text:span><text:tab/><text:span text:style-name="T27">clut;</text:span><text:span text:style-name="T61"><text:tab/></text:span><text:span text:style-name="T100">Texture CLUT ID</text:span></text:p>
      <text:p text:style-name="P259"><text:tab/><text:span text:style-name="T2">short</text:span><text:tab/><text:span text:style-name="T27">x1,y1;</text:span><text:span text:style-name="T61"><text:tab/></text:span><text:span text:style-name="T100">Screen</text:span><text:span text:style-name="T95"> coordinates </text:span><text:span text:style-name="T99">1</text:span></text:p>
      <text:p text:style-name="Code"><text:tab/><text:span text:style-name="T15">u_</text:span><text:span text:style-name="T2">char</text:span><text:tab/><text:span text:style-name="T27">u1,v1;</text:span><text:span text:style-name="T61"><text:tab/></text:span><text:span text:style-name="T99">Texture coordinates 1</text:span></text:p>
      <text:p text:style-name="Code"><text:tab/><text:span text:style-name="T15">u_</text:span><text:span text:style-name="T2">short</text:span><text:tab/><text:span text:style-name="T27">tpage;</text:span><text:span text:style-name="T61"><text:tab/></text:span><text:span text:style-name="T100">Texture page</text:span></text:p>
      <text:p text:style-name="P259"><text:tab/><text:span text:style-name="T2">short</text:span><text:tab/><text:span text:style-name="T27">x2,y2;</text:span><text:span text:style-name="T61"><text:tab/></text:span><text:span text:style-name="T100">Screen</text:span><text:span text:style-name="T95"> coordinates </text:span><text:span text:style-name="T99">2</text:span></text:p>
      <text:p text:style-name="Code"><text:tab/><text:span text:style-name="T15">u_</text:span><text:span text:style-name="T2">char</text:span><text:tab/><text:span text:style-name="T27">u2,v2;</text:span><text:span text:style-name="T61"><text:tab/></text:span><text:span text:style-name="T99">Texture coordinates 2</text:span></text:p>
      <text:p text:style-name="Code"><text:tab/><text:span text:style-name="T15">u_</text:span><text:span text:style-name="T2">short</text:span><text:tab/><text:span text:style-name="T27">pad;</text:span><text:span text:style-name="T61"><text:tab/></text:span><text:span text:style-name="T100">Padding</text:span></text:p>
      <text:p text:style-name="P218">} POLY_FT3;</text:p>
      <text:p text:style-name="Code"/>
      <text:p text:style-name="P218">typedef struct {</text:p>
      <text:p text:style-name="Code"><text:tab/><text:span text:style-name="T15">u_</text:span><text:span text:style-name="T2">int</text:span><text:tab/><text:span text:style-name="T27">tag;</text:span><text:span text:style-name="T61"><text:tab/></text:span><text:span text:style-name="T100">Pointer tag to primitive + packet length</text:span></text:p>
      <text:p text:style-name="Code"><text:tab/><text:span text:style-name="T15">u_</text:span><text:span text:style-name="T2">char</text:span><text:tab/><text:span text:style-name="T27">r0,g0,b0,code;</text:span><text:span text:style-name="T61"><text:tab/></text:span><text:span text:style-name="T100">RGB color + primitive code</text:span></text:p>
      <text:p text:style-name="P266"><text:tab/><text:span text:style-name="T2">short</text:span><text:tab/><text:span text:style-name="T27">x0,y0;</text:span><text:span text:style-name="T61"><text:tab/></text:span><text:span text:style-name="T100">Screen coordinates 0</text:span></text:p>
      <text:p text:style-name="P266"><text:tab/><text:span text:style-name="T15">u_</text:span><text:span text:style-name="T2">char</text:span><text:tab/><text:span text:style-name="T27">u0,v0;</text:span><text:span text:style-name="T61"><text:tab/></text:span><text:span text:style-name="T99">Texture coordinates 0</text:span></text:p>
      <text:p text:style-name="Code"><text:tab/><text:span text:style-name="T15">u_</text:span><text:span text:style-name="T2">short</text:span><text:tab/><text:span text:style-name="T27">clut;</text:span><text:span text:style-name="T61"><text:tab/></text:span><text:span text:style-name="T100">Texture CLUT ID</text:span></text:p>
      <text:p text:style-name="Code"><text:tab/><text:span text:style-name="T2">short</text:span><text:tab/><text:span text:style-name="T27">x1,y1;</text:span><text:span text:style-name="T61"><text:tab/></text:span><text:span text:style-name="T100">Screen coordinates 1</text:span></text:p>
      <text:p text:style-name="P266"><text:tab/><text:span text:style-name="T15">u_</text:span><text:span text:style-name="T2">char</text:span><text:tab/><text:span text:style-name="T27">u1,v1;</text:span><text:span text:style-name="T61"><text:tab/></text:span><text:span text:style-name="T99">Texture coordinates </text:span><text:span text:style-name="T100">1</text:span></text:p>
      <text:p text:style-name="Code"><text:tab/><text:span text:style-name="T15">u_</text:span><text:span text:style-name="T2">short</text:span><text:tab/><text:span text:style-name="T27">tpage;</text:span><text:span text:style-name="T61"><text:tab/></text:span><text:span text:style-name="T100">Texture page</text:span></text:p>
      <text:p text:style-name="Code"><text:tab/><text:span text:style-name="T2">short</text:span><text:tab/><text:span text:style-name="T27">x2,y2;</text:span><text:span text:style-name="T61"><text:tab/></text:span><text:span text:style-name="T100">Screen coordinates 2</text:span></text:p>
      <text:p text:style-name="P266"><text:tab/><text:span text:style-name="T15">u_</text:span><text:span text:style-name="T2">char</text:span><text:tab/><text:span text:style-name="T27">u2,v2;</text:span><text:span text:style-name="T61"><text:tab/></text:span><text:span text:style-name="T99">Texture coordinates </text:span><text:span text:style-name="T100">2</text:span></text:p>
      <text:p text:style-name="Code"><text:tab/><text:span text:style-name="T15">u_</text:span><text:span text:style-name="T2">short</text:span><text:tab/><text:span text:style-name="T27">pad0;</text:span><text:span text:style-name="T61"><text:tab/></text:span><text:span text:style-name="T100">Padding</text:span></text:p>
      <text:p text:style-name="Code"><text:tab/><text:span text:style-name="T2">short</text:span><text:tab/><text:span text:style-name="T27">x3,y3;</text:span><text:span text:style-name="T61"><text:tab/></text:span><text:span text:style-name="T100">Screen coordinates 3</text:span></text:p>
      <text:p text:style-name="P266"><text:tab/><text:span text:style-name="T15">u_</text:span><text:span text:style-name="T2">char</text:span><text:tab/><text:span text:style-name="T27">u3,v3;</text:span><text:span text:style-name="T61"><text:tab/></text:span><text:span text:style-name="T99">Texture coordinates </text:span><text:span text:style-name="T100">3</text:span></text:p>
      <text:p text:style-name="Code"><text:tab/><text:span text:style-name="T15">u_</text:span><text:span text:style-name="T2">short</text:span><text:tab/><text:span text:style-name="T27">pad1;</text:span><text:span text:style-name="T61"><text:tab/></text:span><text:span text:style-name="T100">Padding</text:span></text:p>
      <text:p text:style-name="P218">} POLY_FT4;</text:p>
      <text:p text:style-name="P361">Explanation</text:p>
      <text:p text:style-name="P79">POLY_F<text:span text:style-name="T300">T</text:span>3 draws a 3-point flat shaded, <text:span text:style-name="T297">textured</text:span> polygon <text:span text:style-name="T293">to screen coordinates (</text:span><text:span text:style-name="T34">x0,y0</text:span><text:span text:style-name="T97">) – (</text:span><text:span text:style-name="T34">x1,y1</text:span><text:span text:style-name="T97">) – (</text:span><text:span text:style-name="T34">x2,y2</text:span><text:span text:style-name="T97">)</text:span>.</text:p>
      <text:p text:style-name="P79">POLY_F<text:span text:style-name="T300">T</text:span>4 draws a 4-point flat shaded, <text:span text:style-name="T297">textured</text:span> polygon <text:span text:style-name="T293">to screen coordinates (</text:span><text:span text:style-name="T34">x0,y0</text:span><text:span text:style-name="T97">) – (</text:span><text:span text:style-name="T34">x1,y1)</text:span><text:span text:style-name="T97"> – (</text:span><text:span text:style-name="T34">x2,y2</text:span><text:span text:style-name="T97">) – (</text:span><text:span text:style-name="T34">x3,y3</text:span><text:span text:style-name="T97">)</text:span>.</text:p>
      <text:p text:style-name="P80"><text:span text:style-name="T102">Elements </text:span><text:span text:style-name="T97">(</text:span><text:span text:style-name="T37">u</text:span><text:span text:style-name="T34">0,</text:span><text:span text:style-name="T37">v</text:span><text:span text:style-name="T34">0</text:span><text:span text:style-name="T97">)</text:span><text:span text:style-name="T102">,</text:span><text:span text:style-name="T97"> (</text:span><text:span text:style-name="T37">u</text:span><text:span text:style-name="T34">1,</text:span><text:span text:style-name="T37">v</text:span><text:span text:style-name="T34">1)</text:span><text:span text:style-name="T37">,</text:span><text:span text:style-name="T97"> (</text:span><text:span text:style-name="T37">u</text:span><text:span text:style-name="T34">2,</text:span><text:span text:style-name="T37">v</text:span><text:span text:style-name="T34">2</text:span><text:span text:style-name="T97">) </text:span><text:span text:style-name="T102">and</text:span><text:span text:style-name="T97"> (</text:span><text:span text:style-name="T37">u</text:span><text:span text:style-name="T34">3,</text:span><text:span text:style-name="T37">v</text:span><text:span text:style-name="T34">3</text:span><text:span text:style-name="T97">) </text:span><text:span text:style-name="T102">specify the texture coordinates within the texture page specified by </text:span><text:span text:style-name="T37">tpage</text:span><text:span text:style-name="T102">. </text:span><text:span text:style-name="T103">Texture CLUT ID is specified by the </text:span><text:span text:style-name="T38">clut</text:span><text:span text:style-name="T103"> element.</text:span></text:p>
      <text:p text:style-name="P262"><text:span text:style-name="T98">Elements</text:span><text:span text:style-name="T35"> r</text:span><text:span text:style-name="T27">0, g0, b0</text:span><text:span text:style-name="T61"> </text:span><text:span text:style-name="T98">specifies the color of the primitive.</text:span></text:p>
      <text:p text:style-name="P62"><text:span text:style-name="T152">U</text:span><text:span text:style-name="T154">se </text:span><text:a xlink:type="simple" xlink:href="#2.4.5.setPolyFT3|outline" text:style-name="Internet_20_link" text:visited-style-name="Visited_20_Internet_20_Link">setPolyFT3</text:a> <text:span text:style-name="T297">and </text:span><text:a xlink:type="simple" xlink:href="#2.4.9.setPolyFT4|outline" text:style-name="Internet_20_link" text:visited-style-name="Visited_20_Internet_20_Link"><text:span text:style-name="T297">setPolyFT4</text:span></text:a> <text:span text:style-name="T297">macros respectively to initialize the primitive before adding it to an ordering table.</text:span></text:p>
      <text:p text:style-name="P61"><text:span text:style-name="T304">See </text:span><text:a xlink:type="simple" xlink:href="#2.2.6.POLY_F3, POLY_F4|outline" text:style-name="Internet_20_link" text:visited-style-name="Visited_20_Internet_20_Link"><text:span text:style-name="T304">POLY_F3, POLY_F4</text:span></text:a><text:span text:style-name="T304"> for a visual figure of the vertex order for 4-point polygons.</text:span></text:p>
      <text:h text:style-name="P578" text:outline-level="3"><text:bookmark-start text:name="__RefHeading___Toc9034_672593291"/>POLY_G3, POLY_G4<text:bookmark-end text:name="__RefHeading___Toc9034_672593291"/></text:h>
      <text:p text:style-name="P50">3-point and 4-point, untextured, gouraud shaded polygon primitives</text:p>
      <text:p text:style-name="P303">Library<text:tab/>Header File<text:tab/>Original<text:tab/>Introduced<text:tab/>Documentation Date</text:p>
      <text:p text:style-name="P461">libpsxgpu.a<text:tab/>psxgpu.h<text:tab/>No<text:tab/>0.<text:span text:style-name="T274">0</text:span>1b<text:tab/>0<text:span text:style-name="T291">6</text:span>/<text:span text:style-name="T291">08</text:span>/2019</text:p>
      <text:p text:style-name="Subheading">Structure</text:p>
      <text:p text:style-name="P218">typedef struct {</text:p>
      <text:p text:style-name="P259"><text:tab/><text:span text:style-name="T16">u_</text:span><text:span text:style-name="T2">int</text:span><text:tab/><text:span text:style-name="T27">tag;</text:span><text:span text:style-name="T61"><text:tab/></text:span><text:span text:style-name="T95">Pointer tag to primitive + packet length</text:span></text:p>
      <text:p text:style-name="Code"><text:tab/><text:span text:style-name="T16">u_</text:span><text:span text:style-name="T2">char</text:span><text:tab/><text:span text:style-name="T27">r0,g0,b0,code;</text:span><text:span text:style-name="T61"><text:tab/></text:span><text:span text:style-name="T101">RGB color 0 + code</text:span></text:p>
      <text:p text:style-name="P267"><text:tab/><text:span text:style-name="T2">short</text:span><text:tab/><text:span text:style-name="T27">x0,y0;</text:span><text:span text:style-name="T61"><text:tab/></text:span><text:span text:style-name="T101">Screen coordinates 0</text:span></text:p>
      <text:p text:style-name="Code"><text:tab/><text:span text:style-name="T16">u_</text:span><text:span text:style-name="T2">char</text:span><text:tab/><text:span text:style-name="T27">r1,g1,b1,pad0;</text:span><text:span text:style-name="T61"><text:tab/></text:span><text:span text:style-name="T101">RGB color 1</text:span></text:p>
      <text:p text:style-name="P267"><text:tab/><text:span text:style-name="T2">short</text:span><text:tab/><text:span text:style-name="T27">x1,y1;</text:span><text:span text:style-name="T61"><text:tab/></text:span><text:span text:style-name="T101">Screen coordinates 1</text:span></text:p>
      <text:p text:style-name="Code"><text:tab/><text:span text:style-name="T16">u_</text:span><text:span text:style-name="T2">char</text:span><text:tab/><text:span text:style-name="T27">r2,g2,b2,pad1;</text:span><text:span text:style-name="T61"><text:tab/></text:span><text:span text:style-name="T101">RGB color 2</text:span></text:p>
      <text:p text:style-name="P267"><text:tab/><text:span text:style-name="T2">short</text:span><text:tab/><text:span text:style-name="T27">x2,y2;</text:span><text:span text:style-name="T61"><text:tab/></text:span><text:span text:style-name="T101">Screen coordinates 2</text:span></text:p>
      <text:p text:style-name="P218">} POLY_G3;</text:p>
      <text:p text:style-name="Code"/>
      <text:p text:style-name="P218">typedef struct {</text:p>
      <text:p text:style-name="P259"><text:tab/><text:span text:style-name="T16">u_</text:span><text:span text:style-name="T2">int</text:span><text:tab/><text:span text:style-name="T27">tag;</text:span><text:span text:style-name="T61"><text:tab/></text:span><text:span text:style-name="T95">Pointer tag to primitive + packet length</text:span></text:p>
      <text:p text:style-name="P259"><text:tab/><text:span text:style-name="T16">u_</text:span><text:span text:style-name="T2">char</text:span><text:tab/><text:span text:style-name="T27">r0,g0,b0,code;</text:span><text:span text:style-name="T61"><text:tab/></text:span><text:span text:style-name="T101">RGB color 0 + code</text:span></text:p>
      <text:p text:style-name="Code"><text:tab/><text:span text:style-name="T2">short</text:span><text:tab/><text:span text:style-name="T27">x0,y0;</text:span><text:tab/><text:span text:style-name="T298">Screen coordinates 0</text:span></text:p>
      <text:p text:style-name="Code"><text:tab/><text:span text:style-name="T16">u_</text:span><text:span text:style-name="T2">char</text:span><text:tab/><text:span text:style-name="T27">r1,g1,b1,pad0;</text:span><text:tab/><text:span text:style-name="T298">RGB color 1 + padding</text:span></text:p>
      <text:p text:style-name="Code"><text:tab/><text:span text:style-name="T2">short</text:span><text:tab/><text:span text:style-name="T27">x1,y1;</text:span><text:tab/><text:span text:style-name="T298">Screen coordinates 1</text:span></text:p>
      <text:p text:style-name="P259"><text:tab/><text:span text:style-name="T16">u_</text:span><text:span text:style-name="T2">char</text:span><text:tab/><text:span text:style-name="T27">r2,g2,b2,pad1;</text:span><text:tab/><text:span text:style-name="T298">RGB color 2 + padding</text:span></text:p>
      <text:p text:style-name="Code"><text:tab/><text:span text:style-name="T2">short</text:span><text:tab/><text:span text:style-name="T27">x2,y2;</text:span><text:tab/><text:span text:style-name="T298">Screen coordinates 2</text:span></text:p>
      <text:p text:style-name="P259"><text:tab/><text:span text:style-name="T16">u_</text:span><text:span text:style-name="T2">char</text:span><text:tab/><text:span text:style-name="T27">r3,g3,b3,pad2;</text:span><text:tab/><text:span text:style-name="T298">RGB color 3 + padding</text:span></text:p>
      <text:p text:style-name="Code"><text:tab/><text:span text:style-name="T2">short</text:span><text:tab/><text:span text:style-name="T27">x3,y3;</text:span><text:tab/><text:span text:style-name="T298">Screen coordinates 3</text:span></text:p>
      <text:p text:style-name="P218">} POLY_G4;</text:p>
      <text:p text:style-name="P362">Explanation</text:p>
      <text:p text:style-name="P81">POLY_<text:span text:style-name="T299">G</text:span>3 draws a 3-point flat shaded, <text:span text:style-name="T297">textured</text:span> polygon <text:span text:style-name="T293">to screen coordinates (</text:span><text:span text:style-name="T34">x0,y0</text:span><text:span text:style-name="T97">) – (</text:span><text:span text:style-name="T34">x1,y1</text:span><text:span text:style-name="T97">) – (</text:span><text:span text:style-name="T34">x2,y2</text:span><text:span text:style-name="T97">)</text:span>.</text:p>
      <text:p text:style-name="P81">POLY_<text:span text:style-name="T299">G</text:span>4 draws a 4-point flat shaded, <text:span text:style-name="T297">textured</text:span> polygon <text:span text:style-name="T293">to screen coordinates (</text:span><text:span text:style-name="T34">x0,y0</text:span><text:span text:style-name="T97">) – (</text:span><text:span text:style-name="T34">x1,y1)</text:span><text:span text:style-name="T97"> – (</text:span><text:span text:style-name="T34">x2,y2</text:span><text:span text:style-name="T97">) – (</text:span><text:span text:style-name="T34">x3,y3</text:span><text:span text:style-name="T97">)</text:span>.</text:p>
      <text:p text:style-name="P263"><text:span text:style-name="T98">Elements</text:span><text:span text:style-name="T35"> </text:span><text:span text:style-name="T101">(</text:span><text:span text:style-name="T35">r</text:span><text:span text:style-name="T27">0,g0,b0</text:span><text:span text:style-name="T101">)</text:span><text:span text:style-name="T36">, </text:span><text:span text:style-name="T101">(</text:span><text:span text:style-name="T35">r</text:span><text:span text:style-name="T36">1</text:span><text:span text:style-name="T27">,g</text:span><text:span text:style-name="T36">1</text:span><text:span text:style-name="T27">,b</text:span><text:span text:style-name="T36">1</text:span><text:span text:style-name="T101">), (</text:span><text:span text:style-name="T35">r</text:span><text:span text:style-name="T36">2</text:span><text:span text:style-name="T27">,g</text:span><text:span text:style-name="T36">2</text:span><text:span text:style-name="T27">,b</text:span><text:span text:style-name="T36">2</text:span><text:span text:style-name="T101">)</text:span><text:span text:style-name="T61"> </text:span><text:span text:style-name="T101">and (</text:span><text:span text:style-name="T35">r</text:span><text:span text:style-name="T36">3</text:span><text:span text:style-name="T27">,g</text:span><text:span text:style-name="T36">3</text:span><text:span text:style-name="T27">,b</text:span><text:span text:style-name="T36">3</text:span><text:span text:style-name="T101">) </text:span><text:span text:style-name="T98">specifies the color of the primitive </text:span><text:span text:style-name="T101">for each point</text:span><text:span text:style-name="T98">.</text:span></text:p>
      <text:p text:style-name="P50"><text:span text:style-name="T152">U</text:span><text:span text:style-name="T154">se </text:span><text:a xlink:type="simple" xlink:href="#2.4.6.setPolyG3|outline" text:style-name="Internet_20_link" text:visited-style-name="Visited_20_Internet_20_Link"><text:span text:style-name="T170">setPolyG3</text:span></text:a> <text:span text:style-name="T297">and </text:span><text:a xlink:type="simple" xlink:href="#2.4.10.setPolyG4|outline" text:style-name="Internet_20_link" text:visited-style-name="Visited_20_Internet_20_Link"><text:span text:style-name="T297">setPolyG4</text:span></text:a> <text:span text:style-name="T297">macros respectively to initialize the primitive before adding it to an ordering table.</text:span></text:p>
      <text:p text:style-name="P61"><text:span text:style-name="T304">See </text:span><text:a xlink:type="simple" xlink:href="#2.2.6.POLY_F3, POLY_F4|outline" text:style-name="Internet_20_link" text:visited-style-name="Visited_20_Internet_20_Link"><text:span text:style-name="T304">POLY_F3, POLY_F4</text:span></text:a><text:span text:style-name="T304"> for a visual figure of the vertex order for 4-point polygons.</text:span></text:p>
      <text:h text:style-name="P579" text:outline-level="3"><text:bookmark-start text:name="__RefHeading___Toc5887_3125596366"/>POLY_G<text:span text:style-name="T305">T</text:span>3, POLY_G<text:span text:style-name="T305">T</text:span>4<text:bookmark-end text:name="__RefHeading___Toc5887_3125596366"/></text:h>
      <text:p text:style-name="P51">3-point and 4-point, textured, gouraud shaded polygon primitives</text:p>
      <text:p text:style-name="P304">Library<text:tab/>Header File<text:tab/>Original<text:tab/>Introduced<text:tab/>Documentation Date</text:p>
      <text:p text:style-name="P462">libpsxgpu.a<text:tab/>psxgpu.h<text:tab/>No<text:tab/>0.<text:span text:style-name="T274">0</text:span>1b<text:tab/>0<text:span text:style-name="T291">6</text:span>/<text:span text:style-name="T291">08</text:span>/2019</text:p>
      <text:p text:style-name="P364">Structure</text:p>
      <text:p text:style-name="P221">typedef struct {</text:p>
      <text:p text:style-name="P268"><text:tab/><text:span text:style-name="T16">u_</text:span><text:span text:style-name="T2">int</text:span><text:tab/><text:span text:style-name="T27">tag;</text:span><text:span text:style-name="T61"><text:tab/></text:span><text:span text:style-name="T95">Pointer tag to primitive + packet length</text:span></text:p>
      <text:p text:style-name="P268"><text:tab/><text:span text:style-name="T16">u_</text:span><text:span text:style-name="T2">char</text:span><text:tab/><text:span text:style-name="T27">r0,g0,b0,code;</text:span><text:span text:style-name="T61"><text:tab/></text:span><text:span text:style-name="T101">RGB color 0 + code</text:span></text:p>
      <text:p text:style-name="P268"><text:tab/><text:span text:style-name="T2">short</text:span><text:tab/><text:span text:style-name="T27">x0,y0;</text:span><text:span text:style-name="T61"><text:tab/></text:span><text:span text:style-name="T101">Screen coordinates 0</text:span></text:p>
      <text:p text:style-name="P268"><text:span text:style-name="T172"><text:tab/></text:span><text:span text:style-name="T15">u_</text:span><text:span text:style-name="T2">char</text:span><text:tab/><text:span text:style-name="T27">u0,v0;</text:span><text:span text:style-name="T61"><text:tab/></text:span><text:span text:style-name="T99">Texture coordinates 0</text:span></text:p>
      <text:p text:style-name="P268"><text:span text:style-name="T101"><text:tab/></text:span><text:span text:style-name="T171">u_</text:span><text:span text:style-name="T172">short</text:span><text:span text:style-name="T101"><text:tab/></text:span><text:span text:style-name="T36">clut;</text:span><text:span text:style-name="T101"><text:tab/></text:span><text:span text:style-name="T100">Texture CLUT ID</text:span></text:p>
      <text:p text:style-name="P268"><text:tab/><text:span text:style-name="T16">u_</text:span><text:span text:style-name="T2">char</text:span><text:tab/><text:span text:style-name="T27">r1,g1,b1,p</text:span><text:span text:style-name="T39">ad</text:span><text:span text:style-name="T27">0;</text:span><text:span text:style-name="T61"><text:tab/></text:span><text:span text:style-name="T101">RGB color 1</text:span></text:p>
      <text:p text:style-name="P268"><text:tab/><text:span text:style-name="T2">short</text:span><text:tab/><text:span text:style-name="T27">x1,y1;</text:span><text:span text:style-name="T61"><text:tab/></text:span><text:span text:style-name="T101">Screen coordinates 1</text:span></text:p>
      <text:p text:style-name="P268"><text:span text:style-name="T172"><text:tab/></text:span><text:span text:style-name="T15">u_</text:span><text:span text:style-name="T2">char</text:span><text:tab/><text:span text:style-name="T27">u</text:span><text:span text:style-name="T39">1</text:span><text:span text:style-name="T27">,v</text:span><text:span text:style-name="T39">1</text:span><text:span text:style-name="T27">;</text:span><text:span text:style-name="T61"><text:tab/></text:span><text:span text:style-name="T99">Texture coordinates </text:span><text:span text:style-name="T109">1</text:span></text:p>
      <text:p text:style-name="P268"><text:span text:style-name="T101"><text:tab/></text:span><text:span text:style-name="T171">u_</text:span><text:span text:style-name="T172">short</text:span><text:span text:style-name="T101"><text:tab/></text:span><text:span text:style-name="T109">tpage</text:span><text:span text:style-name="T36">;</text:span><text:span text:style-name="T101"><text:tab/></text:span><text:span text:style-name="T100">Texture </text:span><text:span text:style-name="T109">page ID</text:span></text:p>
      <text:p text:style-name="P268"><text:tab/><text:span text:style-name="T16">u_</text:span><text:span text:style-name="T2">char</text:span><text:tab/><text:span text:style-name="T27">r2,g2,b2,p</text:span><text:span text:style-name="T39">ad</text:span><text:span text:style-name="T27">1;</text:span><text:span text:style-name="T61"><text:tab/></text:span><text:span text:style-name="T101">RGB color 2</text:span></text:p>
      <text:p text:style-name="P268"><text:tab/><text:span text:style-name="T2">short</text:span><text:tab/><text:span text:style-name="T27">x2,y2;</text:span><text:span text:style-name="T61"><text:tab/></text:span><text:span text:style-name="T101">Screen coordinates 2</text:span></text:p>
      <text:p text:style-name="P268"><text:span text:style-name="T172"><text:tab/></text:span><text:span text:style-name="T15">u_</text:span><text:span text:style-name="T2">char</text:span><text:tab/><text:span text:style-name="T27">u</text:span><text:span text:style-name="T39">2</text:span><text:span text:style-name="T27">,v</text:span><text:span text:style-name="T39">2</text:span><text:span text:style-name="T27">;</text:span><text:span text:style-name="T61"><text:tab/></text:span><text:span text:style-name="T99">Texture coordinates </text:span><text:span text:style-name="T109">2</text:span></text:p>
      <text:p text:style-name="P268"><text:span text:style-name="T101"><text:tab/></text:span><text:span text:style-name="T171">u_</text:span><text:span text:style-name="T172">short</text:span><text:span text:style-name="T101"><text:tab/></text:span><text:span text:style-name="T109">pad2</text:span><text:span text:style-name="T36">;</text:span><text:span text:style-name="T101"><text:tab/></text:span><text:span text:style-name="T109">Padding</text:span></text:p>
      <text:p text:style-name="P221">} POLY_G<text:span text:style-name="T305">T</text:span>3;</text:p>
      <text:p text:style-name="P268"/>
      <text:p text:style-name="P221">typedef struct {</text:p>
      <text:p text:style-name="P268"><text:tab/><text:span text:style-name="T16">u_</text:span><text:span text:style-name="T2">int</text:span><text:tab/><text:span text:style-name="T27">tag;</text:span><text:span text:style-name="T61"><text:tab/></text:span><text:span text:style-name="T95">Pointer tag to primitive + packet length</text:span></text:p>
      <text:p text:style-name="P268"><text:tab/><text:span text:style-name="T16">u_</text:span><text:span text:style-name="T2">char</text:span><text:tab/><text:span text:style-name="T27">r0,g0,b0,code;</text:span><text:span text:style-name="T61"><text:tab/></text:span><text:span text:style-name="T101">RGB color 0 + code</text:span></text:p>
      <text:p text:style-name="P268"><text:tab/><text:span text:style-name="T2">short</text:span><text:tab/><text:span text:style-name="T27">x0,y0;</text:span><text:span text:style-name="T61"><text:tab/></text:span><text:span text:style-name="T101">Screen coordinates 0</text:span></text:p>
      <text:p text:style-name="P268"><text:span text:style-name="T172"><text:tab/></text:span><text:span text:style-name="T15">u_</text:span><text:span text:style-name="T2">char</text:span><text:tab/><text:span text:style-name="T27">u0,v0;</text:span><text:span text:style-name="T61"><text:tab/></text:span><text:span text:style-name="T99">Texture coordinates 0</text:span></text:p>
      <text:p text:style-name="P268"><text:span text:style-name="T101"><text:tab/></text:span><text:span text:style-name="T171">u_</text:span><text:span text:style-name="T172">short</text:span><text:span text:style-name="T101"><text:tab/></text:span><text:span text:style-name="T36">clut;</text:span><text:span text:style-name="T101"><text:tab/></text:span><text:span text:style-name="T100">Texture CLUT ID</text:span></text:p>
      <text:p text:style-name="P268"><text:tab/><text:span text:style-name="T16">u_</text:span><text:span text:style-name="T2">char</text:span><text:tab/><text:span text:style-name="T27">r1,g1,b1,p</text:span><text:span text:style-name="T39">ad</text:span><text:span text:style-name="T27">0;</text:span><text:span text:style-name="T61"><text:tab/></text:span><text:span text:style-name="T101">RGB color 1</text:span></text:p>
      <text:p text:style-name="P268"><text:tab/><text:span text:style-name="T2">short</text:span><text:tab/><text:span text:style-name="T27">x1,y1;</text:span><text:span text:style-name="T61"><text:tab/></text:span><text:span text:style-name="T101">Screen coordinates 1</text:span></text:p>
      <text:p text:style-name="P268"><text:span text:style-name="T172"><text:tab/></text:span><text:span text:style-name="T15">u_</text:span><text:span text:style-name="T2">char</text:span><text:tab/><text:span text:style-name="T27">u</text:span><text:span text:style-name="T39">1</text:span><text:span text:style-name="T27">,v</text:span><text:span text:style-name="T39">1</text:span><text:span text:style-name="T27">;</text:span><text:span text:style-name="T61"><text:tab/></text:span><text:span text:style-name="T99">Texture coordinates </text:span><text:span text:style-name="T109">1</text:span></text:p>
      <text:p text:style-name="P268"><text:span text:style-name="T101"><text:tab/></text:span><text:span text:style-name="T171">u_</text:span><text:span text:style-name="T172">short</text:span><text:span text:style-name="T101"><text:tab/></text:span><text:span text:style-name="T109">tpage</text:span><text:span text:style-name="T36">;</text:span><text:span text:style-name="T101"><text:tab/></text:span><text:span text:style-name="T100">Texture </text:span><text:span text:style-name="T109">page ID</text:span></text:p>
      <text:p text:style-name="P268"><text:tab/><text:span text:style-name="T16">u_</text:span><text:span text:style-name="T2">char</text:span><text:tab/><text:span text:style-name="T27">r2,g2,b2,p</text:span><text:span text:style-name="T39">ad</text:span><text:span text:style-name="T27">1;</text:span><text:span text:style-name="T61"><text:tab/></text:span><text:span text:style-name="T101">RGB color 2</text:span></text:p>
      <text:p text:style-name="P268"><text:tab/><text:span text:style-name="T2">short</text:span><text:tab/><text:span text:style-name="T27">x2,y2;</text:span><text:span text:style-name="T61"><text:tab/></text:span><text:span text:style-name="T101">Screen coordinates 2</text:span></text:p>
      <text:p text:style-name="P268"><text:span text:style-name="T172"><text:tab/></text:span><text:span text:style-name="T15">u_</text:span><text:span text:style-name="T2">char</text:span><text:tab/><text:span text:style-name="T27">u</text:span><text:span text:style-name="T39">2</text:span><text:span text:style-name="T27">,v</text:span><text:span text:style-name="T39">2</text:span><text:span text:style-name="T27">;</text:span><text:span text:style-name="T61"><text:tab/></text:span><text:span text:style-name="T99">Texture coordinates </text:span><text:span text:style-name="T109">2</text:span></text:p>
      <text:p text:style-name="P268"><text:span text:style-name="T101"><text:tab/></text:span><text:span text:style-name="T171">u_</text:span><text:span text:style-name="T172">short</text:span><text:span text:style-name="T101"><text:tab/></text:span><text:span text:style-name="T109">pad2</text:span><text:span text:style-name="T36">;</text:span><text:span text:style-name="T101"><text:tab/></text:span><text:span text:style-name="T109">Padding</text:span></text:p>
      <text:p text:style-name="P268"><text:tab/><text:span text:style-name="T16">u_</text:span><text:span text:style-name="T2">char</text:span><text:tab/><text:span text:style-name="T27">r</text:span><text:span text:style-name="T39">3</text:span><text:span text:style-name="T27">,g</text:span><text:span text:style-name="T39">3</text:span><text:span text:style-name="T27">,b</text:span><text:span text:style-name="T39">3</text:span><text:span text:style-name="T27">,p</text:span><text:span text:style-name="T39">ad3</text:span><text:span text:style-name="T27">;</text:span><text:span text:style-name="T61"><text:tab/></text:span><text:span text:style-name="T101">RGB color </text:span><text:span text:style-name="T109">3</text:span></text:p>
      <text:p text:style-name="P268"><text:tab/><text:span text:style-name="T2">short</text:span><text:tab/><text:span text:style-name="T27">x</text:span><text:span text:style-name="T39">3</text:span><text:span text:style-name="T27">,y</text:span><text:span text:style-name="T39">3</text:span><text:span text:style-name="T27">;</text:span><text:span text:style-name="T61"><text:tab/></text:span><text:span text:style-name="T101">Screen coordinates </text:span><text:span text:style-name="T109">3</text:span></text:p>
      <text:p text:style-name="P268"><text:span text:style-name="T172"><text:tab/></text:span><text:span text:style-name="T15">u_</text:span><text:span text:style-name="T2">char</text:span><text:tab/><text:span text:style-name="T27">u</text:span><text:span text:style-name="T39">3</text:span><text:span text:style-name="T27">,v</text:span><text:span text:style-name="T39">3</text:span><text:span text:style-name="T27">;</text:span><text:span text:style-name="T61"><text:tab/></text:span><text:span text:style-name="T99">Texture coordinates </text:span><text:span text:style-name="T109">3</text:span></text:p>
      <text:p text:style-name="P268"><text:span text:style-name="T101"><text:tab/></text:span><text:span text:style-name="T171">u_</text:span><text:span text:style-name="T172">short</text:span><text:span text:style-name="T101"><text:tab/></text:span><text:span text:style-name="T109">pad4</text:span><text:span text:style-name="T36">;</text:span><text:span text:style-name="T101"><text:tab/></text:span><text:span text:style-name="T109">Padding</text:span></text:p>
      <text:p text:style-name="P221">} POLY_G<text:span text:style-name="T305">T</text:span>4;</text:p>
      <text:p text:style-name="P363">Explanation</text:p>
      <text:p text:style-name="P82">POLY_<text:span text:style-name="T299">GT</text:span>3 draws a 3-point <text:span text:style-name="T305">gouraud </text:span>shaded, <text:span text:style-name="T297">textured</text:span> polygon <text:span text:style-name="T293">to screen coordinates (</text:span><text:span text:style-name="T34">x0,y0</text:span><text:span text:style-name="T97">) – (</text:span><text:span text:style-name="T34">x1,y1</text:span><text:span text:style-name="T97">) – (</text:span><text:span text:style-name="T34">x2,y2</text:span><text:span text:style-name="T97">)</text:span>.</text:p>
      <text:p text:style-name="P82">POLY_<text:span text:style-name="T299">GT</text:span>4 draws a 4-point <text:span text:style-name="T305">gouraud </text:span>shaded, <text:span text:style-name="T297">textured</text:span> polygon <text:span text:style-name="T293">to screen coordinates (</text:span><text:span text:style-name="T34">x0,y0</text:span><text:span text:style-name="T97">) – (</text:span><text:span text:style-name="T34">x1,y1)</text:span><text:span text:style-name="T97"> – (</text:span><text:span text:style-name="T34">x2,y2</text:span><text:span text:style-name="T97">) – (</text:span><text:span text:style-name="T34">x3,y3</text:span><text:span text:style-name="T97">)</text:span>.</text:p>
      <text:p text:style-name="P82"><text:span text:style-name="T102">Elements </text:span><text:span text:style-name="T97">(</text:span><text:span text:style-name="T37">u</text:span><text:span text:style-name="T34">0,</text:span><text:span text:style-name="T37">v</text:span><text:span text:style-name="T34">0</text:span><text:span text:style-name="T97">)</text:span><text:span text:style-name="T102">,</text:span><text:span text:style-name="T97"> (</text:span><text:span text:style-name="T37">u</text:span><text:span text:style-name="T34">1,</text:span><text:span text:style-name="T37">v</text:span><text:span text:style-name="T34">1)</text:span><text:span text:style-name="T37">,</text:span><text:span text:style-name="T97"> (</text:span><text:span text:style-name="T37">u</text:span><text:span text:style-name="T34">2,</text:span><text:span text:style-name="T37">v</text:span><text:span text:style-name="T34">2</text:span><text:span text:style-name="T97">) </text:span><text:span text:style-name="T102">and</text:span><text:span text:style-name="T97"> (</text:span><text:span text:style-name="T37">u</text:span><text:span text:style-name="T34">3,</text:span><text:span text:style-name="T37">v</text:span><text:span text:style-name="T34">3</text:span><text:span text:style-name="T97">) </text:span><text:span text:style-name="T102">specify the texture coordinates within the texture page specified by </text:span><text:span text:style-name="T37">tpage</text:span><text:span text:style-name="T102">. </text:span><text:span text:style-name="T103">Texture CLUT ID </text:span><text:span text:style-name="T109">for </text:span><text:span text:style-name="T110">color-index</text:span><text:span text:style-name="T109"> textures </text:span><text:span text:style-name="T103">is specified by the </text:span><text:span text:style-name="T38">clut</text:span><text:span text:style-name="T103"> element.</text:span></text:p>
      <text:p text:style-name="P264"><text:span text:style-name="T98">Elements</text:span><text:span text:style-name="T35"> </text:span><text:span text:style-name="T101">(</text:span><text:span text:style-name="T35">r</text:span><text:span text:style-name="T27">0,g0,b0</text:span><text:span text:style-name="T101">)</text:span><text:span text:style-name="T36">, </text:span><text:span text:style-name="T101">(</text:span><text:span text:style-name="T35">r</text:span><text:span text:style-name="T36">1</text:span><text:span text:style-name="T27">,g</text:span><text:span text:style-name="T36">1</text:span><text:span text:style-name="T27">,b</text:span><text:span text:style-name="T36">1</text:span><text:span text:style-name="T101">), (</text:span><text:span text:style-name="T35">r</text:span><text:span text:style-name="T36">2</text:span><text:span text:style-name="T27">,g</text:span><text:span text:style-name="T36">2</text:span><text:span text:style-name="T27">,b</text:span><text:span text:style-name="T36">2</text:span><text:span text:style-name="T101">)</text:span><text:span text:style-name="T61"> </text:span><text:span text:style-name="T101">and (</text:span><text:span text:style-name="T35">r</text:span><text:span text:style-name="T36">3</text:span><text:span text:style-name="T27">,g</text:span><text:span text:style-name="T36">3</text:span><text:span text:style-name="T27">,b</text:span><text:span text:style-name="T36">3</text:span><text:span text:style-name="T101">) </text:span><text:span text:style-name="T98">specifies the color of the primitive </text:span><text:span text:style-name="T101">for each point</text:span><text:span text:style-name="T98">.</text:span></text:p>
      <text:p text:style-name="P51"><text:soft-page-break/><text:span text:style-name="T152">U</text:span><text:span text:style-name="T154">se </text:span><text:a xlink:type="simple" xlink:href="#2.4.7.setPolyGT3|outline" text:style-name="Internet_20_link" text:visited-style-name="Visited_20_Internet_20_Link"><text:span text:style-name="T306">setPolyGT3</text:span></text:a><text:span text:style-name="T306"> and </text:span><text:a xlink:type="simple" xlink:href="#2.4.11.setPolyGT4|outline" text:style-name="Internet_20_link" text:visited-style-name="Visited_20_Internet_20_Link"><text:span text:style-name="T306">setPolyGT4</text:span></text:a> <text:span text:style-name="T297">macros respectively to initialize the primitive before adding it to an ordering table.</text:span></text:p>
      <text:p text:style-name="P63"><text:span text:style-name="T200">See </text:span><text:a xlink:type="simple" xlink:href="#2.2.6.POLY_F3, POLY_F4|outline" text:style-name="Internet_20_link" text:visited-style-name="Visited_20_Internet_20_Link">POLY_F3, POLY_F4</text:a><text:span text:style-name="T200"> for a visual figure of the vertex order for 4-point polygons.</text:span></text:p>
      <text:h text:style-name="P572" text:outline-level="3"><text:bookmark-start text:name="__RefHeading___Toc5096_672593291"/>SPRT<text:bookmark-end text:name="__RefHeading___Toc5096_672593291"/></text:h>
      <text:p text:style-name="Text_20_body">Any-size textured sprite</text:p>
      <text:p text:style-name="Info_20_1">Library<text:tab/>Header File<text:tab/>Original<text:tab/>Introduced<text:tab/>Documentation Date</text:p>
      <text:p text:style-name="Info_20_2">libpsxgpu.a<text:tab/>psxgpu.h<text:tab/>No<text:tab/>0.<text:span text:style-name="T274">0</text:span>1b<text:tab/>05/23/2019</text:p>
      <text:p text:style-name="Subheading">Structure</text:p>
      <text:p text:style-name="P218">typedef struct {</text:p>
      <text:p text:style-name="Code"><text:tab/><text:span text:style-name="T7">u_</text:span><text:span text:style-name="T2">int<text:tab/></text:span><text:span text:style-name="T27">tag;</text:span><text:tab/>Pointer tag to next primitive packet</text:p>
      <text:p text:style-name="Code"><text:tab/><text:span text:style-name="T7">u_</text:span><text:span text:style-name="T2">char<text:tab/></text:span><text:span text:style-name="T27">r0,g0,b0,code;</text:span><text:tab/>RGB color of sprite + packet code</text:p>
      <text:p text:style-name="Code"><text:tab/><text:span text:style-name="T2">short<text:tab/></text:span><text:span text:style-name="T27">x0,y0;</text:span><text:tab/>Position of sprite</text:p>
      <text:p text:style-name="Code"><text:tab/><text:span text:style-name="T7">u_</text:span><text:span text:style-name="T2">char<text:tab/></text:span><text:span text:style-name="T27">u0,v0;</text:span><text:tab/>Sprite texture coordinates within texture page. u0 must be a multiple of 2</text:p>
      <text:p text:style-name="Code"><text:tab/><text:span text:style-name="T7">u_</text:span><text:span text:style-name="T2">short<text:tab/></text:span><text:span text:style-name="T27">clut;</text:span><text:tab/>Sprite texture CLUT ID <text:span text:style-name="T273">(see getClut)</text:span></text:p>
      <text:p text:style-name="Code"><text:tab/><text:span text:style-name="T7">u_</text:span><text:span text:style-name="T2">short<text:tab/></text:span><text:span text:style-name="T27">w,h;</text:span><text:tab/>Sprite size (w must be a multiple of 2)</text:p>
      <text:p text:style-name="P218">} SPRT;</text:p>
      <text:p text:style-name="Subheading">Explanation</text:p>
      <text:p text:style-name="Text_20_body">Draws a textured sprite primitive of any defined size, <text:span text:style-name="T272">draws f</text:span>aster than POLY_FT4 <text:span text:style-name="T272">but lacks the authority for scaling and rotation</text:span>.</text:p>
      <text:p text:style-name="Text_20_body">If you use a sprite size greater than 256x256 <text:span text:style-name="T272">(or the size of the texture window), the </text:span>texture will <text:span text:style-name="T272">simply </text:span>repeat.</text:p>
      <text:p text:style-name="P37">Because the SPRT primitive has no <text:span text:style-name="T272">element to specify a texture page</text:span>, a DR_TPAGE primitive <text:span text:style-name="T272">can be used to work around that limitation. In order for the primitive to be effective, it </text:span>must be <text:span text:style-name="T272">added </text:span>to the ordering table after the SPRT primitive <text:span text:style-name="T272">has been sorted and both primitives must be added to the same element of the ordering table</text:span>.</text:p>
      <text:p text:style-name="P37"><text:span text:style-name="T272">Use </text:span><text:a xlink:type="simple" xlink:href="#2.4.12.setSprt|outline" text:style-name="Internet_20_link" text:visited-style-name="Visited_20_Internet_20_Link"><text:span text:style-name="T272">setSprt</text:span></text:a><text:span text:style-name="T272"> to initialize the primitive before adding it to the ordering table.</text:span></text:p>
      <text:h text:style-name="P572" text:outline-level="3"><text:bookmark-start text:name="__RefHeading___Toc5150_672593291"/>SPRT_8, SPRT_16<text:bookmark-end text:name="__RefHeading___Toc5150_672593291"/></text:h>
      <text:p text:style-name="P38">Fixed size 8 x 8 or 16 x 16 textured sprite</text:p>
      <text:p text:style-name="Info_20_1">Library<text:tab/>Header<text:tab/>Original<text:tab/>Introduced<text:tab/>Documentation Date</text:p>
      <text:p text:style-name="Info_20_2">libpsxgpu.a<text:tab/>psxgpu.h<text:tab/>No<text:tab/>0.<text:span text:style-name="T274">0</text:span>1b<text:tab/>05/23/2019</text:p>
      <text:p text:style-name="Subheading">Structure</text:p>
      <text:p text:style-name="P218">typedef struct {</text:p>
      <text:p text:style-name="Code"><text:tab/><text:span text:style-name="T8">u_</text:span><text:span text:style-name="T2">int</text:span><text:tab/><text:span text:style-name="T27">tag;</text:span><text:tab/>Pointer tag to next primitive packet</text:p>
      <text:p text:style-name="Code"><text:tab/><text:span text:style-name="T8">u_</text:span><text:span text:style-name="T2">char</text:span><text:tab/><text:span text:style-name="T27">r0,g0,b0,code;</text:span><text:tab/>RGB color of sprite + primitive code</text:p>
      <text:p text:style-name="Code"><text:tab/><text:span text:style-name="T8">s</text:span><text:span text:style-name="T2">hort</text:span><text:tab/><text:span text:style-name="T27">x0,y0;</text:span><text:tab/>Position of sprite (top-left coordinates)</text:p>
      <text:p text:style-name="Code"><text:tab/><text:span text:style-name="T8">u_</text:span><text:span text:style-name="T2">char</text:span><text:tab/><text:span text:style-name="T27">u0,v0;</text:span><text:tab/>Sprite texture coordinates within texture page, u0 must be a multiple of 2</text:p>
      <text:p text:style-name="Code"><text:tab/><text:span text:style-name="T8">u_</text:span><text:span text:style-name="T2">short</text:span> <text:tab/><text:span text:style-name="T27">clut;</text:span><text:tab/>Sprite texture CLUT ID <text:span text:style-name="T273">(see getClut)</text:span></text:p>
      <text:p text:style-name="P218">} SPRT_8;</text:p>
      <text:p text:style-name="Code"/>
      <text:p text:style-name="P222">typedef struct {</text:p>
      <text:p text:style-name="P269"><text:tab/><text:span text:style-name="T8">u_</text:span><text:span text:style-name="T2">int</text:span><text:tab/><text:span text:style-name="T27">tag;</text:span><text:tab/>Pointer tag to next primitive packet</text:p>
      <text:p text:style-name="P269"><text:tab/><text:span text:style-name="T8">u_</text:span><text:span text:style-name="T2">char</text:span><text:tab/><text:span text:style-name="T27">r0,g0,b0,code;</text:span><text:tab/>RGB color of sprite + primitive code</text:p>
      <text:p text:style-name="P269"><text:tab/><text:span text:style-name="T8">s</text:span><text:span text:style-name="T2">hort</text:span><text:tab/><text:span text:style-name="T27">x0,y0;</text:span><text:tab/>Position of sprite (top-left coordinates)</text:p>
      <text:p text:style-name="P269"><text:tab/><text:span text:style-name="T8">u_</text:span><text:span text:style-name="T2">char</text:span><text:tab/><text:span text:style-name="T27">u0,v0;</text:span><text:tab/>Sprite texture coordinates within texture page, u0 must be a multiple of 2</text:p>
      <text:p text:style-name="P269"><text:tab/><text:span text:style-name="T8">u_</text:span><text:span text:style-name="T2">short</text:span> <text:tab/><text:span text:style-name="T27">clut;</text:span><text:tab/>Sprite texture CLUT ID <text:span text:style-name="T273">(see getClut)</text:span></text:p>
      <text:p text:style-name="P269"><text:span text:style-name="T2">} SPRT_</text:span><text:span text:style-name="T8">16</text:span><text:span text:style-name="T2">;</text:span></text:p>
      <text:p text:style-name="Subheading">Explanation</text:p>
      <text:p text:style-name="P38">Draws a fixed size 8 x 8 or 16 x 16 pixel textured sprite, supposedly faster than <text:a xlink:type="simple" xlink:href="#2.2.5.SPRT|outline" text:style-name="Internet_20_link" text:visited-style-name="Visited_20_Internet_20_Link">SPRT</text:a>.</text:p>
      <text:p text:style-name="P38">Much like <text:a xlink:type="simple" xlink:href="#2.2.5.SPRT|outline" text:style-name="Internet_20_link" text:visited-style-name="Visited_20_Internet_20_Link">SPRT</text:a> it has no texture page element so a DR_TPAGE primitive must be added to the ordering table after the <text:a xlink:type="simple" xlink:href="#2.2.5.SPRT|outline" text:style-name="Internet_20_link" text:visited-style-name="Visited_20_Internet_20_Link">SPRT</text:a> primitive to specify the desired texture page value.</text:p>
      <text:p text:style-name="P39"><text:span text:style-name="T275">Use </text:span><text:a xlink:type="simple" xlink:href="#2.4.13.setSprt8|outline" text:style-name="Internet_20_link" text:visited-style-name="Visited_20_Internet_20_Link"><text:span text:style-name="T275">setSprt8</text:span></text:a> <text:span text:style-name="T275">and </text:span><text:a xlink:type="simple" xlink:href="#2.4.14.setSprt16|outline" text:style-name="Internet_20_link" text:visited-style-name="Visited_20_Internet_20_Link"><text:span text:style-name="T275">setSprt16</text:span></text:a> <text:span text:style-name="T276">respectively to initialize the packet before adding it to an ordering table.</text:span></text:p>
      <text:h text:style-name="P572" text:outline-level="3"><text:bookmark-start text:name="__RefHeading___Toc5188_672593291"/>TILE<text:bookmark-end text:name="__RefHeading___Toc5188_672593291"/></text:h>
      <text:p text:style-name="P109">Any size flat colored sprite</text:p>
      <text:p text:style-name="Info_20_1">Library<text:tab/>Header File<text:tab/>Original<text:tab/>Introduced<text:tab/>Documentation Date</text:p>
      <text:p text:style-name="Info_20_2">libpsxgpu.a<text:tab/>psxgpu.h<text:tab/>No<text:tab/>0.<text:span text:style-name="T276">0</text:span>1b<text:tab/>05/23/2019</text:p>
      <text:p text:style-name="Subheading">Structure</text:p>
      <text:p text:style-name="P218">typedef struct {</text:p>
      <text:p text:style-name="Code"><text:tab/><text:span text:style-name="T9">u_int<text:tab/></text:span><text:span text:style-name="T27">tag;</text:span><text:tab/>Pointer tag to next primitive packet</text:p>
      <text:p text:style-name="Code"><text:tab/><text:span text:style-name="T9">u_char<text:tab/></text:span><text:span text:style-name="T27">r0,g0,b0,code;</text:span><text:tab/>RGB color of tile + packet code</text:p>
      <text:p text:style-name="Code"><text:tab/><text:span text:style-name="T2">short<text:tab/></text:span><text:span text:style-name="T27">x0,y0;</text:span><text:tab/>Position of tile (top-left coordinate)</text:p>
      <text:p text:style-name="Code"><text:tab/><text:span text:style-name="T2">short<text:tab/></text:span><text:span text:style-name="T27">w,h;</text:span><text:tab/>Size of tile in pixels</text:p>
      <text:p text:style-name="P218">} TILE;</text:p>
      <text:p text:style-name="Subheading">Explanation</text:p>
      <text:p text:style-name="P109">Draws a flat colored sprite of specified size.</text:p>
      <text:p text:style-name="P40"><text:span text:style-name="T276">Use </text:span><text:a xlink:type="simple" xlink:href="#2.4.15.setTile|outline" text:style-name="Internet_20_link" text:visited-style-name="Visited_20_Internet_20_Link"><text:span text:style-name="T276">setTile</text:span></text:a> <text:span text:style-name="T276">to initialize the packet before adding it to an ordering table.</text:span></text:p>
      <text:h text:style-name="P572" text:outline-level="3"><text:bookmark-start text:name="__RefHeading___Toc5190_672593291"/>TILE_1, TILE_8, TILE_16<text:bookmark-end text:name="__RefHeading___Toc5190_672593291"/></text:h>
      <text:p text:style-name="P109">Fixed size 1 x 1, 8 x 8 and 16 x 16 colored sprites.</text:p>
      <text:p text:style-name="Info_20_1">Library<text:tab/>Header File<text:tab/>Original<text:tab/>Introduced<text:tab/>Documentation Date</text:p>
      <text:p text:style-name="Info_20_2">libpsxgpu.a<text:tab/>psxgpu.h<text:tab/>No<text:tab/>0.1b<text:tab/>05/23/2019</text:p>
      <text:p text:style-name="Subheading">Structure</text:p>
      <text:p text:style-name="P218">typedef struct {</text:p>
      <text:p text:style-name="Code"><text:tab/><text:span text:style-name="T9">u_int</text:span><text:span text:style-name="T276"><text:tab/></text:span><text:span text:style-name="T27">tag;</text:span><text:tab/>Pointer tag to next primitive packet</text:p>
      <text:p text:style-name="Code"><text:tab/><text:span text:style-name="T9">u_char</text:span><text:span text:style-name="T276"><text:tab/></text:span><text:span text:style-name="T27">r0,g0,b0,code;</text:span><text:tab/>RGB color of tile + packet code</text:p>
      <text:p text:style-name="Code"><text:tab/><text:span text:style-name="T9">s</text:span><text:span text:style-name="T2">hort</text:span><text:tab/><text:span text:style-name="T27">x0,y0;</text:span><text:tab/>Position of tile (top-left coordinates)</text:p>
      <text:p text:style-name="P218">} TILE_1;</text:p>
      <text:p text:style-name="Code"/>
      <text:p text:style-name="P223">typedef struct {</text:p>
      <text:p text:style-name="P270"><text:tab/><text:span text:style-name="T9">u_int</text:span><text:span text:style-name="T276"><text:tab/></text:span><text:span text:style-name="T27">tag;</text:span><text:tab/>Pointer tag to next primitive packet</text:p>
      <text:p text:style-name="P270"><text:tab/><text:span text:style-name="T9">u_char</text:span><text:span text:style-name="T276"><text:tab/></text:span><text:span text:style-name="T27">r0,g0,b0,code;</text:span><text:tab/>RGB color of tile + packet code</text:p>
      <text:p text:style-name="P270"><text:tab/><text:span text:style-name="T9">s</text:span><text:span text:style-name="T2">hort</text:span><text:tab/><text:span text:style-name="T27">x0,y0;</text:span><text:tab/>Position of tile (top-left coordinates)</text:p>
      <text:p text:style-name="P223">} TILE_<text:span text:style-name="T277">8</text:span>;</text:p>
      <text:p text:style-name="Code"/>
      <text:p text:style-name="P223">typedef struct {</text:p>
      <text:p text:style-name="P270"><text:tab/><text:span text:style-name="T9">u_int</text:span><text:span text:style-name="T276"><text:tab/></text:span><text:span text:style-name="T27">tag;</text:span><text:tab/>Pointer tag to next primitive packet</text:p>
      <text:p text:style-name="P270"><text:tab/><text:span text:style-name="T9">u_char</text:span><text:span text:style-name="T276"><text:tab/></text:span><text:span text:style-name="T27">r0,g0,b0,code;</text:span><text:tab/>RGB color of tile + packet code</text:p>
      <text:p text:style-name="P270"><text:tab/><text:span text:style-name="T9">s</text:span><text:span text:style-name="T2">hort</text:span><text:tab/><text:span text:style-name="T27">x0,y0;</text:span><text:tab/>Position of tile (top-left coordinates)</text:p>
      <text:p text:style-name="P223">} TILE_<text:span text:style-name="T277">16</text:span>;</text:p>
      <text:p text:style-name="Subheading">Explanation</text:p>
      <text:p text:style-name="P109">Draws a fixed size 1 x 1, 8 x 8 or 16 x 16 flat colored sprite.</text:p>
      <text:p text:style-name="P48"><text:span text:style-name="T277">Use </text:span><text:a xlink:type="simple" xlink:href="#2.4.16.setTile1|outline" text:style-name="Internet_20_link" text:visited-style-name="Visited_20_Internet_20_Link"><text:span text:style-name="T277">setTile1</text:span></text:a>, <text:a xlink:type="simple" xlink:href="#2.4.17.setTile8|outline" text:style-name="Internet_20_link" text:visited-style-name="Visited_20_Internet_20_Link"><text:span text:style-name="T277">setTile8</text:span></text:a>, <text:a xlink:type="simple" xlink:href="#2.4.18.setTile16|outline" text:style-name="Internet_20_link" text:visited-style-name="Visited_20_Internet_20_Link"><text:span text:style-name="T277">setTile16</text:span></text:a><text:span text:style-name="T277"> to initialize the packet before adding it to an ordering table.</text:span></text:p>
      <text:h text:style-name="P562" text:outline-level="2"><text:bookmark-start text:name="__RefHeading___Toc11849_2044896281"/>Functions<text:bookmark-end text:name="__RefHeading___Toc11849_2044896281"/></text:h>
      <text:h text:style-name="P568" text:outline-level="3"><text:bookmark-start text:name="__RefHeading___Toc8691_672593291"/>AddPrim<text:bookmark-end text:name="__RefHeading___Toc8691_672593291"/></text:h>
      <text:p text:style-name="Text_20_body">Non macro version of <text:a xlink:type="simple" xlink:href="#2.4.1.addPrim|outline" text:style-name="Internet_20_link" text:visited-style-name="Visited_20_Internet_20_Link">addPrim</text:a></text:p>
      <text:p text:style-name="P305">Library<text:tab/>Header File<text:tab/>Original<text:tab/>Introduced<text:tab/>Documentation Date</text:p>
      <text:p text:style-name="Info_20_2">libpsxgpu.a<text:tab/>psxgpu.h<text:tab/>No<text:tab/>0.<text:span text:style-name="T288">0</text:span>1b<text:tab/>0<text:span text:style-name="T288">6</text:span>/<text:span text:style-name="T288">08</text:span>/2019</text:p>
      <text:p text:style-name="P365">Syntax</text:p>
      <text:p text:style-name="P224"><text:span text:style-name="T288">void A</text:span>ddPrim(</text:p>
      <text:p text:style-name="P271"><text:tab/><text:span text:style-name="T12">u_int</text:span><text:span text:style-name="T288"> </text:span><text:span text:style-name="T31">*</text:span><text:span text:style-name="T27">ot,</text:span><text:span text:style-name="T61"><text:tab/><text:tab/></text:span><text:span text:style-name="T82">Pointer to </text:span><text:span text:style-name="T105">an ordering</text:span><text:span text:style-name="T81"> table element</text:span></text:p>
      <text:p text:style-name="P271"><text:span text:style-name="T27"><text:tab/></text:span><text:span text:style-name="T168">void </text:span><text:span text:style-name="T31">*</text:span><text:span text:style-name="T27">p</text:span><text:span text:style-name="T2">)</text:span><text:span text:style-name="T180"><text:tab/><text:tab/></text:span><text:span text:style-name="T182">Pointer to a primitive packet</text:span></text:p>
      <text:p text:style-name="P365">Explanation</text:p>
      <text:p text:style-name="P110">Links a primitive packet to an ordering table element by setting the value from the specified table element to the primitive packet’s tag element (<text:span text:style-name="T232">with the size byte retained</text:span>) and the pointer to the packet is set to the specified table element.</text:p>
      <text:p text:style-name="P68">It is recommended to generate primitive packets in a global buffer to ensure that they do not get overwritten when the GPU gets around to processing the <text:span text:style-name="T303">primitive </text:span>(ie. If you allocate the primitive as a local variable <text:span text:style-name="T303">in a function</text:span>, it may have been overwritten when the GPU gets to draw it).</text:p>
      <text:p text:style-name="P67">A common misconception among <text:span text:style-name="T329">many </text:span>PS1 homebrew programmers is they sometimes believe only a single primitive packet can be added to each ordering table element. This is false <text:span text:style-name="T329">because </text:span>adding another primitive to an ordering table element that already has a primitive <text:span text:style-name="T329">concatenates to the chain, not replace the element.</text:span> </text:p>
      <text:p text:style-name="P67">Therefore, an ordering table length of 4 to 8 elements is usually enough <text:span text:style-name="T232">for purely 2D projects</text:span>. <text:span text:style-name="T329">Higher ordering table sizes are recommended for projects featuring 3D visuals.</text:span></text:p>
      <text:p text:style-name="P367">See also</text:p>
      <text:p text:style-name="P47"><text:a xlink:type="simple" xlink:href="#2.3.1.ClearOTagR|outline" text:style-name="Internet_20_link" text:visited-style-name="Visited_20_Internet_20_Link"><text:span text:style-name="T288">ClearOTagR</text:span></text:a> <text:a xlink:type="simple" xlink:href="#2.3.2.DrawOTag|outline" text:style-name="Internet_20_link" text:visited-style-name="Visited_20_Internet_20_Link"><text:span text:style-name="T288">DrawOTag</text:span></text:a></text:p>
      <text:h text:style-name="P572" text:outline-level="3"><text:bookmark-start text:name="__RefHeading___Toc11851_2044896281"/>ClearOTagR<text:bookmark-end text:name="__RefHeading___Toc11851_2044896281"/></text:h>
      <text:p text:style-name="Text_20_body">Initializes an array to an empty ordering table (reverse order)</text:p>
      <text:p text:style-name="Info_20_1">Library<text:tab/>Header File<text:tab/>Original<text:tab/>Introduced<text:tab/>Documentation Date</text:p>
      <text:p text:style-name="Info_20_2">libpsxgpu.a<text:tab/>psxgpu.h<text:tab/>No<text:tab/>0.<text:span text:style-name="T248">0</text:span>1b<text:tab/>12/21/2018</text:p>
      <text:p text:style-name="Subheading">Syntax</text:p>
      <text:p text:style-name="P218">void ClearOTagR(</text:p>
      <text:p text:style-name="Code"><text:tab/><text:span text:style-name="T5">unsigned </text:span><text:span text:style-name="T2">int</text:span> <text:span text:style-name="T27">*ot,</text:span><text:tab/>Pointer to an array to initialize into a linked list</text:p>
      <text:p text:style-name="Code"><text:tab/><text:span text:style-name="T2">int</text:span> <text:span text:style-name="T27">n</text:span><text:span text:style-name="T2">)</text:span><text:tab/><text:tab/>Number of array elements</text:p>
      <text:p text:style-name="Subheading">Explanation</text:p>
      <text:p text:style-name="Text_20_body">Initializes an array <text:span text:style-name="T249">of </text:span><text:span text:style-name="T28">n </text:span><text:span text:style-name="T104">elements</text:span><text:span text:style-name="T28"> </text:span><text:span text:style-name="T61">specified</text:span> by <text:span text:style-name="T27">*ot</text:span> <text:span text:style-name="T249">in</text:span>to a linked list to use as an ordering table. An ordering table consists of an array of pointers that point from one entry to the next which primitives may be <text:span text:style-name="T249">added </text:span>to <text:span text:style-name="T249">the chain</text:span>.</text:p>
      <text:p text:style-name="Text_20_body">This function uses DMA to clear the ordering table. It prepares a reverse order list which starts at the last entry of the array and ends at the first. This is ideal for 3D graphics as higher table entries are drawn first and lower entries are drawn last. Primitives <text:span text:style-name="T248">added</text:span> to <text:span text:style-name="T248">one </text:span>entry first are always drawn last.</text:p>
      <text:p text:style-name="Text_20_body">To <text:span text:style-name="T248">begin processing of an ordering table </text:span>array initialized by <text:span text:style-name="T248">this function</text:span>, execute DrawOTag(ot+n-1) (draw from last entry of array) since the ordering table is <text:span text:style-name="T250">initialized with pointers </text:span>in reverse order.</text:p>
      <text:p text:style-name="P112">When adding an ordering table to another ordering table using addPrims, specify the last element for p0 and the first element for p1 if the ordering table is cleared by this function.</text:p>
      <text:p text:style-name="Subheading">See Also</text:p>
      <text:p text:style-name="P30"><text:a xlink:type="simple" xlink:href="#2.3.2.DrawOTag|outline" text:style-name="Internet_20_link" text:visited-style-name="Visited_20_Internet_20_Link"><text:span text:style-name="T252">DrawOTag</text:span></text:a></text:p>
      <text:h text:style-name="P580" text:outline-level="3"><text:bookmark-start text:name="__RefHeading___Toc7709_944587478"/>DMACallback<text:bookmark-end text:name="__RefHeading___Toc7709_944587478"/></text:h>
      <text:p text:style-name="P151">Sets a callback routine for a DMA interrupt</text:p>
      <text:p text:style-name="P309">Library<text:tab/>Header File<text:tab/>Original<text:tab/>Introduced<text:tab/>Date Documented</text:p>
      <text:p text:style-name="P466">libpsxgpu.a<text:tab/>psxgpu.h<text:tab/>No<text:tab/><text:span text:style-name="T247">0.10b</text:span><text:tab/>0<text:span text:style-name="T367">7</text:span>/<text:span text:style-name="T367">16</text:span>/2019</text:p>
      <text:p text:style-name="P416">Syntax</text:p>
      <text:p text:style-name="P237">void *DMACallback(</text:p>
      <text:p text:style-name="P276"><text:tab/><text:span text:style-name="T2">int</text:span> <text:span text:style-name="T27">dma</text:span>, <text:tab/><text:tab/><text:span text:style-name="T343">DMA channel to set callback</text:span></text:p>
      <text:p text:style-name="P276"><text:tab/><text:span text:style-name="T2">void</text:span> <text:span text:style-name="T27">(*func)()</text:span><text:span text:style-name="T2">)</text:span><text:span text:style-name="T180"><text:tab/></text:span><text:span text:style-name="T207">Callback function</text:span></text:p>
      <text:p text:style-name="P416">Explanation</text:p>
      <text:p text:style-name="P118">Sets a callback <text:span text:style-name="T356">function </text:span>specified by <text:span text:style-name="T27">func</text:span> to a DMA channel specified by <text:span text:style-name="T27">dma</text:span>, executed whenever a DMA transfer <text:span text:style-name="T356">for the specified channel </text:span>finishes. Calling this function will automatically install a handler on IRQ3 using <text:a xlink:type="simple" xlink:href="#2.3.8.InterruptCallback|outline" text:style-name="Internet_20_link" text:visited-style-name="Visited_20_Internet_20_Link"><text:span text:style-name="T356">InterruptCallback</text:span></text:a> <text:span text:style-name="T357">to handle </text:span>DMA interrupts.</text:p>
      <text:p text:style-name="P154"><text:span text:style-name="T88">This function is not normally exposed to programmers in the official SDK, but </text:span><text:span text:style-name="T129">is</text:span><text:span text:style-name="T88"> made available in </text:span><text:span text:style-name="T61">LibPSn00b </text:span><text:span text:style-name="T88">for low-level prototyping and advanced </text:span><text:span text:style-name="T129">low-level </text:span><text:span text:style-name="T88">programmers. Use this function only if you know exactly what you're doing.</text:span></text:p>
      <text:p text:style-name="P152"><text:span text:style-name="T84">T</text:span><text:span text:style-name="T61">he following lists the hardware device </text:span><text:span text:style-name="T85">associated</text:span><text:span text:style-name="T61"> </text:span><text:span text:style-name="T86">with</text:span><text:span text:style-name="T61"> each </text:span><text:span text:style-name="T121">DMA channel</text:span><text:span text:style-name="T61">:</text:span></text:p>
      <text:p text:style-name="P522">Channel<text:tab/>Device</text:p>
      <text:p text:style-name="P514">0<text:tab/>MDEC input</text:p>
      <text:p text:style-name="P514">1<text:tab/>MDEC output</text:p>
      <text:p text:style-name="P514">2<text:tab/>GPU (used by libpsxgpu)</text:p>
      <text:p text:style-name="P514">3<text:tab/>CD-ROM</text:p>
      <text:p text:style-name="P514">4<text:tab/>SPU</text:p>
      <text:p text:style-name="P514">5<text:tab/>PIO</text:p>
      <text:p text:style-name="P514">6<text:tab/>OTC <text:span text:style-name="T409">(used by libpsxgpu)</text:span></text:p>
      <text:p text:style-name="P153"><text:span text:style-name="T344">Setting a DMA callback automatically adds an interrupt callback on IRQ3 using </text:span><text:a xlink:type="simple" xlink:href="#2.3.7.InterruptCallback|outline" text:style-name="Internet_20_link" text:visited-style-name="Visited_20_Internet_20_Link"><text:span text:style-name="T344">InterruptCallback</text:span></text:a><text:span text:style-name="T344">(). If a callback routine on IRQ3 has already set, DMACallback will not set its own handler.</text:span></text:p>
      <text:p text:style-name="P155"><text:span text:style-name="T88">The callback is never an interrupt handler and a callback function must be written as a normal function. Since the callback function is called within an exception handler, function must return as soon as possible. Recursive function calls must be kept a minimum due to limited stack. </text:span><text:span text:style-name="T123">DMA interrupt status bits are automatically acknowledged so the callback routine does not need to acknowledge it manually.</text:span></text:p>
      <text:p text:style-name="P123">To <text:span text:style-name="T335">uninstall</text:span> a callback routine, simply specify NULL <text:span text:style-name="T342">or 0 </text:span>for <text:span text:style-name="T27">func</text:span><text:span text:style-name="T61">. </text:span><text:span text:style-name="T108">It will also remove the IRQ </text:span><text:span text:style-name="T122">enable </text:span><text:span text:style-name="T108">bit of the corresponding </text:span><text:span text:style-name="T122">DMA channel</text:span><text:span text:style-name="T108">. </text:span><text:span text:style-name="T122">If all DMA callbacks have been removed, the DMA callback handler is removed from the ISR.</text:span></text:p>
      <text:p text:style-name="P375">Returns</text:p>
      <text:p text:style-name="P123">Pointer to the last installed callback routine.</text:p>
      <text:h text:style-name="P572" text:outline-level="3"><text:bookmark-start text:name="__RefHeading___Toc14702_2044896281"/>DrawOTag<text:bookmark-end text:name="__RefHeading___Toc14702_2044896281"/></text:h>
      <text:p text:style-name="P31">Executes an ordering table</text:p>
      <text:p text:style-name="Info_20_1">Library<text:tab/>Header File<text:tab/>Original<text:tab/>Introduced<text:tab/>Documentation Date</text:p>
      <text:p text:style-name="Info_20_2">libpsxgpu.a<text:tab/>psxgpu.h<text:tab/>No<text:tab/>0.<text:span text:style-name="T249">0</text:span>1b<text:tab/>12/21/2018</text:p>
      <text:p text:style-name="Subheading">Syntax</text:p>
      <text:p text:style-name="P218">void DrawOTag(</text:p>
      <text:p text:style-name="Code"><text:tab/><text:span text:style-name="T10">u_</text:span><text:span text:style-name="T2">int</text:span> <text:span text:style-name="T27">*ot</text:span><text:span text:style-name="T2">)</text:span><text:tab/>Pointer to an ordering table to execute.</text:p>
      <text:p text:style-name="Subheading">Explanation</text:p>
      <text:p text:style-name="P31">Executes primitives linked into an ordering table array specified by <text:span text:style-name="T27">*ot</text:span>.</text:p>
      <text:p text:style-name="P31">When executing an ordering table initialized by <text:a xlink:type="simple" xlink:href="#2.3.1.ClearOTagR|outline" text:style-name="Internet_20_link" text:visited-style-name="Visited_20_Internet_20_Link"><text:span text:style-name="T284">ClearOTagR</text:span></text:a>, you must specify the last entry in the array.</text:p>
      <text:p text:style-name="P31">DrawOTag uses DMA to query primitives to the GPU and may be non-blocking during DMA page gaps. Use <text:a xlink:type="simple" xlink:href="#2.3.3.DrawSync|outline" text:style-name="Internet_20_link" text:visited-style-name="Visited_20_Internet_20_Link"><text:span text:style-name="T284">DrawSync</text:span></text:a> to ensure execution of the ordering table has completed.</text:p>
      <text:p text:style-name="Subheading">See also</text:p>
      <text:p text:style-name="P162"><text:a xlink:type="simple" xlink:href="#2.3.3.DrawSync|outline" text:style-name="Internet_20_link" text:visited-style-name="Visited_20_Internet_20_Link"><text:span text:style-name="T252">DrawSync</text:span></text:a><text:span text:style-name="T252"> </text:span><text:a xlink:type="simple" xlink:href="#2.3.1.ClearOTagR|outline" text:style-name="Internet_20_link" text:visited-style-name="Visited_20_Internet_20_Link"><text:span text:style-name="T252">ClearOTagR</text:span></text:a></text:p>
      <text:h text:style-name="P581" text:outline-level="3"><text:bookmark-start text:name="__RefHeading___Toc7711_944587478"/>DrawPrim<text:bookmark-end text:name="__RefHeading___Toc7711_944587478"/></text:h>
      <text:p text:style-name="P163">Draws a primitive</text:p>
      <text:p text:style-name="P343">Library<text:tab/>Header File<text:tab/>Original<text:tab/>Introduced<text:tab/>Documentation Date</text:p>
      <text:p text:style-name="P500">libpsxgpu.a<text:tab/>psxgpu.h<text:tab/>No<text:tab/>0.12b<text:tab/>07/16/2019</text:p>
      <text:p text:style-name="P420">Syntax</text:p>
      <text:p text:style-name="P240">void DrawPrim(</text:p>
      <text:p text:style-name="P280"><text:tab/><text:span text:style-name="T2">void</text:span> <text:span text:style-name="T27">*pri</text:span><text:span text:style-name="T2">)</text:span><text:span text:style-name="T180"><text:tab/><text:tab/></text:span><text:span text:style-name="T211">Pointer to a primitives</text:span></text:p>
      <text:p text:style-name="P420">Explanation</text:p>
      <text:p text:style-name="P163">Draws a primitive specified by <text:span text:style-name="T27">pri</text:span>. Uses software I/O to send the primitive to the GPU so its not recommended for drawing all graphics.</text:p>
      <text:p text:style-name="P163">Use only for drawing a few primitives in a very simple single buffered menu for example.</text:p>
      <text:h text:style-name="P572" text:outline-level="3"><text:bookmark-start text:name="__RefHeading___Toc14704_2044896281"/>DrawSync<text:bookmark-end text:name="__RefHeading___Toc14704_2044896281"/></text:h>
      <text:p text:style-name="P113">Waits until all GPU drawing or <text:span text:style-name="T285">VRAM </text:span>transfers have completed</text:p>
      <text:p text:style-name="Info_20_1">Library<text:tab/>Header File<text:tab/>Original<text:tab/>Introduced<text:tab/>Documentation Date</text:p>
      <text:p text:style-name="Info_20_2">libpsxgpu.a<text:tab/>psxgpu.h<text:tab/>No<text:tab/>0.01b<text:tab/>12/21/2018</text:p>
      <text:p text:style-name="Subheading">Syntax</text:p>
      <text:p text:style-name="P218">int DrawSync(</text:p>
      <text:p text:style-name="P218"><text:tab/>int <text:span text:style-name="T55">mode</text:span>)<text:span text:style-name="T180"><text:tab/><text:tab/></text:span><text:span text:style-name="T196">Function mode</text:span></text:p>
      <text:p text:style-name="Subheading">Explanation</text:p>
      <text:p text:style-name="P113">Waits until the GPU has finished processing drawing commands or VRAM transfers. If <text:span text:style-name="T27">mode</text:span><text:span text:style-name="T61"> is non-zero, returns the number of words remaining in a DMA transfer.</text:span></text:p>
      <text:p text:style-name="P369">Work in progress</text:p>
      <text:p text:style-name="P114"><text:span text:style-name="T61">This function does not timeout if the GPU locks up due to a bad packet or corrupted ordering table </text:span><text:span text:style-name="T107">as of version 0.09b</text:span><text:span text:style-name="T61">.</text:span></text:p>
      <text:p text:style-name="P370">Returns</text:p>
      <text:p text:style-name="P204">Number of words remaining <text:span text:style-name="T266">in transfer </text:span>if <text:span text:style-name="T27">mode</text:span><text:span text:style-name="T61"> = 1.</text:span></text:p>
      <text:h text:style-name="P572" text:outline-level="3"><text:bookmark-start text:name="__RefHeading___Toc9356_1661050629"/>DrawSyncCallback<text:bookmark-end text:name="__RefHeading___Toc9356_1661050629"/></text:h>
      <text:p text:style-name="P205">Sets a callback function that is executed on drawing or VRAM transfer completion</text:p>
      <text:p text:style-name="P347">Library<text:tab/>Header File<text:tab/>Original<text:tab/>Introduced<text:tab/>Documentation Date</text:p>
      <text:p text:style-name="P501">libpsxgpu.a<text:tab/>psxgpu.h<text:tab/>No<text:tab/>0.10b<text:tab/>07/17/2019</text:p>
      <text:p text:style-name="P443">Syntax</text:p>
      <text:p text:style-name="P251">void *<text:span text:style-name="T406">DrawS</text:span>yncCallback(</text:p>
      <text:p text:style-name="P288"><text:tab/><text:span text:style-name="T2">void</text:span> <text:span text:style-name="T27">(*func)()</text:span><text:span text:style-name="T2">)</text:span><text:tab/>Pointer to a function</text:p>
      <text:p text:style-name="P443">Explanation</text:p>
      <text:p text:style-name="P132">Sets a callback function specified by <text:span text:style-name="T27">func</text:span> <text:span text:style-name="T411">which will be executed on every drawing completion or VRAM transfer</text:span>. Setting 0 will disable <text:span text:style-name="T410">the</text:span> callback.</text:p>
      <text:p text:style-name="P132">Because the callback function is executed <text:span text:style-name="T411">inside an interrupt handler</text:span>, it is necessary to finish any processing <text:span text:style-name="T411">as soon as possible</text:span>. <text:span text:style-name="T336">Sub function calls</text:span> <text:span text:style-name="T411">should be </text:span>kept <text:span text:style-name="T411">a </text:span>minimum as the stack in the ISR is limited.</text:p>
      <text:p text:style-name="P207">It is not recommended to issue VRAM or OT transfer operations within the callback function, use it only to set variables for keeping track of drawing and transfer completions.</text:p>
      <text:p text:style-name="P132">It is recommended to define any variable manipulated by a callback function as <text:span text:style-name="T2">volatile</text:span><text:span text:style-name="T180">,</text:span> to make sure any <text:span text:style-name="T411">code </text:span>reading the value will always <text:span text:style-name="T411">receive </text:span>changes.</text:p>
      <text:p text:style-name="P445">See also</text:p>
      <text:p text:style-name="P208"><text:a xlink:type="simple" xlink:href="#2.3.5.DrawSync|outline" text:style-name="Internet_20_link" text:visited-style-name="Visited_20_Internet_20_Link"><text:span text:style-name="T412">DrawSync</text:span></text:a></text:p>
      <text:h text:style-name="P582" text:outline-level="3"><text:bookmark-start text:name="__RefHeading___Toc7713_944587478"/>GetInterruptCallback<text:bookmark-end text:name="__RefHeading___Toc7713_944587478"/></text:h>
      <text:p text:style-name="P156">Returns the <text:span text:style-name="T359">address of the </text:span>callback <text:span text:style-name="T359">function </text:span>of a specified interrupt</text:p>
      <text:p text:style-name="P341">Library<text:tab/>Header File<text:tab/>Original<text:tab/>Introduced<text:tab/>Documentation Date</text:p>
      <text:p text:style-name="P498">libpsxgpu.a<text:tab/>psxgpu.h<text:tab/>No<text:tab/>0.10b<text:tab/>06/19/2019</text:p>
      <text:p text:style-name="P417">Syntax</text:p>
      <text:p text:style-name="P238">void *GetInterruptCallback(</text:p>
      <text:p text:style-name="P277"><text:tab/><text:span text:style-name="T2">int</text:span> <text:span text:style-name="T27">irq</text:span><text:span text:style-name="T2">)</text:span><text:span text:style-name="T180"><text:tab/><text:tab/></text:span><text:span text:style-name="T208">Interrupt number</text:span></text:p>
      <text:p text:style-name="P417">Explanation</text:p>
      <text:p text:style-name="P156">Gets the address of the callback <text:span text:style-name="T359">function</text:span> of an interrupt.</text:p>
      <text:p text:style-name="P417">Returns</text:p>
      <text:p text:style-name="P156">Pointer to the callback <text:span text:style-name="T359">function</text:span> last set.</text:p>
      <text:p text:style-name="P417">See also</text:p>
      <text:p text:style-name="P157"><text:a xlink:type="simple" xlink:href="#2.3.8.InterruptCallback|outline" text:style-name="Internet_20_link" text:visited-style-name="Visited_20_Internet_20_Link"><text:span text:style-name="T347">InterruptCallback</text:span></text:a></text:p>
      <text:h text:style-name="P583" text:outline-level="3"><text:bookmark-start text:name="__RefHeading___Toc14706_2044896281"/>GetTimInfo<text:bookmark-end text:name="__RefHeading___Toc14706_2044896281"/></text:h>
      <text:p text:style-name="P115">Get image <text:span text:style-name="T267">parameters</text:span> of a TIM image file</text:p>
      <text:p text:style-name="P306">Library<text:tab/>Header File<text:tab/>Original<text:tab/>Introduced<text:tab/>Documentation Date</text:p>
      <text:p text:style-name="P463">libpsxgpu.a<text:tab/>psxgpu.h<text:tab/>Yes<text:tab/>0.<text:span text:style-name="T251">0</text:span>1b<text:tab/>02/02/2019</text:p>
      <text:p text:style-name="P371">Syntax</text:p>
      <text:p text:style-name="P225">int GetTimInfo(</text:p>
      <text:p text:style-name="P253"><text:span text:style-name="T2">unsigned int</text:span> <text:span text:style-name="T27">*tim,</text:span> <text:tab/>Pointer to a TIM image file</text:p>
      <text:p text:style-name="P253"><text:a xlink:type="simple" xlink:href="#2.2.3.TIM_IMAGE|outline" text:style-name="Internet_20_link" text:visited-style-name="Visited_20_Internet_20_Link"><text:span text:style-name="T6">TIM_IMAGE</text:span></text:a> <text:span text:style-name="T27">*timimg</text:span><text:span text:style-name="T2">)</text:span><text:tab/>Pointer to a TIM_IMAGE structure</text:p>
      <text:p text:style-name="P371">Explanation</text:p>
      <text:p text:style-name="P35"><text:span text:style-name="T267">Retrieves parameters from a TIM file and stores relevant values to a </text:span><text:a xlink:type="simple" xlink:href="#2.2.3.TIM_IMAGE|outline" text:style-name="Internet_20_link" text:visited-style-name="Visited_20_Internet_20_Link"><text:span text:style-name="T267">TIM_IMAGE</text:span></text:a> <text:span text:style-name="T267">structure.</text:span></text:p>
      <text:p text:style-name="P371">Return value</text:p>
      <text:p text:style-name="P116">0: success, 1: invalid file ID, 2: unsupported TIM version</text:p>
      <text:p text:style-name="P372">See also</text:p>
      <text:p text:style-name="P35"><text:a xlink:type="simple" xlink:href="#2.2.3.TIM_IMAGE|outline" text:style-name="Internet_20_link" text:visited-style-name="Visited_20_Internet_20_Link"><text:span text:style-name="T267">TIM_IMAGE</text:span></text:a></text:p>
      <text:h text:style-name="P572" text:outline-level="3"><text:bookmark-start text:name="__RefHeading___Toc8496_672593291"/>GetVideoMode<text:bookmark-end text:name="__RefHeading___Toc8496_672593291"/></text:h>
      <text:p text:style-name="P119">Gets the current video standard mode</text:p>
      <text:p text:style-name="Info_20_1">Library<text:tab/>Header File<text:tab/>Original<text:tab/>Introduced<text:tab/>Documentation Date</text:p>
      <text:p text:style-name="Info_20_2">libpsxgpu.a<text:tab/>psxgpu.h<text:tab/>No<text:tab/>0.<text:span text:style-name="T283">0</text:span>1b<text:tab/>2/2/2019</text:p>
      <text:p text:style-name="Subheading">Syntax</text:p>
      <text:p text:style-name="P72">int GetVideoMode()</text:p>
      <text:p text:style-name="Subheading">Explanation</text:p>
      <text:p text:style-name="P119">Returns the current video standard mode.</text:p>
      <text:p text:style-name="Subheading">Differences</text:p>
      <text:p text:style-name="P119">Unlike the official libraries, this function returns the video mode standard currently set (ie. If this function is called on a PAL machine while in a PAL display mode, it returns 1 <text:span text:style-name="T413">or MODE_PAL</text:span>).</text:p>
      <text:p text:style-name="Subheading">Returns</text:p>
      <text:p text:style-name="P119">MODE_NTSC: NTSC, MODE_PAL: PAL</text:p>
      <text:p text:style-name="Subheading">See also</text:p>
      <text:p text:style-name="Text_20_body"><text:a xlink:type="simple" xlink:href="#2.3.10.SetVideoMode|outline" text:style-name="Internet_20_link" text:visited-style-name="Visited_20_Internet_20_Link"><text:span text:style-name="T283">SetVideoMode</text:span></text:a></text:p>
      <text:h text:style-name="P584" text:outline-level="3"><text:bookmark-start text:name="__RefHeading___Toc14497_2044896281"/>InterruptCallback<text:bookmark-end text:name="__RefHeading___Toc14497_2044896281"/></text:h>
      <text:p text:style-name="P120"><text:span text:style-name="T245">Sets</text:span> a callback routine for an interrupt</text:p>
      <text:p text:style-name="P307">Library<text:tab/>Header File<text:tab/>Original<text:tab/>Introduced<text:tab/>Date Documented</text:p>
      <text:p text:style-name="P464">libpsxgpu.a<text:tab/>psxgpu.h<text:tab/>No<text:tab/><text:span text:style-name="T247">0.10b</text:span><text:tab/>0<text:span text:style-name="T367">7</text:span>/<text:span text:style-name="T367">16</text:span>/2019</text:p>
      <text:p text:style-name="P373">Syntax</text:p>
      <text:p text:style-name="P226">void *InterruptCallback(</text:p>
      <text:p text:style-name="P272"><text:tab/><text:span text:style-name="T2">int </text:span><text:span text:style-name="T27">irq</text:span>, <text:tab/><text:tab/><text:span text:style-name="T244">Interrupt number to install callback</text:span></text:p>
      <text:p text:style-name="P272"><text:tab/><text:span text:style-name="T2">void</text:span> <text:span text:style-name="T27">(*func)()</text:span><text:span text:style-name="T2">)</text:span><text:span text:style-name="T180"><text:tab/></text:span><text:span text:style-name="T194">Callback </text:span><text:span text:style-name="T195">function</text:span></text:p>
      <text:p text:style-name="P373">Explanation</text:p>
      <text:p text:style-name="P121"><text:span text:style-name="T245">Sets</text:span> a callback <text:span text:style-name="T353">function</text:span> specified by <text:span text:style-name="T27">func</text:span><text:span text:style-name="T61"> </text:span><text:span text:style-name="T127">to the ISR, </text:span><text:span text:style-name="T119">which</text:span> is executed whenever an interrupt <text:span text:style-name="T353">specified by </text:span><text:span text:style-name="T27">irq</text:span><text:span text:style-name="T61"> occurs. </text:span><text:span text:style-name="T86">Only one callback routine can be set </text:span><text:span text:style-name="T87">per interrupt </text:span><text:span text:style-name="T127">number </text:span><text:span text:style-name="T86">at a time.</text:span></text:p>
      <text:p text:style-name="P150"><text:span text:style-name="T61">This is a special low-level function that is </text:span><text:span text:style-name="T89">not </text:span><text:span text:style-name="T61">normally </text:span><text:span text:style-name="T127">used by</text:span><text:span text:style-name="T87"> </text:span><text:span text:style-name="T61">programmer</text:span><text:span text:style-name="T87">s</text:span><text:span text:style-name="T61"> in the official </text:span><text:span text:style-name="T119">SDK</text:span><text:span text:style-name="T61"> </text:span><text:span text:style-name="T119">and is u</text:span><text:span text:style-name="T90">sually</text:span><text:span text:style-name="T88"> </text:span><text:span text:style-name="T127">only </text:span><text:span text:style-name="T88">called </text:span><text:span text:style-name="T127">internally </text:span><text:span text:style-name="T88">by </text:span><text:span text:style-name="T127">the libraries</text:span><text:span text:style-name="T88">. </text:span><text:span text:style-name="T119">It is exposed </text:span><text:span text:style-name="T127">in</text:span><text:span text:style-name="T119"> LibPSn00b for better control over the hardware in prototyping or </text:span><text:span text:style-name="T127">when performing </text:span><text:span text:style-name="T119">special operations. </text:span><text:span text:style-name="T88">Use this function </text:span><text:span text:style-name="T119">ONLY </text:span><text:span text:style-name="T88">if you know exactly what you’re doing.</text:span></text:p>
      <text:p text:style-name="Text_20_body"><text:span text:style-name="T84">T</text:span><text:span text:style-name="T61">he following lists the hardware device </text:span><text:span text:style-name="T85">associated</text:span><text:span text:style-name="T61"> </text:span><text:span text:style-name="T86">with</text:span><text:span text:style-name="T61"> each interrupt number:</text:span></text:p>
      <text:p text:style-name="P523">Interrupt<text:tab/>Device</text:p>
      <text:p text:style-name="Mini_20_Table_20_Content"><text:span text:style-name="T345">0<text:tab/></text:span>Vsync <text:span text:style-name="T246">(used by libpsxgpu)</text:span></text:p>
      <text:p text:style-name="Mini_20_Table_20_Content"><text:span text:style-name="T345">1<text:tab/></text:span>GPU <text:span text:style-name="T354">(triggered only by a special GPU packet)</text:span></text:p>
      <text:p text:style-name="Mini_20_Table_20_Content"><text:span text:style-name="T345">2<text:tab/></text:span>CD-ROM</text:p>
      <text:p text:style-name="Mini_20_Table_20_Content"><text:span text:style-name="T345">3<text:tab/></text:span>DMA</text:p>
      <text:p text:style-name="Mini_20_Table_20_Content"><text:span text:style-name="T345">4<text:tab/></text:span>Timer 0</text:p>
      <text:p text:style-name="Mini_20_Table_20_Content"><text:span text:style-name="T345">5<text:tab/></text:span>Timer 1</text:p>
      <text:p text:style-name="Mini_20_Table_20_Content"><text:span text:style-name="T345">6<text:tab/></text:span>Timer 2</text:p>
      <text:p text:style-name="Mini_20_Table_20_Content"><text:span text:style-name="T345">7<text:tab/></text:span>Pad &amp; Memory card</text:p>
      <text:p text:style-name="Mini_20_Table_20_Content"><text:span text:style-name="T345">8<text:tab/></text:span>Serial <text:span text:style-name="T346">(used by libpsxsio)</text:span></text:p>
      <text:p text:style-name="Mini_20_Table_20_Content"><text:span text:style-name="T345">9<text:tab/></text:span>SPU</text:p>
      <text:p text:style-name="Mini_20_Table_20_Content"><text:span text:style-name="T345">10<text:tab/></text:span>Light-gun &amp; Expansion port</text:p>
      <text:p text:style-name="P161">Most hardware devices would only generate an interrupt when enabled by their I/O port registers.</text:p>
      <text:p text:style-name="P122">This function <text:span text:style-name="T340">should only</text:span> be called while in critical section. The ISR automatically acknowledge<text:span text:style-name="T339">s</text:span> interrupts <text:span text:style-name="T341">so the callback routine does not need to acknowledge it (except hardware devices that additionally need to be acknowledged by their I/O registers)</text:span>. Avoid <text:span text:style-name="T355">calling </text:span>too many <text:span text:style-name="T341">sub functions </text:span>in <text:span text:style-name="T341">the </text:span>callback routine <text:span text:style-name="T341">as </text:span>the <text:span text:style-name="T355">size of the stack in the ISR is limited</text:span>.</text:p>
      <text:p text:style-name="P122">To <text:span text:style-name="T335">uninstall</text:span> a callback routine, simply specify NULL <text:span text:style-name="T342">or 0 </text:span>for <text:span text:style-name="T27">func</text:span><text:span text:style-name="T61">. </text:span><text:span text:style-name="T108">It will also remove the IRQ mask bit of the corresponding interrupt </text:span><text:span text:style-name="T128">in the IRQ hardware registers </text:span><text:span text:style-name="T120">which disables the interrupt</text:span><text:span text:style-name="T108">.</text:span></text:p>
      <text:p text:style-name="P374">Returns</text:p>
      <text:p text:style-name="P122">Pointer to the last installed callback routine.</text:p>
      <text:h text:style-name="P572" text:outline-level="3"><text:bookmark-start text:name="__RefHeading___Toc8498_672593291"/>LoadImage<text:bookmark-end text:name="__RefHeading___Toc8498_672593291"/></text:h>
      <text:p text:style-name="P41">Upload image data to VRAM</text:p>
      <text:p text:style-name="Info_20_1">Library<text:tab/>Header File<text:tab/>Original<text:tab/>Introduced<text:tab/>Documentation Date</text:p>
      <text:p text:style-name="Info_20_2">libpsxgpu.a<text:tab/>psxgpu.h<text:tab/>No<text:tab/>0.<text:span text:style-name="T282">0</text:span>1b<text:tab/>12/21/2018</text:p>
      <text:p text:style-name="Subheading">Syntax</text:p>
      <text:p text:style-name="P218">void LoadImage(</text:p>
      <text:p text:style-name="Code"><text:tab/><text:a xlink:type="simple" xlink:href="#2.2.3.RECT|outline" text:style-name="Internet_20_link" text:visited-style-name="Visited_20_Internet_20_Link"><text:span text:style-name="T282">RECT</text:span></text:a> <text:span text:style-name="T27">*rect,</text:span><text:tab/><text:tab/>Pointer to a RECT specifying VRAM destination coordinates</text:p>
      <text:p text:style-name="Code"><text:tab/><text:span text:style-name="T173">unsigned int</text:span><text:span text:style-name="T158"> </text:span><text:span text:style-name="T44">*data</text:span><text:span text:style-name="T2">)</text:span><text:tab/><text:tab/>Pointer to source image data</text:p>
      <text:p text:style-name="Subheading">Explanation</text:p>
      <text:p text:style-name="P41">Uploads image data from the source address <text:span text:style-name="T27">data</text:span> to VRAM. The image size and destination offset in VRAM is specified by <text:span text:style-name="T27">rect</text:span> using a RECT object.</text:p>
      <text:p text:style-name="P41">LoadImage uses DMA to upload data to VRAM at high speed and could be non-blocking, use <text:a xlink:type="simple" xlink:href="#2.3.3.DrawSync|outline" text:style-name="Internet_20_link" text:visited-style-name="Visited_20_Internet_20_Link">DrawSync</text:a> to ensure <text:span text:style-name="T352">the </text:span>DMA transfer has completed. Using <text:a xlink:type="simple" xlink:href="#2.3.3.DrawSync|outline" text:style-name="Internet_20_link" text:visited-style-name="Visited_20_Internet_20_Link">DrawSync</text:a> when uploading multiple images at once is not necessary as LoadImage will wait for a previous transfer to complete.</text:p>
      <text:p text:style-name="P41">If you want to upload a texture image on every frame in a real time sequence, it is best to perform the upload after a <text:a xlink:type="simple" xlink:href="#2.3.3.DrawSync|outline" text:style-name="Internet_20_link" text:visited-style-name="Visited_20_Internet_20_Link">DrawSync</text:a> call.</text:p>
      <text:p text:style-name="Subheading">See also</text:p>
      <text:p text:style-name="Text_20_body"><text:a xlink:type="simple" xlink:href="#2.3.3.DrawSync|outline" text:style-name="Internet_20_link" text:visited-style-name="Visited_20_Internet_20_Link"><text:span text:style-name="T282">DrawSync</text:span></text:a> <text:a xlink:type="simple" xlink:href="#2.3.4.GetTimInfo|outline" text:style-name="Internet_20_link" text:visited-style-name="Visited_20_Internet_20_Link"><text:span text:style-name="T282">GetTimInfo</text:span></text:a></text:p>
      <text:h text:style-name="P585" text:outline-level="3"><text:bookmark-start text:name="__RefHeading___Toc10778_2044896281"/>PutDrawEnv<text:bookmark-end text:name="__RefHeading___Toc10778_2044896281"/></text:h>
      <text:p text:style-name="Text_20_body"><text:bookmark-start text:name="__RefHeading___Toc10780_2044896281"/>Applies a DRAWENV structure<text:bookmark-end text:name="__RefHeading___Toc10780_2044896281"/></text:p>
      <text:p text:style-name="Info_20_1">Library<text:tab/>Header File<text:tab/>Original<text:tab/>Introduced<text:tab/>Date Documented</text:p>
      <text:p text:style-name="Info_20_2">libpsxgpu.a<text:tab/>psxgpu.h<text:tab/>No<text:tab/><text:span text:style-name="T247">0.1b</text:span><text:tab/>06/07/2019</text:p>
      <text:p text:style-name="P376">Syntax</text:p>
      <text:p text:style-name="P218">void PutDrawEnv(</text:p>
      <text:p text:style-name="P218"><text:tab/><text:a xlink:type="simple" xlink:href="#2.2.2.DRAWENV|outline" text:style-name="Internet_20_link" text:visited-style-name="Visited_20_Internet_20_Link"><text:span text:style-name="T262">DRAWENV</text:span></text:a> <text:span text:style-name="T55">*draw</text:span>)<text:span text:style-name="T180"><text:tab/></text:span><text:span text:style-name="T181">Pointer to a DRAWENV structures</text:span></text:p>
      <text:p text:style-name="P376">Explanation</text:p>
      <text:p text:style-name="P2">Applies the specified <text:a xlink:type="simple" xlink:href="#2.2.2.DRAWENV|outline" text:style-name="Internet_20_link" text:visited-style-name="Visited_20_Internet_20_Link"><text:span text:style-name="T262">DRAWENV</text:span></text:a> structure to the GPU. This function is best called when the GPU is not busy processing any primitives. Use the DrawSync function to wait for the GPU to complete processing.</text:p>
      <text:p text:style-name="P2">Alternatively, a DR_ENV struct can be used to change the drawing environment mid-drawing.</text:p>
      <text:p text:style-name="P376">See also</text:p>
      <text:p text:style-name="P3"><text:a xlink:type="simple" xlink:href="#2.2.2.DRAWENV|outline" text:style-name="Internet_20_link" text:visited-style-name="Visited_20_Internet_20_Link"><text:span text:style-name="T252">DRAWENV</text:span></text:a></text:p>
      <text:p text:style-name="P2"/>
      <text:h text:style-name="P586" text:outline-level="3"><text:bookmark-start text:name="__RefHeading___Toc10782_2044896281"/>PutDispEnv<text:bookmark-end text:name="__RefHeading___Toc10782_2044896281"/></text:h>
      <text:p text:style-name="P2">Applies a DISPENV structure</text:p>
      <text:p text:style-name="P308">Library<text:tab/>Header File<text:tab/>Original<text:tab/>Introduced<text:tab/>Date Documented</text:p>
      <text:p text:style-name="P465">libpsxgpu.a<text:tab/>psxgpu.h<text:tab/>No<text:tab/><text:span text:style-name="T247">0.01b</text:span><text:tab/>06/07/2019</text:p>
      <text:p text:style-name="P376">Syntax</text:p>
      <text:p text:style-name="P219">void PutDispEnv(</text:p>
      <text:p text:style-name="P219"><text:tab/><text:a xlink:type="simple" xlink:href="#2.2.1.DISPENV|outline" text:style-name="Internet_20_link" text:visited-style-name="Visited_20_Internet_20_Link"><text:span text:style-name="T262">DISPENV</text:span></text:a> <text:span text:style-name="T55">*disp</text:span>)<text:span text:style-name="T180"><text:tab/></text:span><text:span text:style-name="T181">Pointer to a DISPENV structure</text:span></text:p>
      <text:p text:style-name="P376">Explanation</text:p>
      <text:p text:style-name="P2">Applies the specified <text:a xlink:type="simple" xlink:href="#2.2.1.DISPENV|outline" text:style-name="Internet_20_link" text:visited-style-name="Visited_20_Internet_20_Link"><text:span text:style-name="T262">DISPENV</text:span></text:a> struct to the GPU. This function is best called immediately when a V-Blank occurs <text:span text:style-name="T261">(using VSync) </text:span>when updating the screen regularly. Use the VSync function to wait for a V-Blank to occur.</text:p>
      <text:p text:style-name="P376">See also</text:p>
      <text:p text:style-name="P2"><text:a xlink:type="simple" xlink:href="#2.2.1.DISPENV|outline" text:style-name="Internet_20_link" text:visited-style-name="Visited_20_Internet_20_Link"><text:span text:style-name="T252">DISPENV</text:span></text:a> <text:span text:style-name="T231">VSync</text:span></text:p>
      <text:h text:style-name="P572" text:outline-level="3"><text:bookmark-start text:name="__RefHeading___Toc5098_672593291"/>ResetGraph<text:bookmark-end text:name="__RefHeading___Toc5098_672593291"/></text:h>
      <text:p text:style-name="P124">Resets the <text:span text:style-name="T263">graphics subsystem</text:span></text:p>
      <text:p text:style-name="Info_20_1">Library<text:tab/>Header File<text:tab/>Original<text:tab/>Introduced<text:tab/>Documentation Date</text:p>
      <text:p text:style-name="Info_20_2">libpsxgpu.a<text:tab/>psxgpu.h<text:tab/>No<text:tab/>0.<text:span text:style-name="T253">0</text:span>1b<text:tab/><text:span text:style-name="T254">06/07/2019</text:span></text:p>
      <text:p text:style-name="Subheading">Syntax</text:p>
      <text:p text:style-name="P218">void ResetGraph(</text:p>
      <text:p text:style-name="Code"><text:tab/><text:span text:style-name="T2">int</text:span> <text:span text:style-name="T55">mode</text:span><text:span text:style-name="T2">)</text:span><text:tab/><text:tab/>Reset mode</text:p>
      <text:p text:style-name="Subheading">Explanation</text:p>
      <text:p text:style-name="P125">Resets the GPU <text:span text:style-name="T263">and graphics subsystem of libpsxgpu </text:span>according to <text:span text:style-name="T27">mode</text:span>.</text:p>
      <text:p text:style-name="P125"><text:span text:style-name="T263">On first call, this function will additionally install its ISR subsystem to the kernel, installs its VSync callback, uninstall the BIOS CD subsystem and exit critical section regardless of </text:span><text:span text:style-name="T27">mode</text:span><text:span text:style-name="T263">. Because of this, it is highly recommended to call this function at the beginning of your program even if you don’t plan to do any graphics.</text:span></text:p>
      <text:p text:style-name="P126">The following describes the behavior of the available mode numbers. The exact behavior in the official SDK is not known yet.</text:p>
      <text:p text:style-name="Mini_20_Table_20_Header">Mode<text:tab/>Operation</text:p>
      <text:p text:style-name="Mini_20_Table_20_Content">0<text:tab/>Resets the GPU <text:span text:style-name="T265">entirely </text:span>including video mode <text:span text:style-name="T265">(default of 256x240) and sets <text:tab/><text:tab/>display mask to 0</text:span>.</text:p>
      <text:p text:style-name="Mini_20_Table_20_Content">1<text:tab/>Cancels any DMA transfer and resets the <text:span text:style-name="T264">GPU</text:span> command buffer.</text:p>
      <text:p text:style-name="P502">3<text:tab/>Resets the <text:span text:style-name="T264">GPU </text:span>command buffer.</text:p>
      <text:p text:style-name="Text_20_body"/>
      <text:h text:style-name="P572" text:outline-level="3"><text:bookmark-start text:name="__RefHeading___Toc8693_672593291"/>SetDefDispEnv<text:bookmark-end text:name="__RefHeading___Toc8693_672593291"/></text:h>
      <text:p text:style-name="P127">Sets a display environment with default parameters</text:p>
      <text:p text:style-name="P310">Library<text:tab/>Header File<text:tab/>Original<text:tab/>Introduced<text:tab/>Documentation Date</text:p>
      <text:p text:style-name="P467">libpsxgpu.a<text:tab/>psxgpu.h<text:tab/>No<text:tab/>0.<text:span text:style-name="T253">0</text:span>1b<text:tab/><text:span text:style-name="T254">06/0</text:span>8<text:span text:style-name="T254">/2019</text:span></text:p>
      <text:p text:style-name="Subheading">Syntax</text:p>
      <text:p text:style-name="P218">SetDefDispEnv(</text:p>
      <text:p text:style-name="Code"><text:tab/><text:a xlink:type="simple" xlink:href="#2.2.1.DISPENV|outline" text:style-name="Internet_20_link" text:visited-style-name="Visited_20_Internet_20_Link"><text:span text:style-name="T11">DISPENV</text:span></text:a> <text:span text:style-name="T27">*disp, </text:span><text:span text:style-name="T61"><text:tab/></text:span><text:span text:style-name="T94">Pointer to a </text:span><text:a xlink:type="simple" xlink:href="#2.2.1.DISPENV|outline" text:style-name="Internet_20_link" text:visited-style-name="Visited_20_Internet_20_Link"><text:span text:style-name="T94">DISPENV</text:span></text:a><text:span text:style-name="T94"> structure</text:span></text:p>
      <text:p text:style-name="Code"><text:tab/><text:span text:style-name="T2">int</text:span> <text:span text:style-name="T27">x,</text:span> <text:span text:style-name="T2">i</text:span><text:span text:style-name="T167">nt</text:span> <text:span text:style-name="T27">y, <text:tab/><text:tab/></text:span><text:span text:style-name="T94">X, Y framebuffer coordinates to display</text:span></text:p>
      <text:p text:style-name="Code"><text:tab/><text:span text:style-name="T2">int</text:span> <text:span text:style-name="T27">w, </text:span><text:span text:style-name="T2">int</text:span> <text:span text:style-name="T27">h</text:span><text:span text:style-name="T2">)</text:span><text:span text:style-name="T180"><text:tab/><text:tab/></text:span><text:span text:style-name="T199">Display resolution</text:span></text:p>
      <text:p text:style-name="P377">Explanation</text:p>
      <text:p text:style-name="P45"><text:span text:style-name="T286">Prepares a </text:span><text:a xlink:type="simple" xlink:href="#2.2.1.DISPENV|outline" text:style-name="Internet_20_link" text:visited-style-name="Visited_20_Internet_20_Link"><text:span text:style-name="T286">DISPENV</text:span></text:a> <text:span text:style-name="T286">structure with the specified framebuffer and resolution coordinates using default video parameters.</text:span></text:p>
      <text:p text:style-name="P45"><text:span text:style-name="T286">The defaults are the </text:span><text:span text:style-name="T30">screen</text:span><text:span text:style-name="T286"> element of </text:span><text:a xlink:type="simple" xlink:href="#2.2.1.DISPENV|outline" text:style-name="Internet_20_link" text:visited-style-name="Visited_20_Internet_20_Link"><text:span text:style-name="T286">DISPENV</text:span></text:a><text:span text:style-name="T286"> is set to zeroes, </text:span><text:span text:style-name="T30">isinter</text:span><text:span text:style-name="T286"> is set 0 and </text:span><text:span text:style-name="T30">isrgb24</text:span><text:span text:style-name="T286"> is set 0.</text:span></text:p>
      <text:p text:style-name="P377">See also</text:p>
      <text:p text:style-name="P45"><text:a xlink:type="simple" xlink:href="#2.2.1.DISPENV|outline" text:style-name="Internet_20_link" text:visited-style-name="Visited_20_Internet_20_Link"><text:span text:style-name="T286">DISPENV</text:span></text:a> <text:a xlink:type="simple" xlink:href="#2.3.8.PutDispEnv|outline" text:style-name="Internet_20_link" text:visited-style-name="Visited_20_Internet_20_Link"><text:span text:style-name="T286">PutDispEnv</text:span></text:a></text:p>
      <text:h text:style-name="P587" text:outline-level="3"><text:bookmark-start text:name="__RefHeading___Toc8695_672593291"/>SetDef<text:span text:style-name="T286">Draw</text:span>Env<text:bookmark-end text:name="__RefHeading___Toc8695_672593291"/></text:h>
      <text:p text:style-name="P127">Sets a drawing environment with default parameters</text:p>
      <text:p text:style-name="P310">Library<text:tab/>Header File<text:tab/>Original<text:tab/>Introduced<text:tab/>Documentation Date</text:p>
      <text:p text:style-name="P467">libpsxgpu.a<text:tab/>psxgpu.h<text:tab/>No<text:tab/>0.<text:span text:style-name="T253">0</text:span>1b<text:tab/><text:span text:style-name="T254">06/0</text:span>8<text:span text:style-name="T254">/2019</text:span></text:p>
      <text:p text:style-name="P378">Syntax</text:p>
      <text:p text:style-name="P227">SetDef<text:span text:style-name="T287">Draw</text:span>Env(</text:p>
      <text:p text:style-name="P254"><text:tab/><text:a xlink:type="simple" xlink:href="#2.2.2.DRAWENV|outline" text:style-name="Internet_20_link" text:visited-style-name="Visited_20_Internet_20_Link"><text:span text:style-name="T11">DRAWENV</text:span></text:a> <text:span text:style-name="T27">*disp, </text:span><text:span text:style-name="T61"><text:tab/></text:span><text:span text:style-name="T94">Pointer to a </text:span><text:a xlink:type="simple" xlink:href="#2.2.2.DRAWENV|outline" text:style-name="Internet_20_link" text:visited-style-name="Visited_20_Internet_20_Link"><text:span text:style-name="T94">DRAWENV</text:span></text:a><text:span text:style-name="T94"> structure</text:span></text:p>
      <text:p text:style-name="P254"><text:tab/><text:span text:style-name="T2">int</text:span> <text:span text:style-name="T27">x,</text:span> <text:span text:style-name="T2">i</text:span><text:span text:style-name="T167">nt</text:span> <text:span text:style-name="T27">y, <text:tab/><text:tab/></text:span><text:span text:style-name="T94">X, Y framebuffer coordinates to draw to</text:span></text:p>
      <text:p text:style-name="P254"><text:tab/><text:span text:style-name="T2">int</text:span> <text:span text:style-name="T27">w, </text:span><text:span text:style-name="T2">int</text:span> <text:span text:style-name="T27">h</text:span><text:span text:style-name="T2">)</text:span><text:span text:style-name="T180"><text:tab/><text:tab/></text:span><text:span text:style-name="T199">Draw area size</text:span></text:p>
      <text:p text:style-name="P377">Explanation</text:p>
      <text:p text:style-name="P45"><text:span text:style-name="T199">Prepares a </text:span><text:a xlink:type="simple" xlink:href="#2.2.2.DRAWENV|outline" text:style-name="Internet_20_link" text:visited-style-name="Visited_20_Internet_20_Link">DRAWENV</text:a><text:span text:style-name="T199"> structure with the specified framebuffer and resolution coordinates using default parameters.</text:span></text:p>
      <text:p text:style-name="P45"><text:span text:style-name="T199">The </text:span><text:span text:style-name="T56">ofs[]</text:span><text:span text:style-name="T150"> elements of </text:span><text:a xlink:type="simple" xlink:href="#2.2.2.DRAWENV|outline" text:style-name="Internet_20_link" text:visited-style-name="Visited_20_Internet_20_Link">DRAWENV</text:a><text:span text:style-name="T150"> is set 0 (top-left), </text:span><text:span text:style-name="T56">tw</text:span><text:span text:style-name="T150"> is set 0 (default texture window settings), </text:span><text:span text:style-name="T56">tpage</text:span><text:span text:style-name="T150"> to 0x0a (</text:span><text:span text:style-name="T151">640, 0), </text:span><text:span text:style-name="T57">dtd</text:span><text:span text:style-name="T151"> to 1 (dithering enabled), </text:span><text:span text:style-name="T57">dfe</text:span><text:span text:style-name="T151"> to 0 (don’t draw to displayed area), </text:span><text:span text:style-name="T57">isbg</text:span><text:span text:style-name="T151"> to 0 (no draw area clear) and clear color values set to 0.</text:span></text:p>
      <text:p text:style-name="P379">See also</text:p>
      <text:p text:style-name="P46"><text:a xlink:type="simple" xlink:href="#2.2.2.DRAWENV|outline" text:style-name="Internet_20_link" text:visited-style-name="Visited_20_Internet_20_Link"><text:span text:style-name="T287">DRAWENV</text:span></text:a><text:span text:style-name="T287"> </text:span><text:a xlink:type="simple" xlink:href="#PutDrawEnv|outline" text:style-name="Internet_20_link" text:visited-style-name="Visited_20_Internet_20_Link"><text:span text:style-name="T287">PutDrawEnv</text:span></text:a></text:p>
      <text:h text:style-name="P572" text:outline-level="3"><text:bookmark-start text:name="__RefHeading___Toc8555_672593291"/>SetDispMask<text:bookmark-end text:name="__RefHeading___Toc8555_672593291"/></text:h>
      <text:p text:style-name="P128">Sets the display mask</text:p>
      <text:p text:style-name="P311">Library<text:tab/>Header File<text:tab/>Original<text:tab/>Introduced<text:tab/>Documentation Date</text:p>
      <text:p text:style-name="P468">libpsxgpu.a<text:tab/>psxgpu.h<text:tab/>No<text:tab/>0.<text:span text:style-name="T281">0</text:span>1b<text:tab/>06/08/2019</text:p>
      <text:p text:style-name="P380">Syntax</text:p>
      <text:p text:style-name="P218">void SetDispMask(</text:p>
      <text:p text:style-name="Code"><text:span text:style-name="T61"><text:tab/></text:span><text:span text:style-name="T167">int</text:span> <text:span text:style-name="T27">mask</text:span><text:span text:style-name="T2">)</text:span><text:span text:style-name="T180"><text:tab/><text:tab/></text:span><text:span text:style-name="T198">Display mask setting (0: no display, 1: display)</text:span></text:p>
      <text:p text:style-name="P380">Explanation</text:p>
      <text:p text:style-name="P128">Sets the display mask of the GPU. If <text:span text:style-name="T27">mask</text:span><text:span text:style-name="T61"> is 0, the console will only show a black screen.</text:span></text:p>
      <text:p text:style-name="P43"><text:span text:style-name="T92">This function is useful for hiding garbage shown during video init/setup. </text:span><text:a xlink:type="simple" xlink:href="#2.3.9.ResetGraph|outline" text:style-name="Internet_20_link" text:visited-style-name="Visited_20_Internet_20_Link"><text:span text:style-name="T92">ResetGraph</text:span></text:a><text:span text:style-name="T92"> automatically sets the display mask to 0.</text:span></text:p>
      <text:p text:style-name="P44"><text:span text:style-name="T92">B</text:span><text:span text:style-name="T93">est called after </text:span><text:a xlink:type="simple" xlink:href="#2.3.12.VSync|outline" text:style-name="Internet_20_link" text:visited-style-name="Visited_20_Internet_20_Link"><text:span text:style-name="T93">VSync</text:span></text:a><text:span text:style-name="T93"> and </text:span><text:a xlink:type="simple" xlink:href="#2.3.8.PutDispEnv|outline" text:style-name="Internet_20_link" text:visited-style-name="Visited_20_Internet_20_Link"><text:span text:style-name="T93">PutDispEnv</text:span></text:a><text:span text:style-name="T93">.</text:span></text:p>
      <text:h text:style-name="P572" text:outline-level="3"><text:bookmark-start text:name="__RefHeading___Toc8500_672593291"/>SetVideoMode<text:bookmark-end text:name="__RefHeading___Toc8500_672593291"/></text:h>
      <text:p text:style-name="P129">Sets the video standard</text:p>
      <text:p text:style-name="Info_20_1">Library<text:tab/>Header File<text:tab/>Original<text:tab/>Introduced<text:tab/>Documentation Date</text:p>
      <text:p text:style-name="Info_20_2">libpsxgpu.a<text:tab/>psxgpu.h<text:tab/>No<text:tab/>0.<text:span text:style-name="T281">0</text:span>1b<text:tab/><text:span text:style-name="T284">07</text:span>/<text:span text:style-name="T415">17</text:span>/2019</text:p>
      <text:p text:style-name="Subheading">Syntax</text:p>
      <text:p text:style-name="P218">void SetVideoMode(</text:p>
      <text:p text:style-name="Code"><text:tab/><text:span text:style-name="T2">int</text:span> <text:span text:style-name="T27">mode</text:span><text:span text:style-name="T2">)</text:span><text:tab/><text:tab/>Video standard to set</text:p>
      <text:p text:style-name="Subheading">Explanation</text:p>
      <text:p text:style-name="P129">Sets the video standard by <text:span text:style-name="T27">mode</text:span> (MODE_NTSC for NTSC or MODE_PAL for PAL), <text:span text:style-name="T280">normally used to override the video standard of the console.</text:span></text:p>
      <text:p text:style-name="P158">Keep in mind that using a video standard other than the one specified by the region of the console will result to color problems or <text:span text:style-name="T414">un</text:span>stable picture without modifications, depending on the model of the console.</text:p>
      <text:h text:style-name="P572" text:outline-level="3"><text:bookmark-start text:name="__RefHeading___Toc7715_944587478"/>StoreImage<text:bookmark-end text:name="__RefHeading___Toc7715_944587478"/></text:h>
      <text:p text:style-name="P159">Download image data from VRAM</text:p>
      <text:p text:style-name="P342">Library<text:tab/>Header File<text:tab/>Original<text:tab/>Introduced<text:tab/>Documentation Date</text:p>
      <text:p text:style-name="P499">libpsxgpu.a<text:tab/>psxgpu.h<text:tab/>No<text:tab/>0.12b<text:tab/>07/16/2019</text:p>
      <text:p text:style-name="P418">Syntax</text:p>
      <text:p text:style-name="P239">void <text:span text:style-name="T350">StoreImage</text:span>(</text:p>
      <text:p text:style-name="P279"><text:tab/><text:a xlink:type="simple" xlink:href="#2.2.3.RECT|outline" text:style-name="Internet_20_link" text:visited-style-name="Visited_20_Internet_20_Link"><text:span text:style-name="T282">RECT</text:span></text:a> <text:span text:style-name="T27">*rect,</text:span><text:tab/><text:tab/>Pointer to a RECT specifying VRAM <text:span text:style-name="T350">source</text:span> coordinates</text:p>
      <text:p text:style-name="P278"><text:tab/><text:span text:style-name="T2">unsigned int</text:span> <text:span text:style-name="T27">*data</text:span><text:span text:style-name="T2">)</text:span><text:tab/>Pointer to store downloaded image data</text:p>
      <text:p text:style-name="P418">Explanation</text:p>
      <text:p text:style-name="P159">Downloads a portion of VRAM <text:span text:style-name="T351">from an area </text:span>specified by <text:span text:style-name="T27">rect</text:span><text:span text:style-name="T46">,</text:span><text:span text:style-name="T61"> </text:span><text:span text:style-name="T124">and stores </text:span><text:span text:style-name="T125">the downloaded </text:span><text:span text:style-name="T124">pixel data to </text:span><text:span text:style-name="T125">a buffer specified by </text:span><text:span text:style-name="T45">data</text:span><text:span text:style-name="T124">.</text:span></text:p>
      <text:p text:style-name="P42"><text:span text:style-name="T144">Store</text:span><text:span text:style-name="T61">Image uses DMA to upload data to VRAM at high speed and could be non-blocking, use </text:span><text:a xlink:type="simple" xlink:href="#2.3.3.DrawSync|outline" text:style-name="Internet_20_link" text:visited-style-name="Visited_20_Internet_20_Link"><text:span text:style-name="T61">DrawSync</text:span></text:a><text:span text:style-name="T61"> to ensure </text:span><text:span text:style-name="T126">the </text:span><text:span text:style-name="T61">DMA transfer has completed.</text:span></text:p>
      <text:p text:style-name="P419">See also</text:p>
      <text:p text:style-name="P160"><text:a xlink:type="simple" xlink:href="#2.3.3.DrawSync|outline" text:style-name="Internet_20_link" text:visited-style-name="Visited_20_Internet_20_Link"><text:span text:style-name="T282">DrawSync</text:span></text:a></text:p>
      <text:h text:style-name="P572" text:outline-level="3"><text:bookmark-start text:name="__RefHeading___Toc8502_672593291"/>VSync<text:bookmark-end text:name="__RefHeading___Toc8502_672593291"/></text:h>
      <text:p text:style-name="P130">Wait for vertical retrace, <text:span text:style-name="T337">or return elapsed vertical blank counter, or hblank count since last call</text:span></text:p>
      <text:p text:style-name="Info_20_1">Library<text:tab/>Header File<text:tab/>Original<text:tab/>Introduced<text:tab/>Documentation Date</text:p>
      <text:p text:style-name="Info_20_2">libpsxgpu.a<text:tab/>psxgpu.h<text:tab/>No<text:tab/>0.01b<text:tab/><text:span text:style-name="T408">06</text:span>/<text:span text:style-name="T408">23</text:span>/201<text:span text:style-name="T408">9</text:span></text:p>
      <text:p text:style-name="Subheading">Syntax</text:p>
      <text:p text:style-name="P218">void V<text:span text:style-name="T337">S</text:span>ync(</text:p>
      <text:p text:style-name="Code"><text:span text:style-name="T20"><text:tab/>int</text:span><text:span text:style-name="T337"> </text:span><text:span text:style-name="T58">mode</text:span><text:span text:style-name="T2">)</text:span><text:span text:style-name="T180"><text:tab/><text:tab/></text:span><text:span text:style-name="T206">Mode</text:span></text:p>
      <text:p text:style-name="Subheading">Explanation</text:p>
      <text:p text:style-name="P130">Waits until a <text:span text:style-name="T337">vertical retrace occurs or returns a value using the method specified by </text:span><text:span text:style-name="T42">mode</text:span><text:span text:style-name="T117">, as defined below.</text:span></text:p>
      <text:p text:style-name="P520">Mode<text:tab/>Operation</text:p>
      <text:p text:style-name="P512">0<text:tab/><text:span text:style-name="T338">Waits</text:span> until a vertical retrace event occurs.</text:p>
      <text:p text:style-name="P512">1<text:tab/><text:span text:style-name="T338">Only r</text:span>eturn the Hblank count elapsed since last VSync call.</text:p>
      <text:p text:style-name="P512">n&gt;1<text:tab/>Waits until n vertical retrace events occur.</text:p>
      <text:p text:style-name="P512">n&lt;0<text:tab/>Returns number of vertical retrace events elapsed since the start of the program.</text:p>
      <text:p text:style-name="P149">VSync() will timeout if the vertical blanking interrupt stops working either due to calling ChangeClearPAD(1), or calling _InitPad() without calling ChangeClearPAD(0) next. The function will attempt to restart vertical blanking interrupts by calling ChangeClearPAD(0) and ChangeClearRCnt(3, 0).</text:p>
      <text:p text:style-name="P149">VSync() may also timeout if a large wait value is specified. Use a for-loop that calls VSync(0) instead to get around this limitation.</text:p>
      <text:p text:style-name="P415">Return value</text:p>
      <text:p text:style-name="Text_20_body"><text:span text:style-name="T338">Return value varies depending on the value specified by </text:span><text:span text:style-name="T43">mode</text:span><text:span text:style-name="T118">.</text:span></text:p>
      <text:p text:style-name="P521">Mode<text:tab/>Return value</text:p>
      <text:p text:style-name="P513">&gt;=0<text:tab/>Hblank count elapsed since last VSync call.</text:p>
      <text:p text:style-name="P513">&lt;0<text:tab/>Number of vertical retrace events elapsed since the start of your program.</text:p>
      <text:p text:style-name="Subheading">See also</text:p>
      <text:p text:style-name="Text_20_body"><text:a xlink:type="simple" xlink:href="#2.3.9.VSyncCallback|outline" text:style-name="Internet_20_link" text:visited-style-name="Visited_20_Internet_20_Link"><text:span text:style-name="T279">VSyncCallback</text:span></text:a></text:p>
      <text:h text:style-name="P572" text:outline-level="3"><text:bookmark-start text:name="__RefHeading___Toc8504_672593291"/>VSyncCallback<text:bookmark-end text:name="__RefHeading___Toc8504_672593291"/></text:h>
      <text:p text:style-name="P131">Sets a specified function to be executed on every V-blank</text:p>
      <text:p text:style-name="Info_20_1">Library<text:tab/>Header<text:tab/>Original<text:tab/>Introduced<text:tab/>Documentation Date</text:p>
      <text:p text:style-name="Info_20_2">liblibpsxgpu.a<text:tab/>psxgpu.h<text:tab/>No<text:tab/>0.<text:span text:style-name="T278">0</text:span>1b<text:tab/><text:span text:style-name="T284">07</text:span>/<text:span text:style-name="T407">17</text:span>/2019</text:p>
      <text:p text:style-name="Subheading">Syntax</text:p>
      <text:p text:style-name="P218">void *VsyncCallback(</text:p>
      <text:p text:style-name="Code"><text:tab/><text:span text:style-name="T2">void</text:span> <text:span text:style-name="T27">(*func)()</text:span><text:span text:style-name="T2">)</text:span><text:tab/>Pointer to a callback function</text:p>
      <text:p text:style-name="Subheading">Explanation</text:p>
      <text:p text:style-name="P131">Sets a callback function specified by <text:span text:style-name="T27">func</text:span> called on every V-blank. Setting 0 will disable <text:span text:style-name="T410">the</text:span> callback.</text:p>
      <text:p text:style-name="P131">Because the callback function is executed during a critical section inside an ISR, it is necessary to finish any processing quickly. <text:span text:style-name="T336">Sub function calls</text:span> should also be kept at minimum as the stack in the ISR is limited.</text:p>
      <text:p text:style-name="P131">It is recommended to define any variable manipulated by a callback function as <text:span text:style-name="T2">volatile</text:span> to make sure that any loop reading the value will always read the variable for changes.</text:p>
      <text:p text:style-name="P444">Returns</text:p>
      <text:p text:style-name="P206">Pointer to last callback function set.</text:p>
      <text:p text:style-name="Subheading">See also</text:p>
      <text:p text:style-name="Text_20_body"><text:a xlink:type="simple" xlink:href="#2.3.8.VSync|outline" text:style-name="Internet_20_link" text:visited-style-name="Visited_20_Internet_20_Link"><text:span text:style-name="T279">VSync</text:span></text:a></text:p>
      <text:h text:style-name="P563" text:outline-level="2"><text:bookmark-start text:name="__RefHeading___Toc10930_2044896281"/>Macros<text:bookmark-end text:name="__RefHeading___Toc10930_2044896281"/></text:h>
      <text:h text:style-name="P569" text:outline-level="3"><text:bookmark-start text:name="__RefHeading___Toc10932_2044896281"/>addPrim<text:bookmark-end text:name="__RefHeading___Toc10932_2044896281"/></text:h>
      <text:p text:style-name="P133">Links a primitive packet to an ordering table</text:p>
      <text:p text:style-name="P312">Library<text:tab/>Header File<text:tab/>Original<text:tab/>Introduced<text:tab/>Date Documented</text:p>
      <text:p text:style-name="P469">libpsxgpu.a<text:tab/>psxgpu.h<text:tab/>No<text:tab/><text:span text:style-name="T247">0.01b</text:span><text:tab/>06/07/2019</text:p>
      <text:p text:style-name="P366">Syntax</text:p>
      <text:p text:style-name="P218">addPrim(</text:p>
      <text:p text:style-name="Code"><text:tab/><text:span text:style-name="T27">ot,</text:span><text:span text:style-name="T61"><text:tab/></text:span><text:span text:style-name="T82">Pointer to a</text:span><text:span text:style-name="T105">n</text:span><text:span text:style-name="T82"> o</text:span><text:span text:style-name="T81">rdering table element</text:span></text:p>
      <text:p text:style-name="Code"><text:span text:style-name="T27"><text:tab/>p</text:span><text:span text:style-name="T2">)</text:span><text:span text:style-name="T180"><text:tab/></text:span><text:span text:style-name="T182">Pointer to a primitive packet</text:span></text:p>
      <text:p text:style-name="P366">Explanation</text:p>
      <text:p text:style-name="P111">Links a primitive packet to an ordering table element by setting the value from the specified table element to the primitive packet’s tag element (<text:span text:style-name="T232">with the size byte retained</text:span>) and the pointer to the packet is set to the specified table element.</text:p>
      <text:p text:style-name="P69">It is recommended to generate primitive packets in a global buffer to ensure that they do not get overwritten when the GPU gets around to processing the <text:span text:style-name="T303">primitive </text:span>(ie. If you allocate the primitive as a local variable <text:span text:style-name="T303">in a function</text:span>, it may have been overwritten when the GPU gets to draw it).</text:p>
      <text:p text:style-name="P69">A common misconception among PS1 homebrew programmers is that they sometimes believe that only a single primitive packet can only be added to each ordering table element. This is false as adding another primitive to an ordering table element that already has a primitive added to it will only add to the chain, not replace it <text:span text:style-name="T232">so pretty much any number of primitives can be added to a single table element</text:span>. Therefore, an ordering table length of 4 to 8 elements is usually enough <text:span text:style-name="T232">for a 2D game project</text:span>.</text:p>
      <text:p text:style-name="P368">See also</text:p>
      <text:p text:style-name="P33"><text:a xlink:type="simple" xlink:href="#2.3.1.ClearOTagR|outline" text:style-name="Internet_20_link" text:visited-style-name="Visited_20_Internet_20_Link"><text:span text:style-name="T252">ClearOTagR</text:span></text:a><text:span text:style-name="T252"> </text:span><text:a xlink:type="simple" xlink:href="#2.3.2.DrawOTag|outline" text:style-name="Internet_20_link" text:visited-style-name="Visited_20_Internet_20_Link"><text:span text:style-name="T252">DrawOTag</text:span></text:a></text:p>
      <text:h text:style-name="P572" text:outline-level="3"><text:bookmark-start text:name="__RefHeading___Toc11621_2044896281"/>addPrims<text:bookmark-end text:name="__RefHeading___Toc11621_2044896281"/></text:h>
      <text:p text:style-name="P134">Links an ordering table to another ordering table</text:p>
      <text:p text:style-name="P313">Library<text:tab/>Header File<text:tab/>Original<text:tab/>Introduced<text:tab/>Date Documented</text:p>
      <text:p text:style-name="P470">libpsxgpu.a<text:tab/>psxgpu.h<text:tab/>No<text:tab/><text:span text:style-name="T247">0.01b</text:span><text:tab/>06/07/2019</text:p>
      <text:p text:style-name="P381">Syntax</text:p>
      <text:p text:style-name="P218">addPrims(</text:p>
      <text:p text:style-name="Code"><text:tab/><text:span text:style-name="T27">ot, </text:span><text:span text:style-name="T61"><text:tab/></text:span><text:span text:style-name="T83">Pointer to an ordering table element</text:span></text:p>
      <text:p text:style-name="Code"><text:tab/><text:span text:style-name="T27">p0,</text:span><text:span text:style-name="T61"><text:tab/></text:span><text:span text:style-name="T83">Pointer to the first element of the ordering table to add</text:span><text:span text:style-name="T27"> </text:span></text:p>
      <text:p text:style-name="Code"><text:tab/><text:span text:style-name="T27">p1</text:span><text:span text:style-name="T2">)</text:span><text:span text:style-name="T180"><text:tab/></text:span><text:span text:style-name="T193">Pointer to the last element of the ordering table to addition</text:span></text:p>
      <text:p text:style-name="P381">Explanation</text:p>
      <text:p text:style-name="P135">This macro links one ordering table specified by <text:span text:style-name="T27">p0</text:span><text:span text:style-name="T61"> and </text:span><text:span text:style-name="T27">p1</text:span><text:span text:style-name="T61"> to another ordering table.</text:span></text:p>
      <text:p text:style-name="P117">The ordering table element that is considered the first element in the chain depends on which function was used to prepare the ordering table. If the ordering table was cleared using ClearOTagR the last element of the array is the first and the first element is the last, if the ordering table is cleared using ClearOTag the first element in the array is the first and the last element is the last.</text:p>
      <text:p text:style-name="P382">See also</text:p>
      <text:p text:style-name="P198"><text:a xlink:type="simple" xlink:href="#2.3.1.ClearOTagR|outline" text:style-name="Internet_20_link" text:visited-style-name="Visited_20_Internet_20_Link"><text:span text:style-name="T252">ClearOTagR</text:span></text:a></text:p>
      <text:h text:style-name="P572" text:outline-level="3"><text:bookmark-start text:name="__RefHeading___Toc8983_1661050629"/>getClut<text:bookmark-end text:name="__RefHeading___Toc8983_1661050629"/></text:h>
      <text:p text:style-name="P199">Calculates and returns a CLUT value</text:p>
      <text:p text:style-name="P318">Library<text:tab/>Header File<text:tab/>Original<text:tab/>Introduced<text:tab/>Date Documented</text:p>
      <text:p text:style-name="P475">libpsxgpu.a<text:tab/>psxgpu.h<text:tab/>No<text:tab/><text:span text:style-name="T247">0.01b</text:span><text:tab/>0<text:span text:style-name="T400">7</text:span>/<text:span text:style-name="T400">1</text:span>7/2019</text:p>
      <text:p text:style-name="P440">Syntax</text:p>
      <text:p text:style-name="P218">getClut(</text:p>
      <text:p text:style-name="P287"><text:tab/><text:span text:style-name="T27">x, y</text:span><text:span text:style-name="T60">)</text:span> <text:tab/><text:span text:style-name="T402">Framebuffer coordinates to a CLUT</text:span></text:p>
      <text:p text:style-name="P441">Explanation</text:p>
      <text:p text:style-name="P201"><text:span text:style-name="T403">Calculates a CLUT value from the specified coordinates. The resulting value is used on textured primitives with a CLUT field. </text:span><text:span text:style-name="T52">x</text:span><text:span text:style-name="T136"> must be a multiple of 16 units, the value will be rounded down to the nearest lower multiple otherwise.</text:span></text:p>
      <text:p text:style-name="P216">A CLUT is needed only if the texture color depth is 4-bit or 8-bit.</text:p>
      <text:p text:style-name="P200"><text:span text:style-name="T403">Primitives with a CLUT field include </text:span><text:a xlink:type="simple" xlink:href="#2.2.13.SPRT|outline" text:style-name="Internet_20_link" text:visited-style-name="Visited_20_Internet_20_Link"><text:span text:style-name="T403">SPRT</text:span></text:a>, <text:a xlink:type="simple" xlink:href="#2.2.14.SPRT_8, SPRT_16|outline" text:style-name="Internet_20_link" text:visited-style-name="Visited_20_Internet_20_Link"><text:span text:style-name="T403">SPRT_8, SPRT_16</text:span></text:a>, <text:a xlink:type="simple" xlink:href="#2.2.10.POLY_FT3, POLY_FT4|outline" text:style-name="Internet_20_link" text:visited-style-name="Visited_20_Internet_20_Link"><text:span text:style-name="T403">POLY_FT3, POLY_FT4</text:span></text:a><text:span text:style-name="T403"> and </text:span><text:a xlink:type="simple" xlink:href="#2.2.12.POLY_GT3, POLY_GT4|outline" text:style-name="Internet_20_link" text:visited-style-name="Visited_20_Internet_20_Link"><text:span text:style-name="T403">POLY_GT3, POLY_GT4</text:span></text:a>.</text:p>
      <text:h text:style-name="P588" text:outline-level="3"><text:bookmark-start text:name="__RefHeading___Toc8005_944587478"/>getTPage<text:bookmark-end text:name="__RefHeading___Toc8005_944587478"/></text:h>
      <text:p text:style-name="P185">Calculates a<text:span text:style-name="T401">nd returns a</text:span> texture page value</text:p>
      <text:p text:style-name="P316">Library<text:tab/>Header File<text:tab/>Original<text:tab/>Introduced<text:tab/>Date Documented</text:p>
      <text:p text:style-name="P473">libpsxgpu.a<text:tab/>psxgpu.h<text:tab/>No<text:tab/><text:span text:style-name="T247">0.01b</text:span><text:tab/>0<text:span text:style-name="T376">7</text:span>/<text:span text:style-name="T376">16</text:span>/2019</text:p>
      <text:p text:style-name="P430">Syntax</text:p>
      <text:p text:style-name="P250">getTPage(</text:p>
      <text:p text:style-name="P286"><text:span text:style-name="T2"><text:tab/></text:span><text:span text:style-name="T55">tp,</text:span><text:span text:style-name="T180"><text:tab/></text:span><text:span text:style-name="T219">Texture color depth (0: 4-bit, 1: 8-bit, 2: 16-bit)</text:span></text:p>
      <text:p text:style-name="P286"><text:span text:style-name="T2"><text:tab/></text:span><text:span text:style-name="T55">abr,</text:span><text:span text:style-name="T180"><text:tab/></text:span><text:span text:style-name="T219">Blend operator mode </text:span><text:span text:style-name="T180">(see below)</text:span></text:p>
      <text:p text:style-name="P286"><text:span text:style-name="T2"><text:tab/></text:span><text:span text:style-name="T55">x, y</text:span><text:span text:style-name="T2">)</text:span><text:span text:style-name="T180"><text:tab/></text:span><text:span text:style-name="T220">Framebuffer coordinate of texture page</text:span></text:p>
      <text:p text:style-name="P430">Explanation</text:p>
      <text:p text:style-name="P187"><text:span text:style-name="T221">Calculates a texture page value using the specified coordinates. The resulting value is used with textured primitives that have a Tpage field or a DR_TPAGE primitive (using </text:span><text:a xlink:type="simple" xlink:href="#2.4.5.setDrawTPageVal|outline" text:style-name="Internet_20_link" text:visited-style-name="Visited_20_Internet_20_Link">setDrawTPageVal</text:a><text:span text:style-name="T221">).</text:span></text:p>
      <text:p text:style-name="P84">The framebuffer coordinates should be a multiple of 64 for the X axis and a multiple of 256 for the Y axis, the coordinates will be rounded down to the nearest <text:span text:style-name="T403">lower multiple </text:span>otherwise.</text:p>
      <text:p text:style-name="P76">The following lists the blend modes for semi-transparent primitives <text:span text:style-name="T385">(</text:span><text:span text:style-name="T50">abr</text:span><text:span text:style-name="T132">)</text:span>:</text:p>
      <text:p text:style-name="P524"><text:span text:style-name="T386">Mode</text:span><text:tab/>Operat<text:span text:style-name="T379">ion</text:span></text:p>
      <text:p text:style-name="P515">0<text:tab/>B:50%<text:tab/>+<text:tab/>F:50%<text:tab/>(50% alpha)</text:p>
      <text:p text:style-name="P515">1<text:tab/>B:100%<text:tab/>+<text:tab/>F:100%<text:tab/>(additive)</text:p>
      <text:p text:style-name="P515">2<text:tab/>B:100%<text:tab/>-<text:tab/>F:100%<text:tab/>(subtractive)</text:p>
      <text:p text:style-name="P515">3<text:tab/>B:100%<text:tab/>-<text:tab/>F:25%<text:tab/>(subtract 25%)</text:p>
      <text:p text:style-name="P203"><text:span text:style-name="T405">Primitives that have a Tpage field include </text:span><text:a xlink:type="simple" xlink:href="#2.2.10.POLY_FT3, POLY_FT4|outline" text:style-name="Internet_20_link" text:visited-style-name="Visited_20_Internet_20_Link"><text:span text:style-name="T405">POLY_FT3, POLY_FT4</text:span></text:a><text:span text:style-name="T405"> and </text:span><text:a xlink:type="simple" xlink:href="#2.2.12.POLY_GT3, POLY_GT4|outline" text:style-name="Internet_20_link" text:visited-style-name="Visited_20_Internet_20_Link"><text:span text:style-name="T405">POLY_GT3, POLY_GT4</text:span></text:a><text:span text:style-name="T405">, use </text:span><text:a xlink:type="simple" xlink:href="#2.2.5.DR_TPAGE|outline" text:style-name="Internet_20_link" text:visited-style-name="Visited_20_Internet_20_Link"><text:span text:style-name="T405">DR_TPAGE</text:span></text:a> <text:span text:style-name="T405">and </text:span><text:a xlink:type="simple" xlink:href="#2.4.6.setDrawTPage|outline" text:style-name="Internet_20_link" text:visited-style-name="Visited_20_Internet_20_Link"><text:span text:style-name="T405">setDrawTPage</text:span></text:a><text:span text:style-name="T405"> or </text:span><text:a xlink:type="simple" xlink:href="#2.4.7.setDrawTPageVal|outline" text:style-name="Internet_20_link" text:visited-style-name="Visited_20_Internet_20_Link"><text:span text:style-name="T405">setDrawTPageVal</text:span></text:a><text:span text:style-name="T405"> for textured primitives without a Tpage field.</text:span></text:p>
      <text:p text:style-name="P431">Returns</text:p>
      <text:p text:style-name="P186">16-bit texture page value.</text:p>
      <text:p text:style-name="P431">See also</text:p>
      <text:p text:style-name="P187"><text:a xlink:type="simple" xlink:href="#2.4.6.setDrawTPage|outline" text:style-name="Internet_20_link" text:visited-style-name="Visited_20_Internet_20_Link"><text:span text:style-name="T405">setDrawTPage</text:span></text:a><text:span text:style-name="T405"> </text:span><text:a xlink:type="simple" xlink:href="#2.4.5.setDrawTPageVal|outline" text:style-name="Internet_20_link" text:visited-style-name="Visited_20_Internet_20_Link"><text:span text:style-name="T405">setDrawTPageVal</text:span></text:a></text:p>
      <text:h text:style-name="P572" text:outline-level="3"><text:bookmark-start text:name="__RefHeading___Toc8985_1661050629"/>setClut<text:bookmark-end text:name="__RefHeading___Toc8985_1661050629"/></text:h>
      <text:p text:style-name="P194">Sets the CLUT field of a primitive by coordinates</text:p>
      <text:p text:style-name="P317">Library<text:tab/>Header File<text:tab/>Original<text:tab/>Introduced<text:tab/>Date Documented</text:p>
      <text:p text:style-name="P474">libpsxgpu.a<text:tab/>psxgpu.h<text:tab/>No<text:tab/><text:span text:style-name="T247">0.01b</text:span><text:tab/>0<text:span text:style-name="T376">7</text:span>/<text:span text:style-name="T376">17</text:span>/2019</text:p>
      <text:p text:style-name="P439">Syntax</text:p>
      <text:p text:style-name="P218">setClut(</text:p>
      <text:p text:style-name="Code"><text:tab/><text:span text:style-name="T27">p,</text:span><text:tab/><text:span text:style-name="T397">Pointer to a primitive struct with a CLUT field</text:span></text:p>
      <text:p text:style-name="Code"><text:tab/><text:span text:style-name="T27">x, y</text:span><text:span text:style-name="T2">)</text:span><text:span text:style-name="T145"><text:tab/></text:span><text:span text:style-name="T166">Framebuffer coordinates to a CLUT</text:span></text:p>
      <text:p text:style-name="P439">Explanation</text:p>
      <text:p text:style-name="P195">Sets the CLUT field of a primitive by framebuffer coordinates. <text:span text:style-name="T53">x</text:span> must be a multiple of 16 pixels, <text:span text:style-name="T404">the value will </text:span>be rounded down to the <text:span text:style-name="T404">nearest lower </text:span>multiple otherwise.</text:p>
      <text:p text:style-name="P196"><text:span text:style-name="T398">Primitives with a CLUT field include </text:span><text:a xlink:type="simple" xlink:href="#2.2.13.SPRT|outline" text:style-name="Internet_20_link" text:visited-style-name="Visited_20_Internet_20_Link"><text:span text:style-name="T398">SPRT</text:span></text:a><text:span text:style-name="T398">, </text:span><text:a xlink:type="simple" xlink:href="#2.2.14.SPRT_8, SPRT_16|outline" text:style-name="Internet_20_link" text:visited-style-name="Visited_20_Internet_20_Link"><text:span text:style-name="T398">SPRT_8, SPRT_16</text:span></text:a>, <text:a xlink:type="simple" xlink:href="#2.2.10.POLY_FT3, POLY_FT4|outline" text:style-name="Internet_20_link" text:visited-style-name="Visited_20_Internet_20_Link"><text:span text:style-name="T398">POLY_FT3, POLY_FT4</text:span></text:a> <text:span text:style-name="T398">and </text:span><text:a xlink:type="simple" xlink:href="#2.2.12.POLY_GT3, POLY_GT4|outline" text:style-name="Internet_20_link" text:visited-style-name="Visited_20_Internet_20_Link"><text:span text:style-name="T398">POLY_GT3, POLY_GT4</text:span></text:a>.</text:p>
      <text:p text:style-name="P442">See also</text:p>
      <text:p text:style-name="P202"><text:a xlink:type="simple" xlink:href="#2.4.3.getClut|outline" text:style-name="Internet_20_link" text:visited-style-name="Visited_20_Internet_20_Link"><text:span text:style-name="T405">getClut</text:span></text:a></text:p>
      <text:h text:style-name="P572" text:outline-level="3"><text:bookmark-start text:name="__RefHeading___Toc9358_1661050629"/>setDrawMask<text:bookmark-end text:name="__RefHeading___Toc9358_1661050629"/></text:h>
      <text:p text:style-name="P211">Prepares a DR_MASK primitive</text:p>
      <text:p text:style-name="P349">Library<text:tab/>Header File<text:tab/>Original<text:tab/>Introduced<text:tab/>Documentation Date</text:p>
      <text:p text:style-name="P460">libpsxgpu.a<text:tab/>psxgpu.h<text:tab/><text:span text:style-name="T416">Yes</text:span><text:tab/>0.<text:span text:style-name="T375">01</text:span>b<text:tab/><text:span text:style-name="T360">07</text:span>/<text:span text:style-name="T360">17</text:span>/2019</text:p>
      <text:p text:style-name="P448">Syntax</text:p>
      <text:p text:style-name="P218">setDrawMask(</text:p>
      <text:p text:style-name="Code"><text:tab/>p,<text:tab/><text:span text:style-name="T420">Pointer to a DR_MASK primitive</text:span></text:p>
      <text:p text:style-name="Code"><text:tab/>sb,<text:tab/><text:span text:style-name="T419">Set mask bit on pixels drawn (0: don’t set, 1: set)</text:span></text:p>
      <text:p text:style-name="Code"><text:tab/>mt<text:span text:style-name="T2">)</text:span><text:span text:style-name="T180"><text:tab/></text:span><text:span text:style-name="T226">Mask test (0: draw always, 1: don’t draw on masked pixels)</text:span></text:p>
      <text:p text:style-name="P449">Explanation</text:p>
      <text:p text:style-name="P212">Prepares and sets the specified values to a DR_MASK primitive. The mask feature allows for limited stencil effects with the GPU.</text:p>
      <text:p text:style-name="P213">Setting <text:span text:style-name="T27">sb</text:span><text:span text:style-name="T61"> to 1 makes primitives set the mask bit on every pixel drawn, the mask bit is stored on the 16</text:span><text:span text:style-name="T421">th</text:span><text:span text:style-name="T61"> bit of each pixel within the drawing area. </text:span><text:span text:style-name="T137">The mask is cleared by primitives if </text:span><text:span text:style-name="T54">sb</text:span><text:span text:style-name="T137"> is set 0.</text:span></text:p>
      <text:p text:style-name="P213"><text:span text:style-name="T61">Textured primitives with semi-transparency bits set on either the pixels or CLUT colors </text:span><text:span text:style-name="T138">of the texture </text:span><text:span text:style-name="T61">will also set this mask bit </text:span><text:span text:style-name="T137">regardless of the </text:span><text:span text:style-name="T54">sb</text:span><text:span text:style-name="T137"> setting</text:span><text:span text:style-name="T61">. Setting </text:span><text:span text:style-name="T27">mt</text:span><text:span text:style-name="T61"> to 1 enables mask test, which prohibits drawing on areas that have the mask bit set in the drawing area.</text:span></text:p>
      <text:p text:style-name="P212"><text:span text:style-name="T61">The mask settings affects all GPU drawing packets as well as GPU VRAM transfer and move operations, it is recommended to </text:span><text:span text:style-name="T139">issue</text:span><text:span text:style-name="T61"> a DR_MASK with </text:span><text:span text:style-name="T27">sb:0</text:span><text:span text:style-name="T61"> and </text:span><text:span text:style-name="T27">mt:0</text:span><text:span text:style-name="T61"> to reset the mask settings </text:span><text:span text:style-name="T140">after your mask effects</text:span><text:span text:style-name="T61">.</text:span></text:p>
      <text:p text:style-name="P450">See also</text:p>
      <text:p text:style-name="P214"><text:a xlink:type="simple" xlink:href="#2.2.5.DR_MASK|outline" text:style-name="Internet_20_link" text:visited-style-name="Visited_20_Internet_20_Link"><text:span text:style-name="T423">DR_MASK</text:span></text:a></text:p>
      <text:h text:style-name="P589" text:outline-level="3"><text:bookmark-start text:name="__RefHeading___Toc8007_944587478"/>setDrawTPage<text:bookmark-end text:name="__RefHeading___Toc8007_944587478"/></text:h>
      <text:p text:style-name="P178">Prepares a DR_TPAGE primitive</text:p>
      <text:p text:style-name="P314">Library<text:tab/>Header File<text:tab/>Original<text:tab/>Introduced<text:tab/>Date Documented</text:p>
      <text:p text:style-name="P471">libpsxgpu.a<text:tab/>psxgpu.h<text:tab/>No<text:tab/><text:span text:style-name="T247">0.01b</text:span><text:tab/>0<text:span text:style-name="T376">7</text:span>/<text:span text:style-name="T376">16</text:span>/2019</text:p>
      <text:p text:style-name="P426">Syntax</text:p>
      <text:p text:style-name="P249">setDrawTPage(</text:p>
      <text:p text:style-name="P284"><text:tab/><text:span text:style-name="T27">p,</text:span><text:tab/><text:span text:style-name="T377">Pointer to a DR_TPAGE primitive</text:span></text:p>
      <text:p text:style-name="P284"><text:tab/><text:span text:style-name="T27">tp,</text:span><text:tab/><text:span text:style-name="T377">Texture color depth (0: 4-bit, 1: 8-bit, 2: 16-bit)</text:span></text:p>
      <text:p text:style-name="P284"><text:tab/><text:span text:style-name="T27">abr,</text:span><text:tab/><text:span text:style-name="T377">Blend operator mode (see </text:span><text:a xlink:type="simple" xlink:href="#2.4.3.getTPage|outline" text:style-name="Internet_20_link" text:visited-style-name="Visited_20_Internet_20_Link"><text:span text:style-name="T377">getTPage</text:span></text:a><text:span text:style-name="T377">)</text:span></text:p>
      <text:p text:style-name="P285"><text:tab/><text:span text:style-name="T27">x, y</text:span><text:span text:style-name="T2">)</text:span><text:tab/><text:span text:style-name="T378">Framebuffer coordinate of texture page</text:span></text:p>
      <text:p text:style-name="P427">Explanation</text:p>
      <text:p text:style-name="P179">Prepares and sets the specified values to a DR_TPAGE primitive, <text:span text:style-name="T382">used </text:span>to change the current Tpage of the GPU mid-drawing for primitives that do not have a Tpage field, <text:span text:style-name="T387">and/or to set a blending operator for semi-transparent, non-textured primitives</text:span>.</text:p>
      <text:p text:style-name="P180">The framebuffer coordinates should usually be a multiple of 64 for the X axis and a multiple of 256 for the Y axis, the coordinates will be rounded down to the nearest lower value otherwise. <text:span text:style-name="T388">Texture color depth has no effect on framebuffer coordinates.</text:span></text:p>
      <text:p text:style-name="P428">See also</text:p>
      <text:p text:style-name="P181"><text:a xlink:type="simple" xlink:href="#2.2.5.DR_TPAGE|outline" text:style-name="Internet_20_link" text:visited-style-name="Visited_20_Internet_20_Link"><text:span text:style-name="T380">DR_TPAGE</text:span></text:a></text:p>
      <text:h text:style-name="P590" text:outline-level="3"><text:bookmark-start text:name="__RefHeading___Toc8009_944587478"/>setDrawTPageVal<text:bookmark-end text:name="__RefHeading___Toc8009_944587478"/></text:h>
      <text:p text:style-name="P182">Prepares a DR_TPAGE primitive</text:p>
      <text:p text:style-name="P315">Library<text:tab/>Header File<text:tab/>Original<text:tab/>Introduced<text:tab/>Date Documented</text:p>
      <text:p text:style-name="P472">libpsxgpu.a<text:tab/>psxgpu.h<text:tab/><text:span text:style-name="T381">Yes</text:span><text:tab/><text:span text:style-name="T247">0.01b</text:span><text:tab/>0<text:span text:style-name="T376">7</text:span>/<text:span text:style-name="T376">16</text:span>/2019</text:p>
      <text:p text:style-name="P429">Syntax</text:p>
      <text:p text:style-name="P218">setDrawTPageVal(</text:p>
      <text:p text:style-name="Code"><text:tab/><text:span text:style-name="T27">p,</text:span><text:tab/><text:span text:style-name="T381">Pointer to a DR_TPAGE primitive</text:span></text:p>
      <text:p text:style-name="Code"><text:tab/><text:span text:style-name="T27">tp</text:span><text:span text:style-name="T2">)</text:span><text:tab/><text:span text:style-name="T381">Tpage value to set (see </text:span><text:a xlink:type="simple" xlink:href="#2.4.3.getTPage|outline" text:style-name="Internet_20_link" text:visited-style-name="Visited_20_Internet_20_Link"><text:span text:style-name="T381">getTPage</text:span></text:a><text:span text:style-name="T381">)</text:span></text:p>
      <text:p text:style-name="P429">Explanation</text:p>
      <text:p text:style-name="P184"><text:span text:style-name="T382">Prepares a DR_TPAGE primitive similar to </text:span><text:a xlink:type="simple" xlink:href="#2.4.3.setDrawTPage|outline" text:style-name="Internet_20_link" text:visited-style-name="Visited_20_Internet_20_Link"><text:span text:style-name="T382">setDrawTPage</text:span></text:a><text:span text:style-name="T382">, but takes a single Tpage value rather than a bunch of parameters that define a Tpage.</text:span></text:p>
      <text:p text:style-name="P183">A Tpage value is normally acquired <text:span text:style-name="T383">using </text:span><text:a xlink:type="simple" xlink:href="#2.4.3.getTPage|outline" text:style-name="Internet_20_link" text:visited-style-name="Visited_20_Internet_20_Link"><text:span text:style-name="T383">getTPage</text:span></text:a>.</text:p>
      <text:p text:style-name="P431">See also</text:p>
      <text:p text:style-name="P187"><text:a xlink:type="simple" xlink:href="#2.2.5.DR_TPAGE|outline" text:style-name="Internet_20_link" text:visited-style-name="Visited_20_Internet_20_Link"><text:span text:style-name="T383">DR_TPAGE</text:span></text:a></text:p>
      <text:h text:style-name="P591" text:outline-level="3"><text:bookmark-start text:name="__RefHeading___Toc7717_944587478"/>setLineF2<text:bookmark-end text:name="__RefHeading___Toc7717_944587478"/></text:h>
      <text:p text:style-name="P169">Prepares a LINE_F<text:span text:style-name="T365">2</text:span> primitives</text:p>
      <text:p text:style-name="P321">Library<text:tab/>Header File<text:tab/>Original<text:tab/>Introduced<text:tab/>Documentation Date</text:p>
      <text:p text:style-name="P478">libpsxgpu.a<text:tab/>psxgpu.h<text:tab/>No<text:tab/><text:span text:style-name="T247">0.12b</text:span><text:tab/>0<text:span text:style-name="T366">7</text:span>/<text:span text:style-name="T366">16</text:span>/2019</text:p>
      <text:p text:style-name="P385">Syntax</text:p>
      <text:p text:style-name="P242">setLineF<text:span text:style-name="T365">2</text:span>(</text:p>
      <text:p text:style-name="P281"><text:tab/><text:span text:style-name="T27">p</text:span><text:span text:style-name="T2">)</text:span><text:span text:style-name="T180"><text:tab/></text:span><text:span text:style-name="T184">Pointer to a LINE_F</text:span><text:span text:style-name="T215">2</text:span><text:span text:style-name="T184"> </text:span><text:span text:style-name="T197">primitive</text:span></text:p>
      <text:p text:style-name="P385">Explanation</text:p>
      <text:p text:style-name="P14">Prepares a <text:span text:style-name="T243">LINE</text:span>_<text:span text:style-name="T233">F2</text:span> packet by setting the appropriate <text:span text:style-name="T270">packet </text:span>size <text:span text:style-name="T270">and code </text:span>value<text:span text:style-name="T270">s</text:span> <text:span text:style-name="T365">to the primitive</text:span>.</text:p>
      <text:p text:style-name="P169"><text:span text:style-name="T302">Use this macro before setting other values (x,y coordinates and color) to the primitive and before adding it to an ordering table using </text:span><text:a xlink:type="simple" xlink:href="#2.4.1.addPrim|outline" text:style-name="Internet_20_link" text:visited-style-name="Visited_20_Internet_20_Link"><text:span text:style-name="T302">addPrim</text:span></text:a><text:span text:style-name="T302">.</text:span></text:p>
      <text:p text:style-name="P385">See also</text:p>
      <text:p text:style-name="P169"><text:a xlink:type="simple" xlink:href="#2.2.5.LINE_F2, LINE_F3, LINE_F4|outline" text:style-name="Internet_20_link" text:visited-style-name="Visited_20_Internet_20_Link"><text:span text:style-name="T365">LINE_F2, LINE_F3, LINE_F4</text:span></text:a></text:p>
      <text:h text:style-name="P592" text:outline-level="3"><text:bookmark-start text:name="__RefHeading___Toc7719_944587478"/>setLineF<text:span text:style-name="T366">3</text:span><text:bookmark-end text:name="__RefHeading___Toc7719_944587478"/></text:h>
      <text:p text:style-name="P171">Prepares a LINE_F<text:span text:style-name="T366">3</text:span> primitives</text:p>
      <text:p text:style-name="P322">Library<text:tab/>Header File<text:tab/>Original<text:tab/>Introduced<text:tab/>Documentation Date</text:p>
      <text:p text:style-name="P479">libpsxgpu.a<text:tab/>psxgpu.h<text:tab/>No<text:tab/><text:span text:style-name="T247">0.12b</text:span><text:tab/>0<text:span text:style-name="T366">7</text:span>/<text:span text:style-name="T366">16</text:span>/2019</text:p>
      <text:p text:style-name="P386">Syntax</text:p>
      <text:p text:style-name="P243">setLineF<text:span text:style-name="T366">3</text:span>(</text:p>
      <text:p text:style-name="P282"><text:tab/><text:span text:style-name="T27">p</text:span><text:span text:style-name="T2">)</text:span><text:span text:style-name="T180"><text:tab/></text:span><text:span text:style-name="T184">Pointer to a LINE_F</text:span><text:span text:style-name="T216">3</text:span><text:span text:style-name="T184"> </text:span><text:span text:style-name="T197">primitive</text:span></text:p>
      <text:p text:style-name="P386">Explanation</text:p>
      <text:p text:style-name="P15">Prepares a <text:span text:style-name="T243">LINE</text:span>_<text:span text:style-name="T233">F</text:span>4 packet by setting the appropriate <text:span text:style-name="T270">packet </text:span>size <text:span text:style-name="T270">and code </text:span>value<text:span text:style-name="T270">s</text:span> <text:span text:style-name="T366">to the primitive, </text:span>and <text:span text:style-name="T366">sets</text:span> a terminator word at the end of the <text:span text:style-name="T271">primitive</text:span>.</text:p>
      <text:p text:style-name="P28">Use this macro before setting other values (x,y coordinates and color) to the primitive and before adding it to <text:span text:style-name="T385">an</text:span> ordering table using <text:a xlink:type="simple" xlink:href="#2.4.1.addPrim|outline" text:style-name="Internet_20_link" text:visited-style-name="Visited_20_Internet_20_Link">addPrim</text:a>.</text:p>
      <text:p text:style-name="P386">See also</text:p>
      <text:p text:style-name="P171"><text:a xlink:type="simple" xlink:href="#2.2.5.LINE_F2, LINE_F3, LINE_F4|outline" text:style-name="Internet_20_link" text:visited-style-name="Visited_20_Internet_20_Link"><text:span text:style-name="T365">LINE_F2, LINE_F3, LINE_F4</text:span></text:a></text:p>
      <text:h text:style-name="P593" text:outline-level="3"><text:bookmark-start text:name="__RefHeading___Toc11451_2044896281"/>setLineF4<text:bookmark-end text:name="__RefHeading___Toc11451_2044896281"/></text:h>
      <text:p text:style-name="Text_20_body">Prepares a LINE_F4 primitives</text:p>
      <text:p text:style-name="P319">Library<text:tab/>Header File<text:tab/>Original<text:tab/>Introduced<text:tab/>Documentation Date</text:p>
      <text:p text:style-name="P476">libpsxgpu.a<text:tab/>psxgpu.h<text:tab/>No<text:tab/><text:span text:style-name="T247">0.01b</text:span><text:tab/>06/07/2019</text:p>
      <text:p text:style-name="P383">Syntax</text:p>
      <text:p text:style-name="P218">setLineF4(</text:p>
      <text:p text:style-name="Code"><text:tab/><text:span text:style-name="T27">p</text:span><text:span text:style-name="T2">)</text:span><text:span text:style-name="T180"><text:tab/></text:span><text:span text:style-name="T184">Pointer to a LINE_F4 </text:span><text:span text:style-name="T197">primitive</text:span></text:p>
      <text:p text:style-name="P383">Explanation</text:p>
      <text:p text:style-name="P13">Prepares a <text:span text:style-name="T243">LINE</text:span>_<text:span text:style-name="T233">F</text:span>4 packet by setting the appropriate <text:span text:style-name="T270">packet </text:span>size <text:span text:style-name="T270">and code </text:span>value<text:span text:style-name="T270">s</text:span> <text:span text:style-name="T369">to the primitive, </text:span>and adds a terminator word at the end of the <text:span text:style-name="T271">primitive</text:span>.</text:p>
      <text:p text:style-name="P28">Use this macro before setting other values (x,y coordinates and color) to the primitive and before adding it to <text:span text:style-name="T385">an</text:span> ordering table using <text:a xlink:type="simple" xlink:href="#2.4.1.addPrim|outline" text:style-name="Internet_20_link" text:visited-style-name="Visited_20_Internet_20_Link">addPrim</text:a>.</text:p>
      <text:p text:style-name="P383">See also</text:p>
      <text:p text:style-name="P170"><text:a xlink:type="simple" xlink:href="#2.2.5.LINE_F2, LINE_F3, LINE_F4|outline" text:style-name="Internet_20_link" text:visited-style-name="Visited_20_Internet_20_Link"><text:span text:style-name="T365">LINE_F2, LINE_F3, LINE_F4</text:span></text:a></text:p>
      <text:h text:style-name="P594" text:outline-level="3"><text:bookmark-start text:name="__RefHeading___Toc11453_2044896281"/>setLineG2<text:bookmark-end text:name="__RefHeading___Toc11453_2044896281"/></text:h>
      <text:p text:style-name="P136">Prepares a LINE_G2 primitive</text:p>
      <text:p text:style-name="P320">Library<text:tab/>Header File<text:tab/>Original<text:tab/>Introduced<text:tab/>Documentation Date</text:p>
      <text:p text:style-name="P477">libpsxgpu.a<text:tab/>psxgpu.h<text:tab/>No<text:tab/><text:span text:style-name="T247">0.12b</text:span><text:tab/>06/07/2019</text:p>
      <text:p text:style-name="P384">Syntax</text:p>
      <text:p text:style-name="P228">setLineG<text:span text:style-name="T234">2</text:span>(</text:p>
      <text:p text:style-name="P273"><text:tab/><text:span text:style-name="T55">p</text:span><text:span text:style-name="T2">)</text:span><text:span text:style-name="T180"><text:tab/></text:span><text:span text:style-name="T183">Pointer to a </text:span><text:span text:style-name="T192">LINE</text:span><text:span text:style-name="T183">_G</text:span><text:span text:style-name="T185">2</text:span><text:span text:style-name="T183"> </text:span><text:span text:style-name="T197">primitive</text:span></text:p>
      <text:p text:style-name="P388">Explanation</text:p>
      <text:p text:style-name="P6">Prepares a <text:span text:style-name="T242">LINE</text:span>_G<text:span text:style-name="T234">2</text:span> packet by setting the appropriate size <text:span text:style-name="T270">and code </text:span>value<text:span text:style-name="T270">s</text:span> <text:span text:style-name="T370">to the primitive, </text:span>and adds a terminator word at the end of the <text:span text:style-name="T271">primitive</text:span>.</text:p>
      <text:p text:style-name="P25">Use this macro before setting other values (x,y coordinates and color) to the primitive and before adding it to <text:span text:style-name="T385">an</text:span> ordering table using <text:a xlink:type="simple" xlink:href="#2.4.1.addPrim|outline" text:style-name="Internet_20_link" text:visited-style-name="Visited_20_Internet_20_Link"><text:span text:style-name="T370">addPrim</text:span></text:a>.</text:p>
      <text:p text:style-name="P396">See also</text:p>
      <text:p text:style-name="P173"><text:a xlink:type="simple" xlink:href="#2.2.6.LINE_G2, LINE_G3, LINE_G4|outline" text:style-name="Internet_20_link" text:visited-style-name="Visited_20_Internet_20_Link"><text:span text:style-name="T374">LINE_G2, LINE_G3, LINE_G4</text:span></text:a></text:p>
      <text:h text:style-name="P595" text:outline-level="3"><text:bookmark-start text:name="__RefHeading___Toc7721_944587478"/>setLineG<text:span text:style-name="T375">3</text:span><text:bookmark-end text:name="__RefHeading___Toc7721_944587478"/></text:h>
      <text:p text:style-name="P137">Prepares a LINE_G<text:span text:style-name="T375">3</text:span> primitive</text:p>
      <text:p text:style-name="P323">Library<text:tab/>Header File<text:tab/>Original<text:tab/>Introduced<text:tab/>Documentation Date</text:p>
      <text:p text:style-name="P480">libpsxgpu.a<text:tab/>psxgpu.h<text:tab/>No<text:tab/><text:span text:style-name="T247">0.12b</text:span><text:tab/>06/07/2019</text:p>
      <text:p text:style-name="P387">Syntax</text:p>
      <text:p text:style-name="P248">setLineG<text:span text:style-name="T375">3</text:span>(</text:p>
      <text:p text:style-name="P283"><text:tab/><text:span text:style-name="T55">p</text:span><text:span text:style-name="T2">)</text:span><text:span text:style-name="T180"><text:tab/></text:span><text:span text:style-name="T183">Pointer to a </text:span><text:span text:style-name="T192">LINE</text:span><text:span text:style-name="T183">_G</text:span><text:span text:style-name="T218">3</text:span><text:span text:style-name="T183"> </text:span><text:span text:style-name="T197">primitive</text:span></text:p>
      <text:p text:style-name="P395">Explanation</text:p>
      <text:p text:style-name="P17">Prepares a <text:span text:style-name="T242">LINE</text:span>_G<text:span text:style-name="T375">3</text:span> packet by setting the appropriate size <text:span text:style-name="T270">and code </text:span>value<text:span text:style-name="T270">s</text:span> <text:span text:style-name="T370">to the primitive, </text:span>and adds a terminator word at the end of the <text:span text:style-name="T271">primitive</text:span>.</text:p>
      <text:p text:style-name="P29">Use this macro before setting other values (x,y coordinates and color) to the primitive and before adding it to <text:span text:style-name="T385">an</text:span> ordering table using <text:a xlink:type="simple" xlink:href="#2.4.1.addPrim|outline" text:style-name="Internet_20_link" text:visited-style-name="Visited_20_Internet_20_Link"><text:span text:style-name="T370">addPrim</text:span></text:a>.</text:p>
      <text:p text:style-name="P403">See also</text:p>
      <text:p text:style-name="P174"><text:a xlink:type="simple" xlink:href="#2.2.6.LINE_G2, LINE_G3, LINE_G4|outline" text:style-name="Internet_20_link" text:visited-style-name="Visited_20_Internet_20_Link"><text:span text:style-name="T374">LINE_G2, LINE_G3, LINE_G4</text:span></text:a></text:p>
      <text:h text:style-name="P596" text:outline-level="3"><text:bookmark-start text:name="__RefHeading___Toc10934_2044896281"/>setLineG4<text:bookmark-end text:name="__RefHeading___Toc10934_2044896281"/></text:h>
      <text:p text:style-name="P7"><text:span text:style-name="T233">Prepares </text:span>a LINE_G4 primitive</text:p>
      <text:p text:style-name="P324">Library<text:tab/>Header File<text:tab/>Original<text:tab/>Introduced<text:tab/>Date Documented</text:p>
      <text:p text:style-name="P481">libpsxgpu.a<text:tab/>psxgpu.h<text:tab/>No<text:tab/><text:span text:style-name="T247">0.01b</text:span><text:tab/>0<text:span text:style-name="T374">7</text:span>/<text:span text:style-name="T374">16</text:span>/2019</text:p>
      <text:p text:style-name="P389">Syntax</text:p>
      <text:p text:style-name="P218">setLineG4(</text:p>
      <text:p text:style-name="P255"><text:tab/><text:span text:style-name="T55">p</text:span><text:span text:style-name="T2">)</text:span><text:span text:style-name="T180"><text:tab/></text:span><text:span text:style-name="T183">Pointer to a </text:span><text:span text:style-name="T217">LINE_G4</text:span><text:span text:style-name="T183"> </text:span><text:span text:style-name="T197">primitive</text:span></text:p>
      <text:p text:style-name="P389">Explanation</text:p>
      <text:p text:style-name="P16">Prepares a <text:span text:style-name="T217">LINE_G4</text:span> packet by setting the appropriate size <text:span text:style-name="T270">and code </text:span>value<text:span text:style-name="T270">s</text:span> <text:span text:style-name="T374">to the primitive, </text:span>and adds a terminator word at the end of the <text:span text:style-name="T271">primitive</text:span>.</text:p>
      <text:p text:style-name="P18">Use this macro before setting other values (x,y coordinates and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397">See also</text:p>
      <text:p text:style-name="P59"><text:a xlink:type="simple" xlink:href="#2.2.6.LINE_G2, LINE_G3, LINE_G4|outline" text:style-name="Internet_20_link" text:visited-style-name="Visited_20_Internet_20_Link"><text:span text:style-name="T374">LINE_G2, LINE_G3, LINE_G4</text:span></text:a></text:p>
      <text:h text:style-name="P597" text:outline-level="3"><text:bookmark-start text:name="__RefHeading___Toc11455_2044896281"/>set<text:span text:style-name="T235">PolyF3</text:span><text:bookmark-end text:name="__RefHeading___Toc11455_2044896281"/></text:h>
      <text:p text:style-name="P8"><text:span text:style-name="T233">Prepares </text:span>a <text:span text:style-name="T235">POLY_F3</text:span> primitive</text:p>
      <text:p text:style-name="P325">Library<text:tab/>Header File<text:tab/>Original<text:tab/>Introduced<text:tab/>Date Documented</text:p>
      <text:p text:style-name="P482">libpsxgpu.a<text:tab/>psxgpu.h<text:tab/>No<text:tab/><text:span text:style-name="T247">0.01b</text:span><text:tab/>06/07/2019</text:p>
      <text:p text:style-name="P390">Syntax</text:p>
      <text:p text:style-name="P229">set<text:span text:style-name="T235">PolyF3</text:span>(</text:p>
      <text:p text:style-name="P255"><text:tab/><text:span text:style-name="T55">p</text:span><text:span text:style-name="T2">)</text:span><text:span text:style-name="T180"><text:tab/></text:span><text:span text:style-name="T183">Pointer to a </text:span><text:a xlink:type="simple" xlink:href="#2.2.6.POLY_F3, POLY_F4|outline" text:style-name="Internet_20_link" text:visited-style-name="Visited_20_Internet_20_Link"><text:span text:style-name="T18">POLY_F3</text:span></text:a><text:span text:style-name="T183"> </text:span><text:span text:style-name="T197">primitive</text:span></text:p>
      <text:p text:style-name="P390">Explanation</text:p>
      <text:p text:style-name="P5">Prepares a <text:a xlink:type="simple" xlink:href="#2.2.6.POLY_F3, POLY_F4|outline" text:style-name="Internet_20_link" text:visited-style-name="Visited_20_Internet_20_Link"><text:span text:style-name="T302">POLY_F3</text:span></text:a> packet by setting the appropriate size <text:span text:style-name="T270">and code </text:span>value<text:span text:style-name="T270">s to the primitive</text:span>.</text:p>
      <text:p text:style-name="P19">Use this macro before setting other values (x,y coordinates and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398">See also</text:p>
      <text:p text:style-name="P58"><text:a xlink:type="simple" xlink:href="#2.2.6.POLY_F3, POLY_F4|outline" text:style-name="Internet_20_link" text:visited-style-name="Visited_20_Internet_20_Link"><text:span text:style-name="T302">POLY_F3</text:span></text:a></text:p>
      <text:h text:style-name="P598" text:outline-level="3"><text:bookmark-start text:name="__RefHeading___Toc11457_2044896281"/>set<text:span text:style-name="T236">PolyFT3</text:span><text:bookmark-end text:name="__RefHeading___Toc11457_2044896281"/></text:h>
      <text:p text:style-name="P9"><text:span text:style-name="T233">Prepares </text:span>a <text:span text:style-name="T236">POLY</text:span>_<text:span text:style-name="T236">FT3</text:span> primitive</text:p>
      <text:p text:style-name="P326">Library<text:tab/>Header File<text:tab/>Original<text:tab/>Introduced<text:tab/>Date Documented</text:p>
      <text:p text:style-name="P483">libpsxgpu.a<text:tab/>psxgpu.h<text:tab/>No<text:tab/><text:span text:style-name="T247">0.01b</text:span><text:tab/>06/07/2019</text:p>
      <text:p text:style-name="P391">Syntax</text:p>
      <text:p text:style-name="P230">set<text:span text:style-name="T237">PolyFT3</text:span>(</text:p>
      <text:p text:style-name="P255"><text:tab/><text:span text:style-name="T55">p</text:span><text:span text:style-name="T2">)</text:span><text:span text:style-name="T180"><text:tab/></text:span><text:span text:style-name="T183">Pointer to a </text:span><text:a xlink:type="simple" xlink:href="#2.2.7.POLY_FT3, POLY_FT4|outline" text:style-name="Internet_20_link" text:visited-style-name="Visited_20_Internet_20_Link"><text:span text:style-name="T17">POLY_FT3</text:span></text:a><text:span text:style-name="T183"> packet</text:span></text:p>
      <text:p text:style-name="P391">Explanation</text:p>
      <text:p text:style-name="P5">Prepares a <text:a xlink:type="simple" xlink:href="#2.2.7.POLY_FT3, POLY_FT4|outline" text:style-name="Internet_20_link" text:visited-style-name="Visited_20_Internet_20_Link"><text:span text:style-name="T301">POLY_FT3</text:span></text:a> packet by setting the appropriate size <text:span text:style-name="T270">and code </text:span>value<text:span text:style-name="T270">s to the primitive</text:span>.</text:p>
      <text:p text:style-name="P26">Use this macro before setting other values (x,y coordinates, <text:span text:style-name="T236">tpage, clut</text:span> and color) to the primitive and before adding it to <text:span text:style-name="T385">an</text:span> ordering table using addPrim.</text:p>
      <text:p text:style-name="P399">See also</text:p>
      <text:p text:style-name="P57"><text:a xlink:type="simple" xlink:href="#2.2.7.POLY_FT3, POLY_FT4|outline" text:style-name="Internet_20_link" text:visited-style-name="Visited_20_Internet_20_Link"><text:span text:style-name="T301">POLY_FT3</text:span></text:a></text:p>
      <text:h text:style-name="P599" text:outline-level="3"><text:bookmark-start text:name="__RefHeading___Toc11459_2044896281"/>set<text:span text:style-name="T236">PolyG3</text:span><text:bookmark-end text:name="__RefHeading___Toc11459_2044896281"/></text:h>
      <text:p text:style-name="P10"><text:span text:style-name="T233">Prepares </text:span>a <text:span text:style-name="T236">POLY</text:span>_<text:span text:style-name="T237">G3</text:span> primitive</text:p>
      <text:p text:style-name="P327">Library<text:tab/>Header File<text:tab/>Original<text:tab/>Introduced<text:tab/>Date Documented</text:p>
      <text:p text:style-name="P484">libpsxgpu.a<text:tab/>psxgpu.h<text:tab/>No<text:tab/><text:span text:style-name="T247">0.01b</text:span><text:tab/>06/07/2019</text:p>
      <text:p text:style-name="P392">Syntax</text:p>
      <text:p text:style-name="P231">set<text:span text:style-name="T237">PolyG3</text:span>(</text:p>
      <text:p text:style-name="P255"><text:tab/><text:span text:style-name="T55">p</text:span><text:span text:style-name="T2">)</text:span><text:span text:style-name="T180"><text:tab/></text:span><text:span text:style-name="T183">Pointer to a </text:span><text:a xlink:type="simple" xlink:href="#2.2.8.POLY_G3, POLY_G4|outline" text:style-name="Internet_20_link" text:visited-style-name="Visited_20_Internet_20_Link"><text:span text:style-name="T18">POLY_G3</text:span></text:a><text:span text:style-name="T183"> packet</text:span></text:p>
      <text:p text:style-name="P392">Explanation</text:p>
      <text:p text:style-name="P5">Prepares a <text:a xlink:type="simple" xlink:href="#2.2.8.POLY_G3, POLY_G4|outline" text:style-name="Internet_20_link" text:visited-style-name="Visited_20_Internet_20_Link"><text:span text:style-name="T302">POLY_G3</text:span></text:a> packet by setting the appropriate size <text:span text:style-name="T270">and code </text:span>value<text:span text:style-name="T270">s to the primitive</text:span>.</text:p>
      <text:p text:style-name="P20">Use this macro before setting other values (x,y coordinates <text:span text:style-name="T239">and</text:span>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400">See also</text:p>
      <text:p text:style-name="P56"><text:a xlink:type="simple" xlink:href="#2.2.8.POLY_G3, POLY_G4|outline" text:style-name="Internet_20_link" text:visited-style-name="Visited_20_Internet_20_Link"><text:span text:style-name="T302">POLY_G3</text:span></text:a></text:p>
      <text:h text:style-name="P600" text:outline-level="3"><text:bookmark-start text:name="__RefHeading___Toc11461_2044896281"/>set<text:span text:style-name="T236">PolyGT3</text:span><text:bookmark-end text:name="__RefHeading___Toc11461_2044896281"/></text:h>
      <text:p text:style-name="P11"><text:span text:style-name="T233">Prepares </text:span>a <text:span text:style-name="T236">POLY</text:span>_<text:span text:style-name="T237">GT3</text:span> primitive</text:p>
      <text:p text:style-name="P328">Library<text:tab/>Header File<text:tab/>Original<text:tab/>Introduced<text:tab/>Date Documented</text:p>
      <text:p text:style-name="P485">libpsxgpu.a<text:tab/>psxgpu.h<text:tab/>No<text:tab/><text:span text:style-name="T247">0.01b</text:span><text:tab/>06/07/2019</text:p>
      <text:p text:style-name="P393">Syntax</text:p>
      <text:p text:style-name="P232">set<text:span text:style-name="T237">PolyGT3</text:span>(</text:p>
      <text:p text:style-name="P274"><text:tab/><text:span text:style-name="T55">p</text:span><text:span text:style-name="T2">)</text:span><text:span text:style-name="T180"><text:tab/></text:span><text:span text:style-name="T183">Pointer to a POLY_</text:span><text:span text:style-name="T187">G</text:span><text:span text:style-name="T186">3</text:span><text:span text:style-name="T183"> packet</text:span></text:p>
      <text:p text:style-name="P393">Explanation</text:p>
      <text:p text:style-name="P4">Prepares a POLY_<text:span text:style-name="T238">GT3</text:span> packet by setting the appropriate size <text:span text:style-name="T270">and code </text:span>value<text:span text:style-name="T270">s to the primitive</text:span>.</text:p>
      <text:p text:style-name="P27">Use this macro before setting other values (x,y coordinates, <text:span text:style-name="T236">tpage, clut</text:span> and color) to the primitive and before adding it to <text:span text:style-name="T385">an</text:span> ordering table using addPrim.</text:p>
      <text:p text:style-name="P401">See also</text:p>
      <text:p text:style-name="P27">POLY_<text:span text:style-name="T238">GT3</text:span></text:p>
      <text:h text:style-name="P601" text:outline-level="3"><text:bookmark-start text:name="__RefHeading___Toc11463_2044896281"/>set<text:span text:style-name="T235">PolyF4</text:span><text:bookmark-end text:name="__RefHeading___Toc11463_2044896281"/></text:h>
      <text:p text:style-name="P12"><text:span text:style-name="T233">Prepares </text:span>a <text:span text:style-name="T235">POLY_F4</text:span> primitive</text:p>
      <text:p text:style-name="P329">Library<text:tab/>Header File<text:tab/>Original<text:tab/>Introduced<text:tab/>Date Documented</text:p>
      <text:p text:style-name="P486">libpsxgpu.a<text:tab/>psxgpu.h<text:tab/>No<text:tab/>0.01b<text:tab/>06/07/2019</text:p>
      <text:p text:style-name="P394">Syntax</text:p>
      <text:p text:style-name="P233">set<text:span text:style-name="T235">PolyF4</text:span>(</text:p>
      <text:p text:style-name="P255"><text:tab/><text:span text:style-name="T55">p</text:span><text:span text:style-name="T2">)</text:span><text:span text:style-name="T180"><text:tab/></text:span><text:span text:style-name="T183">Pointer to a </text:span><text:a xlink:type="simple" xlink:href="#2.2.6.POLY_F3, POLY_F4|outline" text:style-name="Internet_20_link" text:visited-style-name="Visited_20_Internet_20_Link"><text:span text:style-name="T17">POLY_F4</text:span></text:a><text:span text:style-name="T183"> packet</text:span></text:p>
      <text:p text:style-name="P394">Explanation</text:p>
      <text:p text:style-name="P5">Prepares a <text:a xlink:type="simple" xlink:href="#2.2.6.POLY_F3, POLY_F4|outline" text:style-name="Internet_20_link" text:visited-style-name="Visited_20_Internet_20_Link"><text:span text:style-name="T301">POLY_F4</text:span></text:a> packet by setting the appropriate size <text:span text:style-name="T270">and code </text:span>value<text:span text:style-name="T270">s to the primitive</text:span>.</text:p>
      <text:p text:style-name="P55"><text:span text:style-name="T302">Use this macro before setting other values (x,y coordinates and color) to the primitive and before adding it to an ordering table using </text:span><text:a xlink:type="simple" xlink:href="#2.4.1.addPrim|outline" text:style-name="Internet_20_link" text:visited-style-name="Visited_20_Internet_20_Link"><text:span text:style-name="T302">addPrim</text:span></text:a><text:span text:style-name="T302">.</text:span></text:p>
      <text:p text:style-name="P402">See also</text:p>
      <text:p text:style-name="P55"><text:a xlink:type="simple" xlink:href="#2.2.6.POLY_F3, POLY_F4|outline" text:style-name="Internet_20_link" text:visited-style-name="Visited_20_Internet_20_Link"><text:span text:style-name="T301">POLY_F4</text:span></text:a></text:p>
      <text:h text:style-name="P601" text:outline-level="3"><text:bookmark-start text:name="__RefHeading___Toc11465_2044896281"/>set<text:span text:style-name="T236">PolyFT4</text:span><text:bookmark-end text:name="__RefHeading___Toc11465_2044896281"/></text:h>
      <text:p text:style-name="P12"><text:span text:style-name="T233">Prepares </text:span>a <text:span text:style-name="T236">POLY</text:span>_<text:span text:style-name="T236">FT4</text:span> primitive</text:p>
      <text:p text:style-name="P329">Library<text:tab/>Header File<text:tab/>Original<text:tab/>Introduced<text:tab/>Date Documented</text:p>
      <text:p text:style-name="P486">libpsxgpu.a<text:tab/>psxgpu.h<text:tab/>No<text:tab/>0.01b<text:tab/>06/07/2019</text:p>
      <text:p text:style-name="P394">Syntax</text:p>
      <text:p text:style-name="P233">set<text:span text:style-name="T237">PolyFT4</text:span>(</text:p>
      <text:p text:style-name="P255"><text:tab/><text:span text:style-name="T55">p</text:span><text:span text:style-name="T2">)</text:span><text:span text:style-name="T180"><text:tab/></text:span><text:span text:style-name="T183">Pointer to a </text:span><text:a xlink:type="simple" xlink:href="#2.2.7.POLY_FT3, POLY_FT4|outline" text:style-name="Internet_20_link" text:visited-style-name="Visited_20_Internet_20_Link"><text:span text:style-name="T18">POLY_FT4</text:span></text:a><text:span text:style-name="T183"> packet</text:span></text:p>
      <text:p text:style-name="P394">Explanation</text:p>
      <text:p text:style-name="P5">Prepares a <text:a xlink:type="simple" xlink:href="#2.2.7.POLY_FT3, POLY_FT4|outline" text:style-name="Internet_20_link" text:visited-style-name="Visited_20_Internet_20_Link"><text:span text:style-name="T302">POLY_FT4</text:span></text:a> packet by setting the appropriate size <text:span text:style-name="T270">and code </text:span>value<text:span text:style-name="T270">s to the primitive</text:span>.</text:p>
      <text:p text:style-name="P21">Use this macro before setting other values (x,y coordinates, <text:span text:style-name="T236">tpage, clut</text:span> and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402">See also</text:p>
      <text:p text:style-name="P55"><text:a xlink:type="simple" xlink:href="#2.2.7.POLY_FT3, POLY_FT4|outline" text:style-name="Internet_20_link" text:visited-style-name="Visited_20_Internet_20_Link"><text:span text:style-name="T302">POLY_FT4</text:span></text:a></text:p>
      <text:h text:style-name="P601" text:outline-level="3"><text:bookmark-start text:name="__RefHeading___Toc11467_2044896281"/>set<text:span text:style-name="T236">PolyG4</text:span><text:bookmark-end text:name="__RefHeading___Toc11467_2044896281"/></text:h>
      <text:p text:style-name="P12"><text:span text:style-name="T233">Prepares </text:span>a <text:span text:style-name="T236">POLY</text:span>_<text:span text:style-name="T237">G4</text:span> primitive</text:p>
      <text:p text:style-name="P329">Library<text:tab/>Header File<text:tab/>Original<text:tab/>Introduced<text:tab/>Date Documented</text:p>
      <text:p text:style-name="P486">libpsxgpu.a<text:tab/>psxgpu.h<text:tab/>No<text:tab/>0.01b<text:tab/>06/07/2019</text:p>
      <text:p text:style-name="P394">Syntax</text:p>
      <text:p text:style-name="P233">set<text:span text:style-name="T237">PolyG4</text:span>(</text:p>
      <text:p text:style-name="P255"><text:tab/><text:span text:style-name="T55">p</text:span><text:span text:style-name="T2">)</text:span><text:span text:style-name="T180"><text:tab/></text:span><text:span text:style-name="T183">Pointer to a </text:span><text:a xlink:type="simple" xlink:href="#2.2.8.POLY_G3, POLY_G4|outline" text:style-name="Internet_20_link" text:visited-style-name="Visited_20_Internet_20_Link"><text:span text:style-name="T17">POLY_G4</text:span></text:a><text:span text:style-name="T183"> packet</text:span></text:p>
      <text:p text:style-name="P394">Explanation</text:p>
      <text:p text:style-name="P5">Prepares a <text:a xlink:type="simple" xlink:href="#2.2.8.POLY_G3, POLY_G4|outline" text:style-name="Internet_20_link" text:visited-style-name="Visited_20_Internet_20_Link"><text:span text:style-name="T301">POLY_G4</text:span></text:a> packet by setting the appropriate size <text:span text:style-name="T270">and code </text:span>value<text:span text:style-name="T270">s to the primitive</text:span>.</text:p>
      <text:p text:style-name="P21">Use this macro before setting other values (x,y coordinates and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402">See also</text:p>
      <text:p text:style-name="P55"><text:a xlink:type="simple" xlink:href="#2.2.8.POLY_G3, POLY_G4|outline" text:style-name="Internet_20_link" text:visited-style-name="Visited_20_Internet_20_Link"><text:span text:style-name="T301">POLY_G4</text:span></text:a></text:p>
      <text:h text:style-name="P601" text:outline-level="3"><text:bookmark-start text:name="__RefHeading___Toc11469_2044896281"/>set<text:span text:style-name="T236">PolyGT4</text:span><text:bookmark-end text:name="__RefHeading___Toc11469_2044896281"/></text:h>
      <text:p text:style-name="P12"><text:span text:style-name="T233">Prepares </text:span>a <text:span text:style-name="T236">POLY</text:span>_<text:span text:style-name="T237">GT4</text:span> primitive</text:p>
      <text:p text:style-name="P329">Library<text:tab/>Header File<text:tab/>Original<text:tab/>Introduced<text:tab/>Date Documented</text:p>
      <text:p text:style-name="P486">libpsxgpu.a<text:tab/>psxgpu.h<text:tab/>No<text:tab/>0.01b<text:tab/>06/07/2019</text:p>
      <text:p text:style-name="P394">Syntax</text:p>
      <text:p text:style-name="P233">set<text:span text:style-name="T237">PolyGT4</text:span>(</text:p>
      <text:p text:style-name="P275"><text:tab/><text:span text:style-name="T55">p</text:span><text:span text:style-name="T2">)</text:span><text:span text:style-name="T180"><text:tab/></text:span><text:span text:style-name="T183">Pointer to a POLY_</text:span><text:span text:style-name="T187">G</text:span><text:span text:style-name="T189">T</text:span><text:span text:style-name="T188">4</text:span><text:span text:style-name="T183"> packet</text:span></text:p>
      <text:p text:style-name="P394">Explanation</text:p>
      <text:p text:style-name="P4">Prepares a POLY_<text:span text:style-name="T238">GT4</text:span> packet by setting the appropriate size <text:span text:style-name="T270">and code </text:span>value<text:span text:style-name="T270">s to the primitive</text:span>.</text:p>
      <text:p text:style-name="P21">Use this macro before setting other values (x,y coordinates, <text:span text:style-name="T236">tpage, clut</text:span> and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402">See also</text:p>
      <text:p text:style-name="P21">POLY_<text:span text:style-name="T238">GT4</text:span></text:p>
      <text:h text:style-name="P602" text:outline-level="3"><text:bookmark-start text:name="__RefHeading___Toc8987_1661050629"/>setRECT<text:bookmark-end text:name="__RefHeading___Toc8987_1661050629"/></text:h>
      <text:p text:style-name="P190">Sets coordinates to a RECT struct</text:p>
      <text:p text:style-name="P339">Library<text:tab/>Header File<text:tab/>Original<text:tab/>Introduced<text:tab/>Date Documented</text:p>
      <text:p text:style-name="P496">libpsxgpu.a<text:tab/>psxgpu.h<text:tab/>No<text:tab/>0.01b<text:tab/><text:span text:style-name="T389">07</text:span>/<text:span text:style-name="T389">1</text:span>7/2019</text:p>
      <text:p text:style-name="P433">Syntax</text:p>
      <text:p text:style-name="P218">setRECT(</text:p>
      <text:p text:style-name="Code"><text:tab/><text:span text:style-name="T27">v,</text:span><text:tab/><text:span text:style-name="T390">Pointer to a RECT struct</text:span></text:p>
      <text:p text:style-name="Code"><text:tab/><text:span text:style-name="T27">_x,</text:span><text:tab/><text:span text:style-name="T390">X coordinate to set</text:span></text:p>
      <text:p text:style-name="Code"><text:tab/><text:span text:style-name="T27">_y,</text:span><text:tab/><text:span text:style-name="T390">Y coordinate to set</text:span></text:p>
      <text:p text:style-name="Code"><text:tab/><text:span text:style-name="T27">_w,</text:span><text:tab/><text:span text:style-name="T390">Width coordinate to set</text:span></text:p>
      <text:p text:style-name="Code"><text:tab/><text:span text:style-name="T27">_h</text:span><text:span text:style-name="T2">)</text:span><text:span text:style-name="T180"><text:tab/></text:span><text:span text:style-name="T223">Height coordinate to set</text:span></text:p>
      <text:p text:style-name="P434">Explanation</text:p>
      <text:p text:style-name="P189">Sets the x, y, <text:span text:style-name="T391">w, </text:span>and <text:span text:style-name="T391">h</text:span> fields of a <text:span text:style-name="T391">RECT</text:span> specified by <text:span text:style-name="T27">v</text:span><text:span text:style-name="T61">, with coordinates specified by</text:span><text:span text:style-name="T27"> _x,</text:span><text:span text:style-name="T61"> </text:span><text:span text:style-name="T27"><text:s/>_y, </text:span><text:span text:style-name="T61">_</text:span><text:span text:style-name="T135">w</text:span><text:span text:style-name="T61"> and </text:span><text:span text:style-name="T27">_</text:span><text:span text:style-name="T51">h</text:span><text:span text:style-name="T61">. </text:span><text:span text:style-name="T134">C</text:span><text:span text:style-name="T133">leaner </text:span><text:span text:style-name="T134">looking </text:span><text:span text:style-name="T133">to use over setting the fields directly.</text:span></text:p>
      <text:p text:style-name="P435">See also</text:p>
      <text:p text:style-name="P191"><text:a xlink:type="simple" xlink:href="#2.2.3.RECT|outline" text:style-name="Internet_20_link" text:visited-style-name="Visited_20_Internet_20_Link"><text:span text:style-name="T393">RECT</text:span></text:a></text:p>
      <text:h text:style-name="P572" text:outline-level="3"><text:bookmark-start text:name="__RefHeading___Toc11524_2044896281"/>setSprt<text:bookmark-end text:name="__RefHeading___Toc11524_2044896281"/></text:h>
      <text:p text:style-name="P138">Prepares a SPRT primitive</text:p>
      <text:p text:style-name="P330">Library<text:tab/>Header File<text:tab/>Original<text:tab/>Introduced<text:tab/>Date Documented</text:p>
      <text:p text:style-name="P487">libpsxgpu.a<text:tab/>psxgpu.h<text:tab/>No<text:tab/>0.01b<text:tab/>06/07/2019</text:p>
      <text:p text:style-name="P404">Syntax</text:p>
      <text:p text:style-name="P218">setSprt(</text:p>
      <text:p text:style-name="Code"><text:tab/><text:span text:style-name="T27">p</text:span><text:span text:style-name="T2">)</text:span><text:span text:style-name="T180"><text:tab/></text:span><text:span text:style-name="T190">Pointer to a </text:span><text:a xlink:type="simple" xlink:href="#2.2.9.SPRT|outline" text:style-name="Internet_20_link" text:visited-style-name="Visited_20_Internet_20_Link"><text:span text:style-name="T17">SPRT</text:span></text:a><text:span text:style-name="T190"> packet</text:span></text:p>
      <text:p text:style-name="P404">Explanation</text:p>
      <text:p text:style-name="P4">Prepares a <text:a xlink:type="simple" xlink:href="#2.2.9.SPRT|outline" text:style-name="Internet_20_link" text:visited-style-name="Visited_20_Internet_20_Link"><text:span text:style-name="T301">SPRT</text:span></text:a> packet by setting the appropriate size <text:span text:style-name="T270">and code </text:span>value<text:span text:style-name="T270">s to the primitive</text:span>.</text:p>
      <text:p text:style-name="P22">Use this macro before setting other values (x,y, <text:s/>coordinates, <text:span text:style-name="T241">clut</text:span> and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407">See also</text:p>
      <text:p text:style-name="P53"><text:a xlink:type="simple" xlink:href="#2.2.9.SPRT|outline" text:style-name="Internet_20_link" text:visited-style-name="Visited_20_Internet_20_Link"><text:span text:style-name="T301">SPRT</text:span></text:a></text:p>
      <text:h text:style-name="P603" text:outline-level="3"><text:bookmark-start text:name="__RefHeading___Toc11526_2044896281"/>setSprt<text:span text:style-name="T240">8</text:span><text:bookmark-end text:name="__RefHeading___Toc11526_2044896281"/></text:h>
      <text:p text:style-name="P139">Prepares a SPRT_<text:span text:style-name="T240">8</text:span> primitive</text:p>
      <text:p text:style-name="P331">Library<text:tab/>Header File<text:tab/>Original<text:tab/>Introduced<text:tab/>Date Documented</text:p>
      <text:p text:style-name="P488">libpsxgpu.a<text:tab/>psxgpu.h<text:tab/>No<text:tab/>0.01b<text:tab/>06/07/2019</text:p>
      <text:p text:style-name="P405">Syntax</text:p>
      <text:p text:style-name="P234">setSprt<text:span text:style-name="T240">8</text:span>(</text:p>
      <text:p text:style-name="P255"><text:tab/><text:span text:style-name="T27">p</text:span><text:span text:style-name="T2">)</text:span><text:span text:style-name="T180"><text:tab/></text:span><text:span text:style-name="T190">Pointer to a </text:span><text:a xlink:type="simple" xlink:href="#2.2.10.SPRT_8, SPRT_16|outline" text:style-name="Internet_20_link" text:visited-style-name="Visited_20_Internet_20_Link"><text:span text:style-name="T17">SPRT_8</text:span></text:a><text:span text:style-name="T190"> packet</text:span></text:p>
      <text:p text:style-name="P405">Explanation</text:p>
      <text:p text:style-name="P5">Prepares a <text:a xlink:type="simple" xlink:href="#2.2.10.SPRT_8, SPRT_16|outline" text:style-name="Internet_20_link" text:visited-style-name="Visited_20_Internet_20_Link"><text:span text:style-name="T301">SPRT_8</text:span></text:a> packet by setting the appropriate size <text:span text:style-name="T270">and code </text:span>value<text:span text:style-name="T270">s to the primitive</text:span>.</text:p>
      <text:p text:style-name="P23">Use this macro before setting other values (x,y coordinates, <text:span text:style-name="T241">clut</text:span> and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407">See also</text:p>
      <text:p text:style-name="P54"><text:a xlink:type="simple" xlink:href="#2.2.10.SPRT_8, SPRT_16|outline" text:style-name="Internet_20_link" text:visited-style-name="Visited_20_Internet_20_Link"><text:span text:style-name="T301">SPRT_8</text:span></text:a></text:p>
      <text:h text:style-name="P603" text:outline-level="3"><text:bookmark-start text:name="__RefHeading___Toc11528_2044896281"/>setSprt<text:span text:style-name="T240">16</text:span><text:bookmark-end text:name="__RefHeading___Toc11528_2044896281"/></text:h>
      <text:p text:style-name="P139">Prepares a SPRT primitive</text:p>
      <text:p text:style-name="P331">Library<text:tab/>Header File<text:tab/>Original<text:tab/>Introduced<text:tab/>Date Documented</text:p>
      <text:p text:style-name="P488">libpsxgpu.a<text:tab/>psxgpu.h<text:tab/>No<text:tab/>0.01b<text:tab/>06/07/2019</text:p>
      <text:p text:style-name="P405">Syntax</text:p>
      <text:p text:style-name="P234">setSprt<text:span text:style-name="T240">16</text:span>(</text:p>
      <text:p text:style-name="P255"><text:tab/><text:span text:style-name="T27">p</text:span><text:span text:style-name="T2">)</text:span><text:span text:style-name="T180"><text:tab/></text:span><text:span text:style-name="T190">Pointer to a </text:span><text:a xlink:type="simple" xlink:href="#2.2.10.SPRT_8, SPRT_16|outline" text:style-name="Internet_20_link" text:visited-style-name="Visited_20_Internet_20_Link"><text:span text:style-name="T17">SPRT_16</text:span></text:a><text:span text:style-name="T190"> packet</text:span></text:p>
      <text:p text:style-name="P405">Explanation</text:p>
      <text:p text:style-name="P5">Prepares a <text:a xlink:type="simple" xlink:href="#2.2.10.SPRT_8, SPRT_16|outline" text:style-name="Internet_20_link" text:visited-style-name="Visited_20_Internet_20_Link"><text:span text:style-name="T17">SPRT_16</text:span></text:a> packet by setting the appropriate size <text:span text:style-name="T270">and code </text:span>value<text:span text:style-name="T270">s to the primitive</text:span>.</text:p>
      <text:p text:style-name="P23">Use this macro before setting other values (x,y coordinates, <text:span text:style-name="T241">clut</text:span> and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407">See also</text:p>
      <text:p text:style-name="P53"><text:a xlink:type="simple" xlink:href="#2.2.10.SPRT_8, SPRT_16|outline" text:style-name="Internet_20_link" text:visited-style-name="Visited_20_Internet_20_Link"><text:span text:style-name="T301">SPRT_16</text:span></text:a></text:p>
      <text:h text:style-name="P604" text:outline-level="3"><text:bookmark-start text:name="__RefHeading___Toc11548_2044896281"/>set<text:span text:style-name="T241">Tile</text:span><text:bookmark-end text:name="__RefHeading___Toc11548_2044896281"/></text:h>
      <text:p text:style-name="P140">Prepares a <text:span text:style-name="T241">TILE </text:span>primitive</text:p>
      <text:p text:style-name="P332">Library<text:tab/>Header File<text:tab/>Original<text:tab/>Introduced<text:tab/>Date Documented</text:p>
      <text:p text:style-name="P489">libpsxgpu.a<text:tab/>psxgpu.h<text:tab/>No<text:tab/>0.01b<text:tab/>06/07/2019</text:p>
      <text:p text:style-name="P406">Syntax</text:p>
      <text:p text:style-name="P235">set<text:span text:style-name="T241">Tile</text:span>(</text:p>
      <text:p text:style-name="P252"><text:tab/><text:span text:style-name="T27">p</text:span><text:span text:style-name="T2">)</text:span><text:span text:style-name="T180"><text:tab/></text:span><text:span text:style-name="T190">Pointer to a </text:span><text:a xlink:type="simple" xlink:href="#2.2.11.TILE|outline" text:style-name="Internet_20_link" text:visited-style-name="Visited_20_Internet_20_Link"><text:span text:style-name="T17">TILE</text:span></text:a><text:span text:style-name="T191"> </text:span><text:span text:style-name="T190">packet</text:span></text:p>
      <text:p text:style-name="P406">Explanation</text:p>
      <text:p text:style-name="P4">Prepares a <text:a xlink:type="simple" xlink:href="#2.2.11.TILE|outline" text:style-name="Internet_20_link" text:visited-style-name="Visited_20_Internet_20_Link"><text:span text:style-name="T301">TILE</text:span></text:a><text:span text:style-name="T301"> </text:span>packet by setting the appropriate size <text:span text:style-name="T270">and code </text:span>value<text:span text:style-name="T270">s to the primitive</text:span>.</text:p>
      <text:p text:style-name="P24">Use this macro before setting other values (x,y coordinates and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408">See also</text:p>
      <text:p text:style-name="P52"><text:a xlink:type="simple" xlink:href="#2.2.11.TILE|outline" text:style-name="Internet_20_link" text:visited-style-name="Visited_20_Internet_20_Link"><text:span text:style-name="T301">TILE</text:span></text:a></text:p>
      <text:h text:style-name="P604" text:outline-level="3"><text:bookmark-start text:name="__RefHeading___Toc11550_2044896281"/>set<text:span text:style-name="T241">Tile1</text:span><text:bookmark-end text:name="__RefHeading___Toc11550_2044896281"/></text:h>
      <text:p text:style-name="P140">Prepares a <text:span text:style-name="T241">TILE_1 </text:span>primitive</text:p>
      <text:p text:style-name="P332">Library<text:tab/>Header File<text:tab/>Original<text:tab/>Introduced<text:tab/>Date Documented</text:p>
      <text:p text:style-name="P489">libpsxgpu.a<text:tab/>psxgpu.h<text:tab/>No<text:tab/>0.01b<text:tab/>06/07/2019</text:p>
      <text:p text:style-name="P406">Syntax</text:p>
      <text:p text:style-name="P235">set<text:span text:style-name="T241">Tile</text:span>(</text:p>
      <text:p text:style-name="P255"><text:tab/><text:span text:style-name="T27">p</text:span><text:span text:style-name="T2">)</text:span><text:span text:style-name="T180"><text:tab/></text:span><text:span text:style-name="T190">Pointer to a </text:span><text:a xlink:type="simple" xlink:href="#2.2.12.TILE_1, TILE_8, TILE_16|outline" text:style-name="Internet_20_link" text:visited-style-name="Visited_20_Internet_20_Link"><text:span text:style-name="T17">TILE_1</text:span></text:a><text:span text:style-name="T191"> </text:span><text:span text:style-name="T190">packet</text:span></text:p>
      <text:p text:style-name="P406">Explanation</text:p>
      <text:p text:style-name="P5">Prepares a <text:a xlink:type="simple" xlink:href="#2.2.12.TILE_1, TILE_8, TILE_16|outline" text:style-name="Internet_20_link" text:visited-style-name="Visited_20_Internet_20_Link"><text:span text:style-name="T17">TILE_1</text:span></text:a><text:span text:style-name="T241"> </text:span>packet by setting the appropriate size <text:span text:style-name="T270">and code </text:span>value<text:span text:style-name="T270">s to the primitive</text:span>.</text:p>
      <text:p text:style-name="P24">Use this macro before setting other values (x,y coordinates and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408">See also</text:p>
      <text:p text:style-name="P52"><text:a xlink:type="simple" xlink:href="#2.2.12.TILE_1, TILE_8, TILE_16|outline" text:style-name="Internet_20_link" text:visited-style-name="Visited_20_Internet_20_Link"><text:span text:style-name="T301">TILE_1</text:span></text:a></text:p>
      <text:h text:style-name="P604" text:outline-level="3"><text:bookmark-start text:name="__RefHeading___Toc11552_2044896281"/>set<text:span text:style-name="T241">Tile8</text:span><text:bookmark-end text:name="__RefHeading___Toc11552_2044896281"/></text:h>
      <text:p text:style-name="P140">Prepares a <text:span text:style-name="T241">TILE_8 </text:span>primitive</text:p>
      <text:p text:style-name="P332">Library<text:tab/>Header File<text:tab/>Original<text:tab/>Introduced<text:tab/>Date Documented</text:p>
      <text:p text:style-name="P489">libpsxgpu.a<text:tab/>psxgpu.h<text:tab/>No<text:tab/>0.01b<text:tab/>06/07/2019</text:p>
      <text:p text:style-name="P406">Syntax</text:p>
      <text:p text:style-name="P235">set<text:span text:style-name="T241">Tile8</text:span>(</text:p>
      <text:p text:style-name="P255"><text:tab/><text:span text:style-name="T27">p</text:span><text:span text:style-name="T2">)</text:span><text:span text:style-name="T180"><text:tab/></text:span><text:span text:style-name="T190">Pointer to a </text:span><text:a xlink:type="simple" xlink:href="#2.2.12.TILE_1, TILE_8, TILE_16|outline" text:style-name="Internet_20_link" text:visited-style-name="Visited_20_Internet_20_Link"><text:span text:style-name="T17">TILE_8</text:span></text:a><text:span text:style-name="T191"> </text:span><text:span text:style-name="T190">packet</text:span></text:p>
      <text:p text:style-name="P406">Explanation</text:p>
      <text:p text:style-name="P5">Prepares a <text:a xlink:type="simple" xlink:href="#2.2.12.TILE_1, TILE_8, TILE_16|outline" text:style-name="Internet_20_link" text:visited-style-name="Visited_20_Internet_20_Link"><text:span text:style-name="T301">TILE_8</text:span></text:a><text:span text:style-name="T301"> </text:span>packet by setting the appropriate size <text:span text:style-name="T270">and code </text:span>value<text:span text:style-name="T270">s to the primitive</text:span>.</text:p>
      <text:p text:style-name="P24">Use this macro before setting other values (x,y coordinates and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408">See also</text:p>
      <text:p text:style-name="P52"><text:a xlink:type="simple" xlink:href="#2.2.12.TILE_1, TILE_8, TILE_16|outline" text:style-name="Internet_20_link" text:visited-style-name="Visited_20_Internet_20_Link"><text:span text:style-name="T301">TILE_8</text:span></text:a></text:p>
      <text:h text:style-name="P604" text:outline-level="3"><text:bookmark-start text:name="__RefHeading___Toc11554_2044896281"/>set<text:span text:style-name="T241">Tile16</text:span><text:bookmark-end text:name="__RefHeading___Toc11554_2044896281"/></text:h>
      <text:p text:style-name="P140">Prepares a <text:span text:style-name="T241">TILE_16 </text:span>primitive</text:p>
      <text:p text:style-name="P332">Library<text:tab/>Header File<text:tab/>Original<text:tab/>Introduced<text:tab/>Date Documented</text:p>
      <text:p text:style-name="P489">libpsxgpu.a<text:tab/>psxgpu.h<text:tab/>No<text:tab/>0.01b<text:tab/>06/07/2019</text:p>
      <text:p text:style-name="P406">Syntax</text:p>
      <text:p text:style-name="P235">set<text:span text:style-name="T241">Tile16</text:span>(</text:p>
      <text:p text:style-name="P255"><text:tab/><text:span text:style-name="T27">p</text:span><text:span text:style-name="T2">)</text:span><text:span text:style-name="T180"><text:tab/></text:span><text:span text:style-name="T190">Pointer to a </text:span><text:a xlink:type="simple" xlink:href="#2.2.12.TILE_1, TILE_8, TILE_16|outline" text:style-name="Internet_20_link" text:visited-style-name="Visited_20_Internet_20_Link">TILE_16</text:a><text:span text:style-name="T191"> </text:span><text:span text:style-name="T190">packet</text:span></text:p>
      <text:p text:style-name="P406">Explanation</text:p>
      <text:p text:style-name="P5">Prepares a <text:a xlink:type="simple" xlink:href="#2.2.12.TILE_1, TILE_8, TILE_16|outline" text:style-name="Internet_20_link" text:visited-style-name="Visited_20_Internet_20_Link"><text:span text:style-name="T241">TILE_16</text:span></text:a><text:span text:style-name="T241"> </text:span>packet by setting the appropriate size <text:span text:style-name="T270">and code </text:span>value<text:span text:style-name="T270">s to the primitive</text:span>.</text:p>
      <text:p text:style-name="P24">Use this macro before setting other values (x,y coordinates and color) to the primitive and before adding it to <text:span text:style-name="T385">an</text:span> ordering table using <text:a xlink:type="simple" xlink:href="#2.4.1.addPrim|outline" text:style-name="Internet_20_link" text:visited-style-name="Visited_20_Internet_20_Link"><text:span text:style-name="T301">addPrim</text:span></text:a>.</text:p>
      <text:p text:style-name="P408">See also</text:p>
      <text:p text:style-name="P52"><text:a xlink:type="simple" xlink:href="#2.2.12.TILE_1, TILE_8, TILE_16|outline" text:style-name="Internet_20_link" text:visited-style-name="Visited_20_Internet_20_Link"><text:span text:style-name="T241">TILE_16</text:span></text:a></text:p>
      <text:h text:style-name="P572" text:outline-level="3"><text:bookmark-start text:name="__RefHeading___Toc8989_1661050629"/>setTPage<text:bookmark-end text:name="__RefHeading___Toc8989_1661050629"/></text:h>
      <text:p text:style-name="P192">Sets the Tpage of a primitive by coordinates</text:p>
      <text:p text:style-name="P340">Library<text:tab/>Header File<text:tab/>Original<text:tab/>Introduced<text:tab/>Date Documented</text:p>
      <text:p text:style-name="P497">libpsxgpu.a<text:tab/>psxgpu.h<text:tab/>No<text:tab/>0.01b<text:tab/>0<text:span text:style-name="T394">7</text:span>/<text:span text:style-name="T394">1</text:span>7/2019</text:p>
      <text:p text:style-name="P436">Syntax</text:p>
      <text:p text:style-name="P218">setTPage(</text:p>
      <text:p text:style-name="Code"><text:tab/><text:span text:style-name="T27">p,</text:span><text:tab/><text:span text:style-name="T395">Pointer to a primitive with a Tpage field</text:span></text:p>
      <text:p text:style-name="Code"><text:tab/><text:span text:style-name="T27">tp,</text:span><text:tab/><text:span text:style-name="T395">Texture color depth (0: 4-bit, 1: 8-bit, 2: 16-bit)</text:span></text:p>
      <text:p text:style-name="Code"><text:tab/><text:span text:style-name="T27">abr,</text:span><text:tab/><text:span text:style-name="T395">Semi-transparency blend operator (see </text:span><text:a xlink:type="simple" xlink:href="#2.4.3.getTPage|outline" text:style-name="Internet_20_link" text:visited-style-name="Visited_20_Internet_20_Link"><text:span text:style-name="T395">getTPage</text:span></text:a><text:span text:style-name="T395">)</text:span></text:p>
      <text:p text:style-name="Code"><text:tab/><text:span text:style-name="T27">x, y</text:span><text:span text:style-name="T2">)</text:span><text:span text:style-name="T180"><text:tab/></text:span><text:span text:style-name="T224">Framebuffer coordinates to a texture page</text:span></text:p>
      <text:p text:style-name="P437">Explanation</text:p>
      <text:p text:style-name="P217">Sets the Tpage field of a primitive by coordinates.</text:p>
      <text:p text:style-name="P197"><text:span text:style-name="T399">Primitives that have a Tpage field include </text:span><text:a xlink:type="simple" xlink:href="#2.2.10.POLY_FT3, POLY_FT4|outline" text:style-name="Internet_20_link" text:visited-style-name="Visited_20_Internet_20_Link"><text:span text:style-name="T399">POLY_FT3, POLY_FT4</text:span></text:a> <text:span text:style-name="T396">and </text:span><text:a xlink:type="simple" xlink:href="#2.2.12.POLY_GT3, POLY_GT4|outline" text:style-name="Internet_20_link" text:visited-style-name="Visited_20_Internet_20_Link"><text:span text:style-name="T396">POLY_GT3, POLY_GT4</text:span></text:a>.</text:p>
      <text:p text:style-name="P438">See also</text:p>
      <text:p text:style-name="P193"><text:a xlink:type="simple" xlink:href="#2.4.3.getTPage|outline" text:style-name="Internet_20_link" text:visited-style-name="Visited_20_Internet_20_Link"><text:span text:style-name="T396">getTPage</text:span></text:a></text:p>
      <text:h text:style-name="P572" text:outline-level="3"><text:bookmark-start text:name="__RefHeading___Toc8991_1661050629"/>setVector<text:bookmark-end text:name="__RefHeading___Toc8991_1661050629"/></text:h>
      <text:p text:style-name="P188">Sets coordinates to a VECTOR or SVECTOR struct</text:p>
      <text:p text:style-name="P338">Library<text:tab/>Header File<text:tab/>Original<text:tab/>Introduced<text:tab/>Date Documented</text:p>
      <text:p text:style-name="P495">libpsxgpu.a<text:tab/>psxgpu.h<text:tab/>No<text:tab/>0.01b<text:tab/><text:span text:style-name="T389">07</text:span>/<text:span text:style-name="T389">1</text:span>7/2019</text:p>
      <text:p text:style-name="P432">Syntax</text:p>
      <text:p text:style-name="P218">setVector(</text:p>
      <text:p text:style-name="Code"><text:tab/><text:span text:style-name="T27">v,</text:span><text:tab/><text:span text:style-name="T389">Pointer to a VECTOR or SVECTOR struct</text:span></text:p>
      <text:p text:style-name="Code"><text:tab/><text:span text:style-name="T27">_x,</text:span><text:tab/><text:span text:style-name="T389">X coordinate to set</text:span></text:p>
      <text:p text:style-name="Code"><text:tab/><text:span text:style-name="T27">_y,</text:span><text:tab/><text:span text:style-name="T389">Y coordinate to set</text:span></text:p>
      <text:p text:style-name="Code"><text:tab/><text:span text:style-name="T27">_z</text:span><text:span text:style-name="T2">)</text:span><text:span text:style-name="T222"><text:tab/>Z coordinate to set</text:span></text:p>
      <text:p text:style-name="P432">Explanation</text:p>
      <text:p text:style-name="P188">Sets the vx, vy and vz fields of a VECTOR or SVECTOR <text:span text:style-name="T392">struct </text:span>specified by <text:span text:style-name="T27">v</text:span><text:span text:style-name="T61">, with coordinates specified by</text:span><text:span text:style-name="T27"> _vx,</text:span><text:span text:style-name="T61"> </text:span><text:span text:style-name="T27"><text:s/>_vy</text:span><text:span text:style-name="T61"> and </text:span><text:span text:style-name="T27">_vz</text:span><text:span text:style-name="T61">. </text:span><text:span text:style-name="T134">C</text:span><text:span text:style-name="T133">leaner </text:span><text:span text:style-name="T134">looking </text:span><text:span text:style-name="T133">to use over setting the fields directly.</text:span></text:p>
      <text:h text:style-name="P553" text:outline-level="1"><text:bookmark-start text:name="__RefHeading___Toc9529_1367422437"/><text:span text:style-name="T133">M</text:span><text:span text:style-name="T61">iscellaneous Library</text:span><text:bookmark-end text:name="__RefHeading___Toc9529_1367422437"/></text:h>
      <text:table-of-content text:style-name="Sect1" text:protected="true" text:name="Table of Contents1">
        <text:table-of-content-source text:outline-level="10" text:index-scope="chapter">
          <text:index-title-template text:style-name="Contents_20_Heading">Chapter Contents</text:index-title-template>
          <text:table-of-content-entry-template text:outline-level="1" text:style-name="Contents_20_1">
            <text:index-entry-link-start text:style-name="Index_20_Link"/>
            <text:index-entry-chapter/>
            <text:index-entry-text/>
            <text:index-entry-tab-stop style:type="right" style:leader-char=" "/>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of Contents1_Head">
            <text:p text:style-name="Contents_20_Heading">Chapter Contents</text:p>
          </text:index-title>
          <text:p text:style-name="P554"><text:a xlink:type="simple" xlink:href="#__RefHeading___Toc9529_1367422437" text:style-name="Index_20_Link" text:visited-style-name="Index_20_Link"><text:span text:style-name="T61">M</text:span></text:a><text:a xlink:type="simple" xlink:href="#__RefHeading___Toc9529_1367422437" text:style-name="Index_20_Link" text:visited-style-name="Index_20_Link"><text:span text:style-name="T61">iscellaneous Library</text:span></text:a><text:a xlink:type="simple" xlink:href="#__RefHeading___Toc9529_1367422437" text:style-name="Index_20_Link" text:visited-style-name="Index_20_Link"><text:tab/>79</text:a></text:p>
          <text:p text:style-name="P555"><text:a xlink:type="simple" xlink:href="#__RefHeading___Toc9547_1367422437" text:style-name="Index_20_Link" text:visited-style-name="Index_20_Link">Overview<text:tab/>80</text:a></text:p>
          <text:p text:style-name="P555"><text:a xlink:type="simple" xlink:href="#__RefHeading___Toc9549_1367422437" text:style-name="Index_20_Link" text:visited-style-name="Index_20_Link">Functions<text:tab/>81</text:a></text:p>
          <text:p text:style-name="P616"><text:a xlink:type="simple" xlink:href="#__RefHeading___Toc9551_1367422437" text:style-name="Index_20_Link" text:visited-style-name="Index_20_Link">FntLoad<text:tab/>81</text:a></text:p>
          <text:p text:style-name="P616"><text:a xlink:type="simple" xlink:href="#__RefHeading___Toc9700_1367422437" text:style-name="Index_20_Link" text:visited-style-name="Index_20_Link">FntOpen<text:tab/>82</text:a></text:p>
          <text:p text:style-name="P616"><text:a xlink:type="simple" xlink:href="#__RefHeading___Toc9702_1367422437" text:style-name="Index_20_Link" text:visited-style-name="Index_20_Link">FntPrint<text:tab/>83</text:a></text:p>
          <text:p text:style-name="P616"><text:a xlink:type="simple" xlink:href="#__RefHeading___Toc9704_1367422437" text:style-name="Index_20_Link" text:visited-style-name="Index_20_Link">FntFlush<text:tab/>84</text:a></text:p>
        </text:index-body>
      </text:table-of-content>
      <text:p text:style-name="P533"><text:span text:style-name="T141"/></text:p>
      <text:h text:style-name="P566" text:outline-level="2"><text:bookmark-start text:name="__RefHeading___Toc9547_1367422437"/>Overview<text:bookmark-end text:name="__RefHeading___Toc9547_1367422437"/></text:h>
      <text:p text:style-name="P532">The miscellaneous library provides functions <text:span text:style-name="T425">mostly </text:span>to aid in prototyping and testing.</text:p>
      <text:h text:style-name="P567" text:outline-level="2"><text:bookmark-start text:name="__RefHeading___Toc9549_1367422437"/>Functions<text:bookmark-end text:name="__RefHeading___Toc9549_1367422437"/></text:h>
      <text:h text:style-name="P571" text:outline-level="3"><text:bookmark-start text:name="__RefHeading___Toc9551_1367422437"/>FntLoad<text:bookmark-end text:name="__RefHeading___Toc9551_1367422437"/></text:h>
      <text:p text:style-name="P534">Upload debug font texture to VRAM</text:p>
      <text:p text:style-name="P612">Library<text:tab/>Header File<text:tab/>Original<text:tab/>Introduced<text:tab/>Documentation Date</text:p>
      <text:p text:style-name="P617">libpsxetc.a<text:tab/>psxetc.h<text:tab/>No<text:tab/>R1<text:tab/>09/25/2019</text:p>
      <text:p text:style-name="P621">Syntax</text:p>
      <text:p text:style-name="P218">void FntLoad(</text:p>
      <text:p text:style-name="Code"><text:span text:style-name="T2"><text:tab/>int</text:span> <text:span text:style-name="T27">x</text:span>, <text:span text:style-name="T2">int</text:span> <text:span text:style-name="T27">y</text:span><text:span text:style-name="T2">)</text:span><text:span text:style-name="T180"><text:tab/><text:tab/></text:span><text:span text:style-name="T227">Framebuffer coordinates to upload font texture</text:span></text:p>
      <text:p text:style-name="P621">Explanation</text:p>
      <text:p text:style-name="P534">Uploads the font texture to VRAM, so debug text drawing functions can be used. This function must be called first before using <text:span text:style-name="T2">FntOpen()</text:span>, <text:span text:style-name="T2">FntPrint()</text:span> and <text:span text:style-name="T2">FntFlush()</text:span><text:span text:style-name="T180">.</text:span></text:p>
      <text:p text:style-name="P535"><text:span text:style-name="T180">The size of the font texture is 32x64 plus a 16 color CLUT immediately below the texture. The X coordinate must be a multiple of 64 and the Y coordinate a multiple of 256.</text:span></text:p>
      <text:p text:style-name="P535"><text:span text:style-name="T180">This function can also close all text streams previously created by </text:span><text:span text:style-name="T2">FntOpen()</text:span><text:span text:style-name="T180">.</text:span></text:p>
      <text:p text:style-name="P622">See also</text:p>
      <text:p text:style-name="P536"><text:a xlink:type="simple" xlink:href="#3.2.2.FntOpen|outline" text:style-name="Internet_20_link" text:visited-style-name="Visited_20_Internet_20_Link"><text:span text:style-name="T427">FntOpen</text:span></text:a></text:p>
      <text:h text:style-name="P609" text:outline-level="3"><text:bookmark-start text:name="__RefHeading___Toc9700_1367422437"/>FntOpen<text:bookmark-end text:name="__RefHeading___Toc9700_1367422437"/></text:h>
      <text:p text:style-name="P536"><text:span text:style-name="T426">Opens a debug font text stream</text:span></text:p>
      <text:p text:style-name="P613">Library<text:tab/>Header File<text:tab/>Original<text:tab/>Introduced<text:tab/>Documentation Date</text:p>
      <text:p text:style-name="P618">libpsxetc.a<text:tab/>psxetc.h<text:tab/>No<text:tab/><text:span text:style-name="T426">0.13b</text:span><text:tab/>09/25/2019</text:p>
      <text:p text:style-name="P622">Syntax</text:p>
      <text:p text:style-name="P218">int FntOpen(</text:p>
      <text:p text:style-name="Code"><text:tab/><text:span text:style-name="T2">int</text:span> <text:span text:style-name="T27">x</text:span>, <text:span text:style-name="T2">int</text:span> <text:span text:style-name="T27">y</text:span>,<text:tab/><text:tab/><text:span text:style-name="T426">X,Y coordinate of text window</text:span></text:p>
      <text:p text:style-name="Code"><text:tab/><text:span text:style-name="T2">int</text:span> <text:span text:style-name="T27">w</text:span>, <text:span text:style-name="T2">int</text:span> <text:span text:style-name="T27">h</text:span>,<text:tab/><text:tab/><text:span text:style-name="T426">Width and height of text window</text:span></text:p>
      <text:p text:style-name="Code"><text:tab/><text:span text:style-name="T2">int</text:span> <text:span text:style-name="T27">isbg</text:span>,<text:tab/><text:tab/><text:span text:style-name="T426">Draw background (0: none, 1: black, 2: semi-transparent black)</text:span></text:p>
      <text:p text:style-name="Code"><text:tab/><text:span text:style-name="T2">int</text:span> <text:span text:style-name="T27">n</text:span><text:span text:style-name="T2">)</text:span><text:span text:style-name="T180"><text:tab/><text:tab/></text:span><text:span text:style-name="T228">Number of characters to allocate</text:span></text:p>
      <text:p text:style-name="P622">Explanation</text:p>
      <text:p text:style-name="P537">Opens a text stream window using the debug font uploaded by FntLoad().</text:p>
      <text:p text:style-name="P537">The text will only draw inside the area specified by (<text:span text:style-name="T27">x</text:span>,<text:span text:style-name="T27">y</text:span>)-(<text:span text:style-name="T27">w</text:span>,<text:span text:style-name="T27">h</text:span>), to allow you to crete multiple text streams at different portions of the screen. The text will wrap if it passes the size of the specified window area. The coordinates are draw area relative and not framebuffer absolute, so you don’t have to adjust it relative to your current draw area coordinates.</text:p>
      <text:p text:style-name="P538">Isbg<text:span text:style-name="T61"> specifies if a solid background should be drawn below the text to improve text readability. Specifying 1 draws a solid black rectangle as the text background, while a value of 2 draws a semi-transparent black rectangle, which not only improves text readability but also allow graphics behind the window to be visible.</text:span></text:p>
      <text:p text:style-name="P539">n<text:span text:style-name="T61"> specifies how many characters to allocate for the text stream.</text:span></text:p>
      <text:p text:style-name="P537">Up to 8 text streams can be created at once. Previously opened streams can be closed and deallocated using <text:a xlink:type="simple" xlink:href="#3.2.1.FntLoad|outline" text:style-name="Internet_20_link" text:visited-style-name="Visited_20_Internet_20_Link"><text:span text:style-name="T432">FntLoad</text:span></text:a>.</text:p>
      <text:p text:style-name="P622">Returns</text:p>
      <text:p text:style-name="P535">Number of text stream opened, <text:span text:style-name="T428">-1 if no more streams can be opened.</text:span></text:p>
      <text:p text:style-name="P623">See also</text:p>
      <text:p text:style-name="P540"><text:a xlink:type="simple" xlink:href="#3.2.1.FntLoad|outline" text:style-name="Internet_20_link" text:visited-style-name="Visited_20_Internet_20_Link"><text:span text:style-name="T427">FntLoad</text:span></text:a><text:span text:style-name="T427"> </text:span><text:a xlink:type="simple" xlink:href="#3.2.3.FntPrint|outline" text:style-name="Internet_20_link" text:visited-style-name="Visited_20_Internet_20_Link"><text:span text:style-name="T427">FntPrint</text:span></text:a></text:p>
      <text:h text:style-name="P610" text:outline-level="3"><text:bookmark-start text:name="__RefHeading___Toc9702_1367422437"/>FntPrint<text:bookmark-end text:name="__RefHeading___Toc9702_1367422437"/></text:h>
      <text:p text:style-name="P541">Print text to specified text stream</text:p>
      <text:p text:style-name="P614">Library<text:tab/>Header File<text:tab/>Original<text:tab/>Introduced<text:tab/>Documentation Date</text:p>
      <text:p text:style-name="P619">libpsxetc.a<text:tab/>psxetc.h<text:tab/>No<text:tab/><text:span text:style-name="T426">0.13b</text:span><text:tab/>09/25/2019</text:p>
      <text:p text:style-name="P624">Syntax</text:p>
      <text:p text:style-name="P218">int FntPrint(</text:p>
      <text:p text:style-name="Code"><text:tab/><text:span text:style-name="T2">int</text:span> <text:span text:style-name="T27">id</text:span>, <text:tab/><text:tab/><text:span text:style-name="T429">Stream number (-1 = use last opened stream)</text:span></text:p>
      <text:p text:style-name="Code"><text:tab/><text:span text:style-name="T2">const char</text:span> <text:span text:style-name="T27">*fmt</text:span>, <text:tab/><text:span text:style-name="T429">Format string (same syntax as printf())</text:span></text:p>
      <text:p text:style-name="Code"><text:tab/>… <text:span text:style-name="T2">)</text:span><text:span text:style-name="T180"><text:tab/><text:tab/></text:span><text:span text:style-name="T229">Text format arguments</text:span></text:p>
      <text:p text:style-name="P624">Explanation</text:p>
      <text:p text:style-name="P542">Prints text to the specified text stream created by <text:a xlink:type="simple" xlink:href="#3.2.2.FntOpen|outline" text:style-name="Internet_20_link" text:visited-style-name="Visited_20_Internet_20_Link"><text:span text:style-name="T432">FntOpen</text:span></text:a>.</text:p>
      <text:p text:style-name="P542">This function works much like fprintf(), but text output is directed to the debug font text stream. <text:span text:style-name="T27">Id</text:span><text:span text:style-name="T61"> specifies which text stream created by </text:span><text:a xlink:type="simple" xlink:href="#3.2.2.FntOpen|outline" text:style-name="Internet_20_link" text:visited-style-name="Visited_20_Internet_20_Link"><text:span text:style-name="T143">FntOpen</text:span></text:a><text:span text:style-name="T61"> to print the text to, or specify -1 to write the text to the last opened stream.</text:span></text:p>
      <text:p text:style-name="P544"><text:span text:style-name="T61">Because of modern GCC requiring at least one named argument in function names, this function does not have the same syntax as </text:span><text:a xlink:type="simple" xlink:href="#3.2.3.FntPrint|outline" text:style-name="Internet_20_link" text:visited-style-name="Visited_20_Internet_20_Link"><text:span text:style-name="T143">FntPrint</text:span></text:a><text:span text:style-name="T61"> in the official SDK, and a stream number must be specified at all times.</text:span></text:p>
      <text:p text:style-name="P542"><text:span text:style-name="T61">Use </text:span><text:a xlink:type="simple" xlink:href="#3.2.4.FntFlush|outline" text:style-name="Internet_20_link" text:visited-style-name="Visited_20_Internet_20_Link"><text:span text:style-name="T143">FntFlush</text:span></text:a><text:span text:style-name="T61"> to draw the text written </text:span><text:span text:style-name="T142">in </text:span><text:span text:style-name="T61">the </text:span><text:span text:style-name="T142">specified </text:span><text:span text:style-name="T61">text stream.</text:span></text:p>
      <text:p text:style-name="P625">Returns</text:p>
      <text:p text:style-name="P542">Number of characters <text:span text:style-name="T430">written</text:span>.</text:p>
      <text:p text:style-name="P625">See also</text:p>
      <text:p text:style-name="P543"><text:a xlink:type="simple" xlink:href="#3.2.1.FntLoad|outline" text:style-name="Internet_20_link" text:visited-style-name="Visited_20_Internet_20_Link"><text:span text:style-name="T428">FntLoad</text:span></text:a> <text:a xlink:type="simple" xlink:href="#3.2.2.FntOpen|outline" text:style-name="Internet_20_link" text:visited-style-name="Visited_20_Internet_20_Link"><text:span text:style-name="T428">FntOpen</text:span></text:a><text:span text:style-name="T428"> </text:span><text:a xlink:type="simple" xlink:href="#3.2.4.FntFlush|outline" text:style-name="Internet_20_link" text:visited-style-name="Visited_20_Internet_20_Link"><text:span text:style-name="T428">FntFlush</text:span></text:a></text:p>
      <text:h text:style-name="P611" text:outline-level="3"><text:bookmark-start text:name="__RefHeading___Toc9704_1367422437"/>FntFlush<text:bookmark-end text:name="__RefHeading___Toc9704_1367422437"/></text:h>
      <text:p text:style-name="P545">Draws a text stream</text:p>
      <text:p text:style-name="P615">Library<text:tab/>Header File<text:tab/>Original<text:tab/>Introduced<text:tab/>Documentation Date</text:p>
      <text:p text:style-name="P620">libpsxetc.a<text:tab/>psxetc.h<text:tab/>No<text:tab/><text:span text:style-name="T426">0.13b</text:span><text:tab/>09/25/2019</text:p>
      <text:p text:style-name="P626">Syntax</text:p>
      <text:p text:style-name="P218">char *FntFlush(</text:p>
      <text:p text:style-name="Code"><text:tab/><text:span text:style-name="T2">int</text:span> <text:span text:style-name="T27">id</text:span><text:span text:style-name="T2">)</text:span><text:span text:style-name="T180"><text:tab/><text:tab/></text:span><text:span text:style-name="T230">Stream number (-1 = use last opened stream)</text:span></text:p>
      <text:p text:style-name="P626">Explanation</text:p>
      <text:p text:style-name="P545">Draws <text:span text:style-name="T431">the text window and </text:span>characters <text:span text:style-name="T431">of the </text:span>specified text stream.</text:p>
      <text:p text:style-name="P546">The function waits for drawing to complete, then draws the primitives using DMA transfer and finally waits for it to complete. This helps ensure the text primitives are fully drawn, though it may result to some performance loss.</text:p>
      <text:p text:style-name="Subheading">Returns</text:p>
      <text:p text:style-name="P545">Pointer to an internal primitive buffer used to draw the text stream, <text:span text:style-name="T432">can be drawn using </text:span><text:a xlink:type="simple" xlink:href="#2.3.3.DrawOTag|outline" text:style-name="Internet_20_link" text:visited-style-name="Visited_20_Internet_20_Link"><text:span text:style-name="T432">DrawOTag</text:span></text:a><text:span text:style-name="T432">.</text:span></text:p>
      <text:p text:style-name="Subheading">See also</text:p>
      <text:p text:style-name="Text_20_body"><text:a xlink:type="simple" xlink:href="#3.2.1.FntLoad|outline" text:style-name="Internet_20_link" text:visited-style-name="Visited_20_Internet_20_Link"><text:span text:style-name="T432">FntLoad</text:span></text:a><text:span text:style-name="T432"> </text:span><text:a xlink:type="simple" xlink:href="#3.2.2.FntOpen|outline" text:style-name="Internet_20_link" text:visited-style-name="Visited_20_Internet_20_Link"><text:span text:style-name="T432">FntOpen</text:span></text:a> <text:a xlink:type="simple" xlink:href="#3.2.3.FntPrint|outline" text:style-name="Internet_20_link" text:visited-style-name="Visited_20_Internet_20_Link"><text:span text:style-name="T432">FntPrint</text:span></text:a></text:p>
      <text:h text:style-name="P552" text:outline-level="1"><text:bookmark-start text:name="__RefHeading___Toc6033_2082699234"/>Serial <text:span text:style-name="T322">Input/Output </text:span>Library<text:bookmark-end text:name="__RefHeading___Toc6033_2082699234"/></text:h>
      <text:table-of-content text:style-name="Sect1" text:protected="true" text:name="Serial Libtrary Contents">
        <text:table-of-content-source text:outline-level="10" text:index-scope="chapter">
          <text:index-title-template text:style-name="Contents_20_Heading">Chapter Contents</text:index-title-template>
          <text:table-of-content-entry-template text:outline-level="1" text:style-name="Contents_20_1">
            <text:index-entry-link-start text:style-name="Index_20_Link"/>
            <text:index-entry-chapter/>
            <text:index-entry-text/>
            <text:index-entry-tab-stop style:type="right" style:leader-char=" "/>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erial Libtrary Contents_Head">
            <text:p text:style-name="Contents_20_Heading">Chapter Contents</text:p>
          </text:index-title>
          <text:p text:style-name="P554"><text:a xlink:type="simple" xlink:href="#__RefHeading___Toc6033_2082699234" text:style-name="Index_20_Link" text:visited-style-name="Index_20_Link">Serial Input/Output Library<text:tab/>85</text:a></text:p>
          <text:p text:style-name="P555"><text:a xlink:type="simple" xlink:href="#__RefHeading___Toc6447_2082699234" text:style-name="Index_20_Link" text:visited-style-name="Index_20_Link">Overview<text:tab/>86</text:a></text:p>
          <text:p text:style-name="P555"><text:a xlink:type="simple" xlink:href="#__RefHeading___Toc6449_2082699234" text:style-name="Index_20_Link" text:visited-style-name="Index_20_Link">Functions<text:tab/>87</text:a></text:p>
          <text:p text:style-name="P616"><text:a xlink:type="simple" xlink:href="#__RefHeading___Toc6451_2082699234" text:style-name="Index_20_Link" text:visited-style-name="Index_20_Link">_sio_control<text:tab/>87</text:a></text:p>
          <text:p text:style-name="P616"><text:a xlink:type="simple" xlink:href="#__RefHeading___Toc6682_2082699234" text:style-name="Index_20_Link" text:visited-style-name="Index_20_Link">AddSIO<text:tab/>89</text:a></text:p>
          <text:p text:style-name="P616"><text:a xlink:type="simple" xlink:href="#__RefHeading___Toc6684_2082699234" text:style-name="Index_20_Link" text:visited-style-name="Index_20_Link">DelSIO<text:tab/>90</text:a></text:p>
          <text:p text:style-name="P616"><text:a xlink:type="simple" xlink:href="#__RefHeading___Toc6686_2082699234" text:style-name="Index_20_Link" text:visited-style-name="Index_20_Link">WaitSIO<text:tab/>91</text:a></text:p>
          <text:p text:style-name="P616"><text:a xlink:type="simple" xlink:href="#__RefHeading___Toc6688_2082699234" text:style-name="Index_20_Link" text:visited-style-name="Index_20_Link">Sio1Callback<text:tab/>92</text:a></text:p>
        </text:index-body>
      </text:table-of-content>
      <text:p text:style-name="P141"/>
      <text:h text:style-name="P564" text:outline-level="2"><text:bookmark-start text:name="__RefHeading___Toc6447_2082699234"/>Overview<text:bookmark-end text:name="__RefHeading___Toc6447_2082699234"/></text:h>
      <text:p text:style-name="P142">The serial library provides functions to configure and control the serial interface of the PSX. It also provides a custom device intended to replace the default tty device to direct tty output from printf() calls to the serial interface, to be viewed in a serial terminal.</text:p>
      <text:p text:style-name="P142">The PSX’s serial interface is capable of baud rates of up to 1Mbaud but 230400 baud is the highest data rate that USB serial adapters (such as a CH340) <text:span text:style-name="T321">can receive</text:span>. Achieving reliable communications with high data rates is yet to be studied further.</text:p>
      <text:h text:style-name="P565" text:outline-level="2"><text:bookmark-start text:name="__RefHeading___Toc6449_2082699234"/>Functions<text:bookmark-end text:name="__RefHeading___Toc6449_2082699234"/></text:h>
      <text:h text:style-name="P570" text:outline-level="3"><text:bookmark-start text:name="__RefHeading___Toc6451_2082699234"/>_sio_control<text:bookmark-end text:name="__RefHeading___Toc6451_2082699234"/></text:h>
      <text:p text:style-name="P143">Serial control function</text:p>
      <text:p text:style-name="P333">Library<text:tab/>Header File<text:tab/>Original<text:tab/>Introduced<text:tab/>Date Documented</text:p>
      <text:p text:style-name="P490">libpsx<text:span text:style-name="T309">sio</text:span>.a<text:tab/>psx<text:span text:style-name="T309">sio</text:span>.h<text:tab/>No<text:tab/>0.<text:span text:style-name="T309">10</text:span>b<text:tab/>0<text:span text:style-name="T368">7</text:span>/<text:span text:style-name="T309">16</text:span>/2019</text:p>
      <text:p text:style-name="P409">Syntax</text:p>
      <text:p text:style-name="P218">int _sio_control(</text:p>
      <text:p text:style-name="P218"><text:tab/>int <text:span text:style-name="T55">cmd,</text:span><text:span text:style-name="T145"> <text:tab/><text:tab/></text:span><text:span text:style-name="T155">Command</text:span></text:p>
      <text:p text:style-name="P218"><text:tab/>int <text:span text:style-name="T55">arg, </text:span><text:span text:style-name="T145"><text:tab/><text:tab/></text:span><text:span text:style-name="T156">Subcommand</text:span></text:p>
      <text:p text:style-name="P218"><text:tab/>int <text:span text:style-name="T55">param</text:span>)<text:span text:style-name="T180"><text:tab/><text:tab/></text:span><text:span text:style-name="T201">Parameter</text:span></text:p>
      <text:p text:style-name="P409">Explanation</text:p>
      <text:p text:style-name="P143">Multi-purpose serial control function, used to control <text:span text:style-name="T312">and retrieve </text:span>every aspect of the serial interface.</text:p>
      <text:p text:style-name="P144">The behavior of this function varies depending on the values specified by <text:span text:style-name="T27">cmd</text:span><text:span text:style-name="T61"> and </text:span><text:span text:style-name="T27">arg.</text:span></text:p>
      <text:p text:style-name="P73"><text:span text:style-name="T61">The following describes command </text:span><text:span text:style-name="T111">value </text:span><text:span text:style-name="T61">combinations:</text:span></text:p>
      <text:p text:style-name="P516"><text:span text:style-name="T312">cmd</text:span><text:tab/><text:span text:style-name="T312">arg</text:span><text:tab/><text:span text:style-name="T312">Function</text:span></text:p>
      <text:p text:style-name="P503">0<text:tab/>0<text:tab/>Read serial status <text:span text:style-name="T311">register</text:span>.</text:p>
      <text:p text:style-name="P503">0<text:tab/>1<text:tab/>Read serial control <text:span text:style-name="T311">register</text:span>.</text:p>
      <text:p text:style-name="P503">0<text:tab/>2<text:tab/>Read serial mode <text:span text:style-name="T311">register</text:span>.</text:p>
      <text:p text:style-name="P503">0<text:tab/>3<text:tab/>Read serial baud rate.</text:p>
      <text:p text:style-name="P503">0<text:tab/>4<text:tab/>Read 1 byte from serial interface (returns byte <text:tab/><text:tab/><text:tab/>received).</text:p>
      <text:p text:style-name="P505">1<text:tab/>1<text:tab/>Set serial control register.</text:p>
      <text:p text:style-name="P504">1<text:tab/>2<text:tab/>Set serial mode (<text:span text:style-name="T310">parameters</text:span> specified by <text:span text:style-name="T27">param</text:span><text:span text:style-name="T61">)</text:span>.</text:p>
      <text:p text:style-name="P503">1<text:tab/>3<text:tab/>Set serial baud rate (value specified by <text:span text:style-name="T27">param</text:span><text:span text:style-name="T61">)</text:span>.</text:p>
      <text:p text:style-name="P503">1<text:tab/>4<text:tab/>Write 1 byte to serial interface (byte value specified by <text:tab/><text:tab/><text:span text:style-name="T27">param</text:span>).</text:p>
      <text:p text:style-name="P503">2<text:tab/>0<text:tab/>Reset serial interface.</text:p>
      <text:p text:style-name="P503">2<text:tab/>1<text:tab/>Acknowledge serial interrupt and <text:span text:style-name="T311">comms </text:span>errors.</text:p>
      <text:p text:style-name="P75"/>
      <text:p text:style-name="P298">The following describes serial control options <text:span text:style-name="T318">(some values not documented in official SDK)</text:span>:</text:p>
      <text:p text:style-name="P517">Bits<text:tab/>Definition<text:tab/>Description</text:p>
      <text:p text:style-name="P506">0<text:tab/>CR_TXEN<text:tab/><text:span text:style-name="T319">TX </text:span>enable.</text:p>
      <text:p text:style-name="P506">1<text:tab/>CR_DTR<text:tab/>Output DTR signal.</text:p>
      <text:p text:style-name="P506">2<text:tab/>CR_RXEN<text:tab/><text:span text:style-name="T319">RX</text:span> enable.</text:p>
      <text:p text:style-name="P506">3<text:tab/>CR_BRK<text:tab/>Invert TX logic levels.</text:p>
      <text:p text:style-name="P506">4<text:tab/>CR_INTRST<text:tab/>Acknowledge IRQ and <text:span text:style-name="T316">comms </text:span>error<text:span text:style-name="T316">s</text:span>.</text:p>
      <text:p text:style-name="P506">5<text:tab/>CR_RTS<text:tab/>Output RTS signal.</text:p>
      <text:p text:style-name="P506">6<text:tab/>CR_ERRRST<text:tab/>Reset serial hardware.</text:p>
      <text:p text:style-name="P506">7<text:tab/><text:tab/>Unknown (always 0).</text:p>
      <text:p text:style-name="P506">8-9<text:tab/><text:tab/>Interrupt when <text:span text:style-name="T319">RX</text:span> <text:span text:style-name="T349">buffer has </text:span>n bytes.</text:p>
      <text:p text:style-name="P506"><text:tab/>CR_BUFSIZ_1<text:tab/>00: Interrupt on 1 byte.</text:p>
      <text:p text:style-name="P506"><text:tab/>CR_BUFSIZ_2<text:tab/>01: Interrupt on 2 bytes.</text:p>
      <text:p text:style-name="P506"><text:tab/>CR_BUFSIZ_4<text:tab/>10: Interrupt on 4 bytes.</text:p>
      <text:p text:style-name="P506"><text:tab/>CR_BUFSIZ_8<text:tab/>11: Interrupt on 8 bytes.</text:p>
      <text:p text:style-name="P506">10<text:tab/>CR_TXIEN<text:tab/>Interrupt on TX ready.</text:p>
      <text:p text:style-name="P506">11<text:tab/>CR_RXIEN<text:tab/>Interrupt on RX receive.</text:p>
      <text:p text:style-name="P506">12<text:tab/>CR_DSRIEN<text:tab/>Interrupt on DSR signal.</text:p>
      <text:p text:style-name="P507">13-15<text:tab/><text:tab/>Unused (always zero).</text:p>
      <text:p text:style-name="P73">The following describes serial mode <text:span text:style-name="T314">options</text:span>:</text:p>
      <text:p text:style-name="P518"><text:span text:style-name="T313">B</text:span>it<text:span text:style-name="T313">s</text:span><text:tab/>Definition<text:tab/>Description</text:p>
      <text:p text:style-name="P509">0-1<text:tab/>None<text:tab/>Baud rate reload factor (must <text:span text:style-name="T348">be</text:span> 0x2 <text:span text:style-name="T348">always</text:span>).</text:p>
      <text:p text:style-name="P508">2-3<text:tab/><text:tab/>Character length.</text:p>
      <text:p text:style-name="P508"><text:tab/>MR_CHLEN_5<text:tab/>00: 5 bits per word.</text:p>
      <text:p text:style-name="P508"><text:tab/>MR_CHLEN_6<text:tab/>01: 6 bits per word.</text:p>
      <text:p text:style-name="P508"><text:tab/>MR_CHLEN_7<text:tab/>10: 7 bits per word.</text:p>
      <text:p text:style-name="P508"><text:tab/>MR_CHLEN_8<text:tab/>11: 8 bits per word.</text:p>
      <text:p text:style-name="P508">4<text:tab/>MR_PEN<text:tab/>Parity enable.</text:p>
      <text:p text:style-name="P508">5<text:tab/>MR_P_EVEN<text:tab/>Odd parity (definition <text:span text:style-name="T315">is misleading</text:span>).</text:p>
      <text:p text:style-name="P510">6-7<text:tab/><text:tab/>Stop bit length.</text:p>
      <text:p text:style-name="P510"><text:tab/>MR_SB_01<text:tab/>01: 1 stop bit.</text:p>
      <text:p text:style-name="P510"><text:tab/>MR_SB_10<text:tab/>10: 1.5 stop bits.</text:p>
      <text:p text:style-name="P510"><text:tab/>MR_SB_11<text:tab/>11: 2 stop bits.</text:p>
      <text:p text:style-name="P510">8-15<text:tab/><text:tab/>Unused (always zero).</text:p>
      <text:p text:style-name="P74">The following describes serial <text:span text:style-name="T317">status bits</text:span>:</text:p>
      <text:p text:style-name="P519"><text:span text:style-name="T313">B</text:span>it<text:span text:style-name="T313">s</text:span><text:tab/>Definition<text:tab/>Description</text:p>
      <text:p text:style-name="P511">0<text:tab/>SR_TXRDY<text:tab/><text:span text:style-name="T320">TX</text:span> ready.</text:p>
      <text:p text:style-name="P511">1<text:tab/>SR_RXRDY<text:tab/>Bytes pending in RX buffer.</text:p>
      <text:p text:style-name="P511">2<text:tab/>SR_TXU<text:tab/><text:span text:style-name="T328">TX</text:span> completed.</text:p>
      <text:p text:style-name="P511">3<text:tab/>SR_PERROR<text:tab/>Parity error.</text:p>
      <text:p text:style-name="P511">4<text:tab/>SR_OE<text:tab/>RX buffer overflow.</text:p>
      <text:p text:style-name="P511">5<text:tab/>SE_FE<text:tab/>RX bad stop bit.</text:p>
      <text:p text:style-name="P511">6<text:tab/><text:tab/>RX input level.</text:p>
      <text:p text:style-name="P511">7<text:tab/>SR_DSR<text:tab/>DSR signal level.</text:p>
      <text:p text:style-name="P511">8<text:tab/>SR_CTS<text:tab/>CTS signal level.</text:p>
      <text:p text:style-name="P511">9<text:tab/>SR_IRQ<text:tab/>Interrupt request.</text:p>
      <text:p text:style-name="P511">10<text:tab/><text:tab/>Unknown (always zero).</text:p>
      <text:p text:style-name="P511">11-25<text:tab/><text:tab/>15-bit baud rate timer.</text:p>
      <text:h text:style-name="P605" text:outline-level="3"><text:bookmark-start text:name="__RefHeading___Toc6682_2082699234"/>AddSIO<text:bookmark-end text:name="__RefHeading___Toc6682_2082699234"/></text:h>
      <text:p text:style-name="P145">Installs a serial tty device</text:p>
      <text:p text:style-name="P334">Library<text:tab/>Header File<text:tab/>Original<text:tab/>Introduced<text:tab/>Date Documented</text:p>
      <text:p text:style-name="P491">libpsx<text:span text:style-name="T309">sio</text:span>.a<text:tab/>psx<text:span text:style-name="T309">sio</text:span>.h<text:tab/>No<text:tab/>0.<text:span text:style-name="T309">10</text:span>b<text:tab/>06/<text:span text:style-name="T309">14</text:span>/2019</text:p>
      <text:p text:style-name="P410">Syntax</text:p>
      <text:p text:style-name="P218">void AddSIO(</text:p>
      <text:p text:style-name="Code"><text:span text:style-name="T2"><text:tab/>int</text:span><text:span text:style-name="T180"> </text:span><text:span text:style-name="T27">baud</text:span><text:span text:style-name="T2">)</text:span><text:span text:style-name="T180"><text:tab/><text:tab/></text:span><text:span text:style-name="T202">Baud rate.</text:span></text:p>
      <text:p text:style-name="P410">Explanation</text:p>
      <text:p text:style-name="P145">Replaces the default BIOS tty device <text:span text:style-name="T327">(and Caetla’s tty device) </text:span>with a serial tty device which redirects all stdout output (such as printf) to serial. The data rate is specified by <text:span text:style-name="T27">baud</text:span><text:span text:style-name="T61">, the </text:span><text:span text:style-name="T112">rest of the parameters </text:span><text:span text:style-name="T61">are 8 data bits, 1 stop bit, no parity and no hardware handshake </text:span><text:span text:style-name="T112">by default</text:span><text:span text:style-name="T61">.</text:span></text:p>
      <text:p text:style-name="P64"><text:span text:style-name="T61">This function can be called at the very beginning of your program (</text:span><text:span text:style-name="T113">even </text:span><text:span text:style-name="T61">before </text:span><text:a xlink:type="simple" xlink:href="#2.3.9.ResetGraph|outline" text:style-name="Internet_20_link" text:visited-style-name="Visited_20_Internet_20_Link"><text:span text:style-name="T61">ResetGraph</text:span></text:a><text:span text:style-name="T61">) to receive every printf message </text:span><text:span text:style-name="T113">in your program</text:span><text:span text:style-name="T61">.</text:span></text:p>
      <text:h text:style-name="P606" text:outline-level="3"><text:bookmark-start text:name="__RefHeading___Toc6684_2082699234"/>DelSIO<text:bookmark-end text:name="__RefHeading___Toc6684_2082699234"/></text:h>
      <text:p text:style-name="P146">Deletes the serial tty device</text:p>
      <text:p text:style-name="P335">Library<text:tab/>Header File<text:tab/>Original<text:tab/>Introduced<text:tab/>Date Documented</text:p>
      <text:p text:style-name="P492">libpsx<text:span text:style-name="T309">sio</text:span>.a<text:tab/>psx<text:span text:style-name="T309">sio</text:span>.h<text:tab/>No<text:tab/>0.<text:span text:style-name="T309">10</text:span>b<text:tab/>06/<text:span text:style-name="T309">14</text:span>/2019</text:p>
      <text:p text:style-name="P411">Syntax</text:p>
      <text:p text:style-name="P218">void DelSIO(void)</text:p>
      <text:p text:style-name="Subheading">Explanation</text:p>
      <text:p text:style-name="P146">Deletes the serial tty device, not recommended as any further tty output will likely crash the system.</text:p>
      <text:h text:style-name="P607" text:outline-level="3"><text:bookmark-start text:name="__RefHeading___Toc6686_2082699234"/>WaitSIO<text:bookmark-end text:name="__RefHeading___Toc6686_2082699234"/></text:h>
      <text:p text:style-name="P147">Waits for serial</text:p>
      <text:p text:style-name="P336">Library<text:tab/>Header File<text:tab/>Original<text:tab/>Introduced<text:tab/>Date Documented</text:p>
      <text:p text:style-name="P493">libpsx<text:span text:style-name="T309">sio</text:span>.a<text:tab/>psx<text:span text:style-name="T309">sio</text:span>.h<text:tab/><text:span text:style-name="T323">Yes</text:span><text:tab/>0.<text:span text:style-name="T309">10</text:span>b<text:tab/>06/<text:span text:style-name="T309">14</text:span>/2019</text:p>
      <text:p text:style-name="P412">Syntax</text:p>
      <text:p text:style-name="P218">void WaitSIO(<text:span text:style-name="T324">void</text:span>)</text:p>
      <text:p text:style-name="P412">Explanation</text:p>
      <text:p text:style-name="P147">Waits until a single byte is received from the serial interface, intended to be called immediately after AddSIO and is useful for pausing your program so you can open a terminal program and receive all tty messages.</text:p>
      <text:h text:style-name="P608" text:outline-level="3"><text:bookmark-start text:name="__RefHeading___Toc6688_2082699234"/>Sio1Callback<text:bookmark-end text:name="__RefHeading___Toc6688_2082699234"/></text:h>
      <text:p text:style-name="P148">Sets a serial callback routine</text:p>
      <text:p text:style-name="P337">Library<text:tab/>Header File<text:tab/>Original<text:tab/>Introduced<text:tab/>Date Documented</text:p>
      <text:p text:style-name="P494">libpsx<text:span text:style-name="T309">sio</text:span>.a<text:tab/>psx<text:span text:style-name="T309">sio</text:span>.h<text:tab/><text:span text:style-name="T325">No</text:span><text:tab/>0.<text:span text:style-name="T309">10</text:span>b<text:tab/>06/<text:span text:style-name="T309">14</text:span>/2019</text:p>
      <text:p text:style-name="P413">Syntax</text:p>
      <text:p text:style-name="P236">void *Sio1Callback(</text:p>
      <text:p text:style-name="P236"><text:tab/>void (<text:span text:style-name="T55">*func</text:span>)(void))<text:span text:style-name="T180"><text:tab/></text:span><text:span text:style-name="T204">Callback function</text:span><text:span text:style-name="T203">.</text:span></text:p>
      <text:p text:style-name="P413">Explanation</text:p>
      <text:p text:style-name="P66"><text:span text:style-name="T326">Sets a function specified by </text:span><text:span text:style-name="T40">func </text:span><text:span text:style-name="T114">as</text:span><text:span text:style-name="T326"> a callback routine that is executed whenever the serial interface generates an interrupt enabled by CR_TXIEN, CR_RXIEN or CR_DSRIEN using </text:span><text:a xlink:type="simple" xlink:href="#3.2.1._sio_control|outline" text:style-name="Internet_20_link" text:visited-style-name="Visited_20_Internet_20_Link"><text:span text:style-name="T326">_sio_control</text:span></text:a><text:span text:style-name="T326">(1, 1, &lt;param&gt;). If </text:span><text:span text:style-name="T40">func</text:span><text:span text:style-name="T114"> is zero, the callback is disabled.</text:span></text:p>
      <text:p text:style-name="P65"><text:span text:style-name="T61">It is recommended to read at least 1 byte from the serial interface and call </text:span><text:a xlink:type="simple" xlink:href="#3.2.1._sio_control|outline" text:style-name="Internet_20_link" text:visited-style-name="Visited_20_Internet_20_Link"><text:span text:style-name="T61">_sio_control</text:span></text:a><text:span text:style-name="T61">(2, 1, 0) to acknowledge the serial interrupt at the end of your callback routine.</text:span></text:p>
      <text:p text:style-name="P65"><text:span text:style-name="T61">Since the callback function is executed in the global ISR, sub function calls must be kept at minimum due to limited stack available</text:span><text:span text:style-name="T116">. T</text:span><text:span text:style-name="T61">he callback </text:span><text:span text:style-name="T115">function </text:span><text:span text:style-name="T61">must return as soon as possible to avoid missing any further interrupt requests.</text:span></text:p>
      <text:p text:style-name="P414">Return value</text:p>
      <text:p text:style-name="P65">Address of previously set callback functio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FreeSans1" svg:font-family="FreeSans" style:font-family-generic="swiss"/>
    <style:font-face style:name="Liberation Sans2" svg:font-family="'Liberation Sans'" style:font-adornments="Bold" style:font-pitch="variable"/>
    <style:font-face style:name="Liberation Sans1" svg:font-family="'Liberation Sans'" style:font-adornments="Regular"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FreeSans" svg:font-family="FreeSan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US" style:letter-kerning="true" style:font-name-asian="DejaVu Sans"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writing-mode="page"/>
      <style:text-properties style:font-name="Liberation Sans1" fo:font-family="'Liberation Sans'" style:font-style-name="Regular" style:font-pitch="variable" fo:font-size="11pt" style:font-size-asian="10.5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left="0.499cm" fo:margin-right="0cm" fo:margin-top="0cm" fo:margin-bottom="0.25cm" loext:contextual-spacing="false" fo:line-height="100%" fo:text-indent="0cm" style:auto-text-indent="false" style:shadow="none" style:writing-mode="page"/>
      <style:text-properties fo:font-size="10pt" style:font-size-asian="10.5pt"/>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writing-mode="page"/>
      <style:text-properties fo:font-size="10pt" style:font-size-asian="12pt" style:font-name-complex="FreeSans1" style:font-family-complex="FreeSans" style:font-family-generic-complex="swiss"/>
    </style:style>
    <style:style style:name="Title" style:family="paragraph" style:parent-style-name="Heading" style:next-style-name="Text_20_body" style:class="chapter" style:master-page-name="">
      <style:paragraph-properties fo:text-align="start" style:justify-single-word="false" style:page-number="auto" style:shadow="none" style:writing-mode="page"/>
      <style:text-properties fo:font-size="28pt" fo:font-weight="bold" style:font-size-asian="28pt" style:font-weight-asian="bold" style:font-size-complex="28pt" style:font-weight-complex="600"/>
    </style:style>
    <style:style style:name="Subtitle" style:family="paragraph" style:parent-style-name="Heading" style:next-style-name="Text_20_body" style:class="chapter">
      <style:paragraph-properties fo:margin-top="0.106cm" fo:margin-bottom="0.212cm" loext:contextual-spacing="false" fo:text-align="start" style:justify-single-word="false" style:writing-mode="page"/>
      <style:text-properties fo:font-size="18pt" fo:font-style="italic" fo:font-weight="bold" style:font-size-asian="18pt" style:font-size-complex="18pt"/>
    </style:style>
    <style:style style:name="Contents_20_Heading" style:display-name="Contents Heading" style:family="paragraph" style:parent-style-name="Heading" style:class="index" style:master-page-name="">
      <style:paragraph-properties fo:margin-left="0cm" fo:margin-right="0cm" fo:text-indent="0cm" style:auto-text-indent="false" style:page-number="auto" fo:break-before="auto" fo:break-after="auto" text:number-lines="false" text:line-number="0" style:writing-mode="page"/>
      <style:text-properties fo:font-size="16pt" fo:font-weight="bold"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text" style:master-page-name="">
      <style:paragraph-properties fo:margin-top="0.423cm" fo:margin-bottom="0.212cm" loext:contextual-spacing="false" style:page-number="auto" fo:break-before="auto" fo:break-after="auto" style:writing-mode="page"/>
      <style:text-properties fo:font-size="130%" fo:font-weight="bold" style:font-size-asian="130%" style:font-weight-asian="bold" style:font-size-complex="130%"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fo:padding="0.049cm" fo:border-left="none" fo:border-right="none" fo:border-top="none" fo:border-bottom="0.06pt solid #000000" style:shadow="none" style:writing-mode="page"/>
      <style:text-properties fo:font-size="115%" fo:font-weight="bold" style:font-size-asian="115%" style:font-weight-asian="bold" style:font-size-complex="115%" style:font-weight-complex="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9cm" style:type="right" style:leader-style="dotted" style:leader-text="."/>
        </style:tab-stops>
      </style:paragraph-properties>
    </style:style>
    <style:style style:name="Heading_20_3" style:display-name="Heading 3" style:family="paragraph" style:parent-style-name="Heading" style:next-style-name="Text_20_body" style:default-outline-level="3" style:class="text" style:master-page-name="">
      <loext:graphic-properties draw:fill-image-width="0cm" draw:fill-image-height="0cm"/>
      <style:paragraph-properties fo:margin-left="0.499cm" fo:margin-right="0cm" fo:margin-top="0.247cm" fo:margin-bottom="0.212cm" loext:contextual-spacing="false" fo:text-indent="0cm" style:auto-text-indent="false" style:page-number="auto" style:shadow="none" style:writing-mode="page">
        <style:tab-stops/>
      </style:paragraph-properties>
      <style:text-properties fo:font-size="101%" fo:font-weight="bold" style:font-size-asian="101%" style:font-weight-asian="bold" style:font-size-complex="101%" style:font-weight-complex="600"/>
    </style:style>
    <style:style style:name="Header" style:family="paragraph" style:parent-style-name="Standard" style:class="extra">
      <style:paragraph-properties text:number-lines="false" text:line-number="0" style:writing-mode="page">
        <style:tab-stops>
          <style:tab-stop style:position="8.795cm" style:type="center"/>
          <style:tab-stop style:position="17.59cm" style:type="right"/>
        </style:tab-stops>
      </style:paragraph-properties>
      <style:text-properties fo:font-size="10pt" style:font-size-asian="10.5pt"/>
    </style:style>
    <style:style style:name="Footer" style:family="paragraph" style:parent-style-name="Standard" style:class="extra">
      <style:paragraph-properties text:number-lines="false" text:line-number="0" style:writing-mode="page">
        <style:tab-stops>
          <style:tab-stop style:position="8.795cm" style:type="center"/>
          <style:tab-stop style:position="17.59cm" style:type="right"/>
        </style:tab-stops>
      </style:paragraph-properties>
      <style:text-properties fo:font-size="10pt" style:font-size-asian="10.5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591cm" style:type="right" style:leader-style="dotted" style:leader-text="."/>
        </style:tab-stops>
      </style:paragraph-properties>
    </style:style>
    <style:style style:name="Info_20_1" style:display-name="Info 1" style:family="paragraph" style:parent-style-name="Text_20_body" style:next-style-name="Info_20_2" style:master-page-name="">
      <loext:graphic-properties draw:fill="solid" draw:fill-color="#dddddd" draw:fill-image-width="0cm" draw:fill-image-height="0cm"/>
      <style:paragraph-properties fo:margin-top="0cm" fo:margin-bottom="0cm" loext:contextual-spacing="false" fo:line-height="100%" fo:text-align="start" style:justify-single-word="false" style:page-number="auto" fo:background-color="#dddddd" fo:padding="0.101cm" fo:border-left="0.06pt solid #000000" fo:border-right="0.06pt solid #000000" fo:border-top="0.06pt solid #000000" fo:border-bottom="none" style:shadow="none" style:writing-mode="page" style:join-border="false">
        <style:tab-stops>
          <style:tab-stop style:position="3cm"/>
          <style:tab-stop style:position="6.5cm"/>
          <style:tab-stop style:position="9.999cm"/>
          <style:tab-stop style:position="13cm"/>
        </style:tab-stops>
      </style:paragraph-properties>
      <style:text-properties officeooo:rsid="00216c54" fo:background-color="transparent" style:font-size-asian="10.5pt"/>
    </style:style>
    <style:style style:name="Info_20_2" style:display-name="Info 2" style:family="paragraph" style:parent-style-name="Text_20_body" style:next-style-name="Subheading" style:master-page-name="">
      <style:paragraph-properties fo:margin-left="0.499cm" fo:margin-right="0cm" fo:margin-top="0cm" fo:margin-bottom="0.25cm" loext:contextual-spacing="false" fo:line-height="100%" fo:text-align="start" style:justify-single-word="false" fo:text-indent="0cm" style:auto-text-indent="false" style:page-number="auto" fo:padding="0.101cm" fo:border="0.06pt solid #000000" style:shadow="none" style:writing-mode="page" style:join-border="false">
        <style:tab-stops>
          <style:tab-stop style:position="3cm"/>
          <style:tab-stop style:position="6.5cm"/>
          <style:tab-stop style:position="9.999cm"/>
          <style:tab-stop style:position="13cm"/>
        </style:tab-stops>
      </style:paragraph-properties>
      <style:text-properties fo:font-style="italic" officeooo:rsid="00216c54" style:font-size-asian="10.5pt"/>
    </style:style>
    <style:style style:name="Subheading" style:family="paragraph" style:parent-style-name="Text_20_body" style:next-style-name="Text_20_body" style:master-page-name="">
      <loext:graphic-properties draw:fill="solid" draw:fill-color="#dddddd"/>
      <style:paragraph-properties fo:margin-top="0cm" fo:margin-bottom="0.101cm" loext:contextual-spacing="false" style:page-number="auto" fo:background-color="#dddddd" style:writing-mode="page">
        <style:tab-stops/>
      </style:paragraph-properties>
      <style:text-properties fo:font-weight="bold" style:font-size-asian="10.5pt"/>
    </style:style>
    <style:style style:name="Code" style:family="paragraph" style:parent-style-name="Text_20_body" style:next-style-name="Text_20_body" style:master-page-name="">
      <loext:graphic-properties draw:fill-image-width="0cm" draw:fill-image-height="0cm"/>
      <style:paragraph-properties fo:margin-top="0cm" fo:margin-bottom="0.254cm" loext:contextual-spacing="true" fo:line-height="100%" style:page-number="auto" style:shadow="none" style:writing-mode="page">
        <style:tab-stops>
          <style:tab-stop style:position="0.499cm"/>
          <style:tab-stop style:position="2.499cm"/>
          <style:tab-stop style:position="5.5cm"/>
        </style:tab-stops>
      </style:paragraph-properties>
      <style:text-properties officeooo:rsid="0029d6fb" style:font-size-asian="10.5pt"/>
    </style:style>
    <style:style style:name="List_20_1" style:display-name="List 1" style:family="paragraph" style:parent-style-name="List" style:class="list">
      <style:paragraph-properties fo:margin-left="0.635cm" fo:margin-right="0cm" fo:margin-top="0cm" fo:margin-bottom="0.212cm" loext: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loext: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cm" loext:contextual-spacing="true" fo:text-indent="-0.635cm" style:auto-text-indent="false" style:writing-mode="page"/>
    </style:style>
    <style:style style:name="Numbering_20_5_20_End" style:display-name="Numbering 5 End" style:family="paragraph" style:parent-style-name="List" style:next-style-name="Numbering_20_5" style:class="list">
      <style:paragraph-properties fo:margin-left="3.175cm" fo:margin-right="0cm" fo:margin-top="0cm" fo:margin-bottom="0.423cm" loext: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loext:contextual-spacing="false" fo:text-indent="-0.635cm" style:auto-text-indent="false"/>
    </style:style>
    <style:style style:name="Numbering_20_1_20_End" style:display-name="Numbering 1 End" style:family="paragraph" style:parent-style-name="List" style:next-style-name="Numbering_20_1" style:class="list">
      <style:paragraph-properties fo:margin-left="0.635cm" fo:margin-right="0cm" fo:margin-top="0cm" fo:margin-bottom="0.423cm" loext:contextual-spacing="false" fo:text-indent="-0.635cm" style:auto-text-indent="false"/>
    </style:style>
    <style:style style:name="Numbering_20_1_20_Start" style:display-name="Numbering 1 Start" style:family="paragraph" style:parent-style-name="List" style:next-style-name="Numbering_20_1" style:class="list">
      <style:paragraph-properties fo:margin-left="0.635cm" fo:margin-right="0cm" fo:margin-top="0.423cm" fo:margin-bottom="0.212cm" loext:contextual-spacing="false" fo:text-indent="-0.635cm" style:auto-text-indent="false"/>
    </style:style>
    <style:style style:name="Numbering_20_1_20_Cont." style:display-name="Numbering 1 Cont." style:family="paragraph" style:parent-style-name="List" style:class="list">
      <style:paragraph-properties fo:margin-left="0.635cm" fo:margin-right="0cm" fo:margin-top="0cm" fo:margin-bottom="0.212cm" loext:contextual-spacing="false" fo:text-indent="0cm" style:auto-text-indent="false"/>
    </style:style>
    <style:style style:name="Heading_20_4" style:display-name="Heading 4" style:family="paragraph" style:parent-style-name="Heading" style:next-style-name="Text_20_body" style:default-outline-level="4" style:class="text">
      <style:paragraph-properties fo:margin-top="0.212cm" fo:margin-bottom="0.212cm" loext:contextual-spacing="false"/>
      <style:text-properties fo:font-size="95%" fo:font-style="italic" fo:font-weight="bold" style:font-size-asian="95%" style:font-style-asian="italic" style:font-weight-asian="bold" style:font-size-complex="95%" style:font-style-complex="italic" style:font-weight-complex="bold"/>
    </style:style>
    <style:style style:name="Mini_20_Table_20_Header" style:display-name="Mini Table Header" style:family="paragraph" style:parent-style-name="Text_20_body" style:next-style-name="Mini_20_Table_20_Content" style:master-page-name="">
      <style:paragraph-properties fo:margin-left="1cm" fo:margin-right="0cm" fo:margin-top="0cm" fo:margin-bottom="0.101cm" loext:contextual-spacing="false" fo:line-height="100%" fo:text-indent="0cm" style:auto-text-indent="false" style:page-number="auto" fo:padding="0.049cm" fo:border-left="none" fo:border-right="none" fo:border-top="0.06pt solid #000000" fo:border-bottom="0.06pt solid #000000" style:shadow="none" style:writing-mode="page" style:join-border="false">
        <style:tab-stops>
          <style:tab-stop style:position="4.001cm"/>
        </style:tab-stops>
      </style:paragraph-properties>
      <style:text-properties style:font-size-asian="10.5pt"/>
    </style:style>
    <style:style style:name="Mini_20_Table_20_Content" style:display-name="Mini Table Content" style:family="paragraph" style:parent-style-name="Text_20_body" style:master-page-name="">
      <loext:graphic-properties draw:fill-image-width="0cm" draw:fill-image-height="0cm"/>
      <style:paragraph-properties fo:margin-left="1cm" fo:margin-right="0cm" fo:margin-top="0cm" fo:margin-bottom="0.25cm" loext:contextual-spacing="true" fo:line-height="100%" fo:text-indent="0cm" style:auto-text-indent="false" style:page-number="auto" fo:padding-left="0.101cm" fo:padding-right="0.101cm" fo:padding-top="0cm" fo:padding-bottom="0.101cm" fo:border-left="none" fo:border-right="none" fo:border-top="none" fo:border-bottom="0.06pt solid #000000" style:shadow="none" style:writing-mode="page">
        <style:tab-stops>
          <style:tab-stop style:position="4.001cm"/>
        </style:tab-stops>
      </style:paragraph-properties>
      <style:text-properties officeooo:rsid="0093519a"/>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Internet_20_link" style:display-name="Internet link" style:family="text">
      <style:text-properties fo:color="#000080" style:font-name="Liberation Sans2" fo:font-family="'Liberation Sans'" style:font-style-name="Bold" style:font-pitch="variable" style:text-underline-style="none" fo:font-weight="bold" style:font-size-asian="10.5pt" style:language-asian="zxx" style:country-asian="none" style:language-complex="zxx" style:country-complex="none" loext:shadow="none"/>
    </style:style>
    <style:style style:name="Index_20_Link" style:display-name="Index Link" style:family="text"/>
    <style:style style:name="Numbering_20_Symbols" style:display-name="Numbering Symbols" style:family="text"/>
    <style:style style:name="Visited_20_Internet_20_Link" style:display-name="Visited Internet Link" style:family="text">
      <style:text-properties fo:color="#800000"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Endnote_20_Symbol" style:display-name="Endnote Symbol"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space"/>
        </style:list-level-properties>
      </text:outline-level-style>
      <text:outline-level-style text:level="2" style:num-format="">
        <style:list-level-properties text:list-level-position-and-space-mode="label-alignment">
          <style:list-level-label-alignment text:label-followed-by="space"/>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umbering_20_1" style:display-name="Numbering 1">
      <text:list-level-style-number text:level="1" text:style-name="Numbering_20_Symbols"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notes-configuration text:note-class="footnote" text:citation-style-name="Footnote_20_Symbol" style:num-format="1" text:start-value="0" text:footnotes-position="page" text:start-numbering-at="document"/>
    <text:notes-configuration text:note-class="endnote" text:citation-style-name="Endnote_20_Symbol" text:master-page-name="Endnote" style:num-format="i" text:start-value="0"/>
    <text:linenumbering-configuration text:number-lines="false" text:offset="0.499cm" style:num-format="1" text:number-position="left" text:increment="5"/>
  </office:styles>
  <office:automatic-styles>
    <style:style style:name="MP1" style:family="paragraph" style:parent-style-name="Footer">
      <style:text-properties officeooo:rsid="001fd8d5" officeooo:paragraph-rsid="001fd8d5"/>
    </style:style>
    <style:style style:name="MT1" style:family="text">
      <style:text-properties officeooo:rsid="001fd8d5"/>
    </style:style>
    <style:page-layout style:name="Mpm1">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2cm" fo:margin-bottom="2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draw:fill-image-width="0cm" draw:fill-image-height="0cm"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4" style:page-usage="right">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5">
      <style:page-layout-properties fo:page-width="21.59cm" fo:page-height="27.94cm" style:num-format="1" style:print-orientation="portrait" fo:margin-top="2cm" fo:margin-bottom="2cm" fo:margin-left="2cm" fo:margin-right="2cm" style:writing-mode="lr-tb" style:footnote-max-height="0cm">
        <style:footnote-sep style:line-style="solid"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master-page style:name="Index" style:page-layout-name="Mpm1"/>
    <style:master-page style:name="Prepages" style:page-layout-name="Mpm2"/>
    <style:master-page style:name="Left_20_Page" style:display-name="Left Page" style:page-layout-name="Mpm3" style:next-style-name="Right_20_Page">
      <style:header>
        <text:p text:style-name="Header"><text:page-number text:select-page="current">2</text:page-number><text:tab/><text:tab/><text:chapter text:display="name" text:outline-level="1">About This Manual</text:chapter></text:p>
      </style:header>
      <style:footer>
        <text:p text:style-name="Footer"><text:tab/><text:span text:style-name="MT1">LACKING CONFIDENCE<text:tab/>LibPSn00b Library Reference</text:span></text:p>
      </style:footer>
    </style:master-page>
    <style:master-page style:name="Right_20_Page" style:display-name="Right Page" style:page-layout-name="Mpm4" style:next-style-name="Left_20_Page">
      <style:header>
        <text:p text:style-name="Header"><text:chapter text:display="name" text:outline-level="1">About This Manual</text:chapter><text:tab/><text:tab/><text:page-number text:select-page="current">1</text:page-number></text:p>
      </style:header>
      <style:footer>
        <text:p text:style-name="MP1">LibPSn00b Library Reference<text:tab/>LACKING CONFIDENCE</text:p>
      </style:footer>
    </style:master-page>
    <style:master-page style:name="Endnote" style:page-layout-name="Mpm5"/>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6-06T15:47:23.974629654</meta:creation-date>
    <dc:date>2019-06-07T11:55:49.866518559</dc:date>
    <meta:editing-duration>PT4H25M25S</meta:editing-duration>
    <meta:editing-cycles>48</meta:editing-cycles>
    <meta:generator>LibreOffice/5.2.7.2$Linux_X86_64 LibreOffice_project/20m0$Build-2</meta:generator>
    <dc:subject>Library Reference</dc:subject>
    <dc:title>LibPSn00b Library Reference</dc:title>
    <meta:document-statistic meta:table-count="0" meta:image-count="2" meta:object-count="0" meta:page-count="96" meta:paragraph-count="1491" meta:word-count="11303" meta:character-count="71427" meta:non-whitespace-character-count="61215"/>
  </office:meta>
</office:document-meta>
</file>